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een woning, Zandhofsestraat 148, 3572GL Utrecht, GU-Z2026-00615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1590</text:p>
            <text:p text:style-name="common-al">Toelichting: het bouwen van een dakopbouw op een woning</text:p>
            <text:p text:style-name="common-al">Datum ontvangst aanvraag: 14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1943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943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943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1590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Aanvraag omgevingsvergunning, het bouwen van een dakopbouw op een woning, Zandhofsestraat 148, 3572GL Utrecht, GU-Z2026-0061590</meta:user-defined>
    <meta:user-defined meta:name="OVERHEIDop.datumEindeReactietermijn">2026-09-08</meta:user-defined>
    <meta:user-defined meta:name="OVERHEIDop.terinzageleggingBG">https://jeleefomgeving.nl/inzien/002220647/2d2df79b-2b4d-440a-80a4-abb99fb10da0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1943</meta:user-defined>
    <meta:user-defined meta:name="OVERHEIDop.GmbID/DC.identifier">gmb-2026-341943</meta:user-defined>
    <meta:user-defined meta:name="OVERHEIDop.versieInformatie"/>
  </office:meta>
</office:document-meta>
</file>