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Wethouder Huismanlaan 25 in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Wethouder Huismanlaan 25 in Appingedam, op grond van het Besluit activiteiten leefomgeving (Bal), te hebben ontvangen voor het graven in bodem met een kwaliteit boven de interventiewaard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41692</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692</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692</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685</meta:user-defined>
    <meta:user-defined meta:name="DCTERMS.abstract">24 februari 2026 melding het graven in bodem met een  kwaliteit boven de interventiewaarde op de locatie: Wethouder Huismanlaan 25 in Appingedam</meta:user-defined>
    <dc:language>nl</dc:language>
    <meta:user-defined meta:name="OVERHEIDop.locatietype/OVERHEIDop.gebiedsmarkering">Punt</meta:user-defined>
    <meta:user-defined meta:name="DC.title">Melding Besluit activiteiten leefomgeving (Bal), Wethouder Huismanlaan 25 in Appingedam</meta:user-defined>
    <meta:user-defined meta:name="DCTERMS.W3CDTF/DCTERMS.available">2026-07-22</meta:user-defined>
    <meta:user-defined meta:name="DCTERMS.W3CDTF/OVERHEIDop.jaargang">2026</meta:user-defined>
    <meta:user-defined meta:name="OVERHEIDop.publicationIssue">341692</meta:user-defined>
    <meta:user-defined meta:name="OVERHEIDop.GmbID/DC.identifier">gmb-2026-341692</meta:user-defined>
    <meta:user-defined meta:name="OVERHEIDop.versieInformatie"/>
  </office:meta>
</office:document-meta>
</file>