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Community dag inSHAPE Wom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juli 2026 heeft de burgemeester van Vlissingen een 0-melding evenement op grond van de Algemene plaatselijke verordening Vlissingen 2013 ontvangen van:</text:p>
            <text:p text:style-name="common-al">Naam evenement: Community dag inSHAPE Women </text:p>
            <text:p text:style-name="common-al">Voor de locatie: op het grasveld aan de Nollebos te Vlissingen </text:p>
            <text:p text:style-name="common-al">Datum evenement: 26 juli 2026 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Community dag inSHAPE W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41676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676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1676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0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Kennisgeving accepteren 0-melding Community dag inSHAPE Wome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41676</meta:user-defined>
    <meta:user-defined meta:name="OVERHEIDop.GmbID/DC.identifier">gmb-2026-341676</meta:user-defined>
    <meta:user-defined meta:name="OVERHEIDop.versieInformatie"/>
  </office:meta>
</office:document-meta>
</file>