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Openbare school en kinderopvang ,Daalweg 32, 7541 AN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Oost</text:p>
            <text:p text:style-name="last-al">De melding voor melding brandveilig gebruik t.b.v. Openbare school en kinderopvang  op de locatie Daalweg 32, 7541 AN Enschede (zaaknummer 0153Z2605-0579) is geaccepteerd op datum 13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39727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27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27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5-0579</meta:user-defined>
    <dc:language>nl</dc:language>
    <meta:user-defined meta:name="OVERHEIDop.locatietype/OVERHEIDop.gebiedsmarkering">Punt</meta:user-defined>
    <meta:user-defined meta:name="DC.title">Afhandeling melding brandveilig gebruik t.b.v. Openbare school en kinderopvang ,Daalweg 32, 7541 AN Enschede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9727</meta:user-defined>
    <meta:user-defined meta:name="OVERHEIDop.GmbID/DC.identifier">gmb-2026-339727</meta:user-defined>
    <meta:user-defined meta:name="OVERHEIDop.versieInformatie"/>
  </office:meta>
</office:document-meta>
</file>