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wijzigd vastgesteld TAM-omgevingsplan Biezenak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 IJsselstreek maken bekend, dat de gemeenteraad in zijn vergadering van 02-07-2026 het TAM-omgevingsplan Biezenakker met identificatienummer NL.IMRO.1509.OP000008-VA01 gewijzigd heeft vastgesteld.</text:p>
            <text:p text:style-name="common-al">
            <text:span text:style-name="nadrukvet">Plangebied en inhoud van het plan</text:span>
          </text:p>
            <text:p text:style-name="common-al">Het plangebied ligt ten westen van de kern Ulft, ten zuiden van bedrijventerrein De Rieze en ten oosten van de IJsselweg. De locatie heeft in de huidige situatie een agrarisch karakter en heeft een oppervlakte van circa 24,3 hectare. Binnen de contouren van de ontwikkellocatie liggen een aantal bestaande woningen en woonboerderijen, waarvan het uitgangspunt is dat deze behouden blijven en geen onderdeel zullen uitmaken van het plangebied. </text:p>
            <text:p text:style-name="common-al">Het plangebied bestaat momenteel voornamelijk uit agrarische gronden. De wens is om hier 422 woningen te realiseren in een groene omgeving. Het beoogde woonprogramma is divers, met passende woonmilieus en woningtypes voor verschillende doelgroepen, met de nadruk op starters en senioren.</text:p>
            <text:p text:style-name="common-al">
            <text:span text:style-name="nadrukvet">Zienswijzen</text:span>
          </text:p>
            <text:p text:style-name="common-al">Het ontwerp TAM-omgevingsplan heeft van 18-12-2025 t/m 28-01-2026 ter inzage gelegen. In die periode zijn tien zienswijzen tegen het plan ingediend. Deze hebben geleid tot enkele wijzigingen van ondergeschikte aard en enkele ambtshalve wijzigingen. </text:p>
            <text:p text:style-name="common-al">
            <text:span text:style-name="nadrukvet">Inzage</text:span>  </text:p>
            <text:p text:style-name="common-al">De stukken liggen vanaf 16-07-2026 tot en met 26-08-2026 ter inzage. Het plan is digitaal te bekijken op Regels op de Kaart – Omgevingsloket, te bereiken via: https://omgevingswet.overheid.nl/regels-op-de-kaart/. U kunt op deze pagina zoeken op het adres of door de naam van het plan (TAM-omgevingsplan Biezenakker) in te voeren.</text:p>
            <text:p text:style-name="common-al">De stukken zijn ook (in digitale vorm) in te zien op het gemeentehuis. Hiervoor kunt u een afspraak maken bij Balie vergunningen. Balie vergunningen kunt u bereiken via het algemene nummer (0315) 292 292 of door een e-mail te sturen naar balievergunningen@oude-ijsselstreek.nl.</text:p>
            <text:p text:style-name="common-al">
            <text:span text:style-name="nadrukvet">Beroep </text:span>
          </text:p>
            <text:p text:style-name="common-al">Tijdens de inzagetermijn kan tegen het besluit van de gemeenteraad beroep worden aangetekend bij de Afdeling bestuursrechtspraak van de Raad van State, postbus 20019, 2500 EA Den Haag. U moet dan vooraf griffierecht betalen. Van deze beroepsmogelijkheid kan alleen gebruik worden gemaakt door:</text:p>
            <text:list text:style-name="id1-3-2-1-1-12">
              <text:list-item text:style-override="id1-3-2-1-1-12-1">
                <text:number>1.</text:number>
                <text:p text:style-name="al">· belanghebbenden, dan wel, </text:p>
                <text:p text:style-name="al">· indieners van een zienswijze of, </text:p>
                <text:p text:style-name="al">· personen die aannemelijk kunnen maken redelijkerwijs niet in staat te zijn geweest tijdig een zienswijze in te dienen, of </text:p>
                <text:p text:style-name="al">· personen die bezwaar hebben tegen de wijzigingen die de raad bij de vaststelling van het omgevingsplan ten opzichte van het ontwerp heeft aangebracht. </text:p>
              </text:list-item>
            </text:list>
            <text:p text:style-name="common-al">
            <text:span text:style-name="nadrukvet"> Inwerkingtreding </text:span>
          </text:p>
            <text:p text:style-name="common-al">Het TAM-omgevingsplan Biezenakker, betreft een wijziging van het omgevingsplan. Een wijziging van het omgevingsplan treedt in werking op de dag waarop daags na publicatie, 4 weken zijn verstreken. Tenzij binnen de beroepstermijn in samenhang met een ingesteld beroep een verzoek om voorlopige voorziening bij de Voorzitter van de Afdeling bestuursrechtspraak van de Raad van State is ingediend. Het besluit treedt dan niet in werking voordat op dat verzoek is beslist.</text:p>
            <text:p text:style-name="common-al">
            <text:span text:style-name="nadrukvet">TAM-omgevingsplan</text:span>
          </text:p>
            <text:p text:style-name="last-al">Met de invoering van de omgevingswet op 1 januari 2024 vervangen TAM-omgevingsplannen bestemmingsplannen. De hoofdstukken in dit plan moeten gelezen worden als aanvullende paragrafen van hoofdstuk 22 van het omgevingsplan Oude IJsselstreek. Verdere informatie over het TAM-omgevingsplan is te vinden op https://www.oude-ijsselstreek.nl/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39025</text:span><text:line-break/><text:date style:data-style-name="dag" text:fixed="true" text:date-value="2026-07-15"/><text:line-break/><text:date style:data-style-name="jaar" text:fixed="true" text:date-value="2026-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9025</text:span><text:date style:data-style-name="nicedate" text:fixed="true" text:date-value="2026-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9025</text:span><text:date style:data-style-name="nicedate" text:fixed="true" text:date-value="2026-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Oude IJsselstreek</meta:user-defined>
    <meta:user-defined meta:name="OVERHEID.Informatietype/DC.type">officiële publicatie</meta:user-defined>
    <meta:user-defined meta:name="OVERHEIDop.Rubriek/DC.type">ruimtelijk plan of omgevingsdocument</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Ruimtelijkplan/OVERHEIDop.bekendmakingBetreffendePlan">NL.IMRO.1509.OP000008-VA01</meta:user-defined>
    <meta:user-defined meta:name="OVERHEIDop.Plansoort/OVERHEIDop.plansoort">bestemmings- of omgevingspla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wijzigd vastgesteld TAM-omgevingsplan Biezenakker</meta:user-defined>
    <meta:user-defined meta:name="DCTERMS.W3CDTF/DCTERMS.available">2026-07-15</meta:user-defined>
    <meta:user-defined meta:name="DCTERMS.W3CDTF/OVERHEIDop.jaargang">2026</meta:user-defined>
    <meta:user-defined meta:name="OVERHEIDop.publicationIssue">339025</meta:user-defined>
    <meta:user-defined meta:name="OVERHEIDop.GmbID/DC.identifier">gmb-2026-339025</meta:user-defined>
    <meta:user-defined meta:name="OVERHEIDop.versieInformatie"/>
  </office:meta>
</office:document-meta>
</file>