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. (Kubilay) Aldemir benoemd tot lid van de gemeenteraad van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orzitter van het centraal stembureau voor de verkiezing van de leden van de gemeenteraad van Epe, maakt bekend dat de heer K. (Kubilay) Aldemir uit Vaassen, bij besluit van 3 augustus 2026 benoemd is tot lid van de raad van Epe.</text:p>
            <text:p text:style-name="common-al">Het betreft de benoeming in de tijdelijke vacature die is ontstaan door het tijdelijk ontslag van mevrouw L. Rodijk-Bosman uit Vaass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pe, </text:span>
            <text:span text:style-name="datum">4 augustus 2026</text:span>
          </text:p>
          </text:section>
          <text:section text:name="ondertekening_id1-3-2-2-2">
            <text:p><text:span text:style-name="functie">De plv. voorzitter van het centraal stembureau van de gemeente Epe,</text:span></text:p>
            <text:p><text:span text:style-name="ondertekening_naam">
            <text:span text:style-name="voornaam">H.</text:span>
            <text:span text:style-name="achternaam">Bernard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3898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98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98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7/xml/MC-DRP-Voorlichting-Web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Bestuur | Organisatie en beleid</meta:user-defined>
    <meta:user-defined meta:name="OVERHEIDop.Rubriek/DC.type">verkiezingen</meta:user-defined>
    <meta:user-defined meta:name="OVERHEIDop.referentienummer">1430472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K. (Kubilay) Aldemir benoemd tot lid van de gemeenteraad van Ep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38984</meta:user-defined>
    <meta:user-defined meta:name="OVERHEIDop.GmbID/DC.identifier">gmb-2026-338984</meta:user-defined>
    <meta:user-defined meta:name="OVERHEIDop.versieInformatie"/>
  </office:meta>
</office:document-meta>
</file>