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24e336bb-e504-4f0b-babe-f290792b454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 Verkeersbesluit voor het reserveren van een gehandicaptenparkeerplaats op kenteken aan Elise Dammershof 32, 1403SE te Bussum </text:p>
      <text:section text:name="regeling_id1-3-2" text:style-name="regeling">
        <text:section text:name="aanhef_id1-3-2-1" text:style-name="aanhef">
          <text:section text:name="considerans_id1-3-2-1-1" text:style-name="considerans">
            <text:p text:style-name="considerans.al">
            <text:span text:style-name="nadrukvet">1. Juridisch kader</text:span>
          </text:p>
            <text:p text:style-name="considerans.al">Gelet op artikel 18 lid 1 onder d Wegenverkeerswet 1994 en artikel 12 Besluit administratieve bepalingen inzake het wegverkeer (BABW) is namens het College van burgemeester en wethouders van de gemeente Gooise Meren een verkeersbesluit genomen.</text:p>
            <text:p text:style-name="considerans.al">
            <text:span text:style-name="nadrukvet">2. Beleidsregels</text:span>
          </text:p>
            <text:p text:style-name="considerans.al">Op grond van artikel 4:81 Algemene Wet Bestuursrecht heeft het college van B&amp;W van de gemeente Gooise Meren op 28 juni 2022 beleidsregels vastgesteld. Beleidsregels leggen de werkwijze en uitgangspunten vast die door de gemeente worden gehanteerd om gehandicaptenparkeerplaatsen te kunnen reserveren. Het document waar de beleidsregels in staan kan worden aangehaald als “Beleidsregels voor gehandicaptenparkeerplaats op kenteken in Gemeente Gooise Meren”.</text:p>
            <text:p text:style-name="considerans.al">
            <text:span text:style-name="nadrukvet">3. Aanleiding verkeersbesluit</text:span>
          </text:p>
            <text:p text:style-name="considerans.al">De gemeente Gooise Meren heeft naar aanleiding van een verzoek van een bewoner besloten om met behulp van een kenteken een gehandicaptenparkeerplaats voor de bewoner te reserveren ter hoogte van de woning met het adres Elise Dammershof 32, 1403SE Bussum. Op de situatietekening staat de beoogde locatie van de te reserveren parkeerplaats weergegeven.</text:p>
            <text:p text:style-name="considerans.al">
            <text:span text:style-name="nadrukvet">4. Doelstelling verkeersbesluit</text:span>
          </text:p>
            <text:p text:style-name="considerans.al">Dit verkeersbesluit dient het volgende doel zoals omschreven in de Wegenverkeerswet: Het in stand houden van de weg en het waarborgen van de bruikbaarheid daarvan.</text:p>
            <text:p text:style-name="considerans.al">
            <text:span text:style-name="nadrukvet">5. Overwegingen</text:span>
          </text:p>
            <text:p text:style-name="considerans.al">5.1 Bestuurlijk kader</text:p>
            <text:p text:style-name="considerans.al">Er is een bestuurlijk kader beschikbaar voor het reserveren van een gehandicaptenparkeerplaats.</text:p>
            <text:p text:style-name="considerans.al">5.2 Toetsing verzoek</text:p>
            <text:p text:style-name="considerans.al">Het verzoek van de bewoner is getoetst op basis van de genoemde beleidsregels. Artikel 2 lid 1 is van toepassing omdat de bewoner in het bezit is van de Europese Gehandicaptenparkeerkaart voor bestuurders. Het verzoek van de bewoner voldoet aan de voorwaarden zoals in de beleidsregels geformuleerd.</text:p>
            <text:p text:style-name="considerans.al">5.3 Reserveren parkeervakken</text:p>
            <text:p text:style-name="considerans.al">Op de beoogde locatie voor de gehandicaptenparkeerplaats wordt een parkeerplaats voor het parkeren door de bewoner gereserveerd m.b.v. het kenteken van de auto van de bewoner. Op deze parkeerplaats mogen in de nieuwe situatie geen andere auto’s worden geparkeerd. Door de reservering wordt de beschikbaarheid van de parkeerplaats voor de bewoner gegarandeerd.</text:p>
            <text:p text:style-name="considerans.al">5.4 Parkeerdruk</text:p>
            <text:p text:style-name="considerans.al">Voor de omwonenden en bezoekers kan het op kenteken reserveren van de gehandicaptenparkeerplaats als gevolg hebben dat de afstand tussen hun woning en het dichtstbijzijnde beschikbare parkeervak toeneemt. Hoe hoger de parkeerdruk is, hoe eerder sprake is van dit gevolg. Voor het college van B&amp;W weegt het belang van de bewoner met het oog op de fysieke beperkingen van de bewoner nog zwaarder dan de belangen van de direct omwonenden en bezoekers om hun auto op korte afstand van de woning te kunnen parkeren. Daarom wordt bij het reserveren van gehandicaptenparkeerplaatsen niet naar de parkeerdruk gekeken.</text:p>
            <text:p text:style-name="considerans.al">5.5 Overleg politie</text:p>
            <text:p text:style-name="considerans.al">Op grond van artikel 24 BABW is advies gevraagd aan de politie. De politie heeft positief op het verkeersbesluit geadviseerd.</text:p>
            <text:p text:style-name="considerans.al">5.6 Onjuiste of onevenredige overwegingen</text:p>
            <text:p text:style-name="considerans.al">Voor zover bij het college bekend is er door het nemen van dit verkeersbesluit geen sprake van onjuiste of onevenredige overwegingen en worden geen relevante belangen geschaad.</text:p>
            <text:p text:style-name="considerans.al">
            <text:span text:style-name="nadrukvet">6. Bekendmaking</text:span>
          </text:p>
            <text:p text:style-name="considerans.al">Dit verkeersbesluit wordt gepubliceerd in het Gemeenteblad. Tevens worden de direct omwonenden geïnformeerd dat dit verkeersbesluit is genomen en gepubliceerd en dat er een mogelijkheid is om bezwaar te maken conform de Algemene wet bestuursrecht.</text:p>
            <text:p text:style-name="considerans_bottom"/>
          </text:section>
          <text:section text:name="afkondiging_id1-3-2-1-2" text:style-name="afkondiging">
            <text:p text:style-name="afkondiging_top"/>
            <text:p text:style-name="al">
            <text:span text:style-name="nadrukvet">7. Besluit</text:span>
          </text:p>
            <text:p text:style-name="al">Op grond van de overwegingen is namens het college van burgemeester en wethouders besloten om een parkeerplaats ter hoogte van de woning met het adres Elise Dammershof 32, 1403SE Bussum voor een bewoner te reserveren door het plaatsen van bord E6 zoals opgenomen in bijlage I van het RVV1990 inclusief een onderbord waarop het kenteken van de auto van de bewoner staat.</text:p>
            <text:p text:style-name="al"/>
            <text:p text:style-name="al">
            <text:span text:style-name="nadrukvet">8. Foto beoogde locatie gehandicaptenparkeerplaats</text:span>
          </text:p>
            <text:p text:style-name="al">Op bijgevoegde de situatietekening staat de beoogde locatie van de gehandicaptenparkeerplaats weergegeven. </text:p>
            <text:p text:style-name="al">
            <draw:frame><draw:text-box><text:section text:name="plaatje_id1-3-2-1-2-6-1" text:style-name="plaatje">
              <text:p text:style-name="illustratie_id1-3-2-1-2-6-1-1"><draw:frame draw:style-name="illustratie_id1-3-2-1-2-6-1-1" text:anchor-type="paragraph" svg:width="153mm" svg:height="97.95849056603772mm"><draw:image xlink:href="Pictures/1i24e336bb-e504-4f0b-babe-f290792b4542.pn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Bussum, 13 juli 2026</text:span></text:p>
          </text:section>
          <text:section text:name="ondertekening_id1-3-2-3-2">
            <text:p><text:span text:style-name="functie">Namens Burgemeester en wethouders van Gooise Meren,</text:span></text:p>
          </text:section>
          <text:section text:name="ondertekening_id1-3-2-3-3">
            <text:p><text:span text:style-name="functie">Yvonne Goverts</text:span></text:p>
            <text:p><text:span text:style-name="functie">Manager Mens en Omgeving</text:span></text:p>
          </text:section>
          <text:section text:name="ondertekening_id1-3-2-3-4">
            <text:p><text:span text:style-name="functie"/></text:p>
          </text:section>
        </text:section>
        <text:section text:name="bezwaarschrift_id1-3-2-4" text:style-name="bezwaarschrift">
          <text:p text:style-name="bezwaarschrift_top"/>
          <text:p text:style-name="bezwaarschrift_al">
          <text:span text:style-name="nadrukvet">Bezwaar</text:span>
        </text:p>
          <text:p text:style-name="bezwaarschrift_al">U kunt tegen dit verkeersbesluit binnen zes weken na dag van bekendmaking bezwaar maken. Het bezwaarschrift moet schriftelijk gericht worden aan het College van Burgemeester en wethouders van de gemeente Gooise Meren, postbus 6000, 1400 HA Bussum. </text:p>
          <text:p text:style-name="bezwaarschrift_al">Het bezwaarschrift dient te zijn ondertekend en ten minste het volgende te bevatten: </text:p>
          <text:list text:style-name="id1-3-2-4-4">
            <text:list-item text:style-override="id1-3-2-4-4-1">
              <text:number>a.</text:number>
              <text:p text:style-name="al">naam en adres van de indiener; </text:p>
            </text:list-item>
            <text:list-item text:style-override="id1-3-2-4-4-2">
              <text:number>b.</text:number>
              <text:p text:style-name="al">de dagtekening; </text:p>
            </text:list-item>
            <text:list-item text:style-override="id1-3-2-4-4-3">
              <text:number>c.</text:number>
              <text:p text:style-name="al"> een omschrijving van het besluit waartegen het bezwaar is gericht; </text:p>
            </text:list-item>
            <text:list-item text:style-override="id1-3-2-4-4-4">
              <text:number>d.</text:number>
              <text:p text:style-name="al">de gronden van het bezwaar. </text:p>
            </text:list-item>
          </text:list>
          <text:p text:style-name="bezwaarschrift_al">
          <text:span text:style-name="nadrukvet">Voorlopige voorziening </text:span>
        </text:p>
          <text:p text:style-name="bezwaarschrift_al">Een bezwaar heeft geen opschortende werking van het besluit. De gemeente Gooise Meren voert de aanvraag voor een gehandicaptenparkeerplaats zo snel mogelijk uit, ook als de bezwaarprocedure nog loopt. Het belang van de aanvrager om gebruik te maken van de voorziening weegt hierin zwaar mee. In het geval dat een bezwaar gegrond wordt verklaard, zal de situatie aangepast worden. </text:p>
          <text:p text:style-name="bezwaarschrift_al">Het voorgaande neemt niet weg dat u altijd de mogelijkheid heeft om toch een verzoek in te dienen om een voorlopige voorziening te treffen. U kunt dit verzoek indienen bij de Voorzieningenrechter van de Arrondissementsrechtbank binnen het rechtsgebied waarin u uw woonplaats heeft. Voor het verzoek wordt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6-1-1" style:parent-style-name="Standard">
      <style:paragraph-properties style:line-spacing="0mm" style:text-autospace="none" ofo:line-height="0.001cm"/>
    </style:style>
    <style:style style:family="graphic" style:name="illustratie_id1-3-2-1-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3856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56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56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Gooise Meren</meta:user-defined>
    <meta:user-defined meta:name="OVERHEID.Gemeente/OVERHEID.authority">Gooise Meren</meta:user-defined>
    <meta:user-defined meta:name="OVERHEID.Informatietype/DC.type">officiële publicatie</meta:user-defined>
    <meta:user-defined meta:name="OVERHEIDop.Rubriek/DC.type">verkeersbesluit of -mededeling</meta:user-defined>
    <meta:user-defined meta:name="OVERHEID.Gemeente/DCTERMS.publisher">Gooise Me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oise Meren - reserveren van een gehandicaptenparkeerplaats op kenteken - Elise Dammershof 32, 1403SE te Bussum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aan Elise Dammershof 32, 1403SE te Bussum</meta:user-defined>
    <meta:user-defined meta:name="DCTERMS.W3CDTF/DCTERMS.available">2026-07-23</meta:user-defined>
    <meta:user-defined meta:name="OVERHEIDop.externeBijlage">Elise Dammershof 32|exb-2026-25222</meta:user-defined>
    <meta:user-defined meta:name="DCTERMS.W3CDTF/OVERHEIDop.jaargang">2026</meta:user-defined>
    <meta:user-defined meta:name="OVERHEIDop.publicationIssue">338564</meta:user-defined>
    <meta:user-defined meta:name="OVERHEIDop.GmbID/DC.identifier">gmb-2026-338564</meta:user-defined>
    <meta:user-defined meta:name="OVERHEIDop.versieInformatie"/>
  </office:meta>
</office:document-meta>
</file>