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Merijntje Gijzenstraat 20 Het vervangen van huidige garagedeur voor nieuw kozijn aan Merijntje Gijzenstraat 20, 4906 EA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Merijntje Gijzenstraat 20, 4906 EA Oosterhout,</text:span> Merijntje Gijzenstraat 20 Het vervangen van huidige garagedeur voor nieuw kozijn (zaaknummer 1101072 verzonden op 13-07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1072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3830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30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30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1072</meta:user-defined>
    <dc:language>nl</dc:language>
    <meta:user-defined meta:name="OVERHEIDop.locatietype/OVERHEIDop.gebiedsmarkering">Punt</meta:user-defined>
    <meta:user-defined meta:name="DC.title">Toestemming voor Merijntje Gijzenstraat 20 Het vervangen van huidige garagedeur voor nieuw kozijn aan Merijntje Gijzenstraat 20, 4906 EA Oosterhout</meta:user-defined>
    <meta:user-defined meta:name="DCTERMS.W3CDTF/DCTERMS.available">2026-07-23</meta:user-defined>
    <meta:user-defined meta:name="DCTERMS.W3CDTF/OVERHEIDop.jaargang">2026</meta:user-defined>
    <meta:user-defined meta:name="OVERHEIDop.publicationIssue">338307</meta:user-defined>
    <meta:user-defined meta:name="OVERHEIDop.GmbID/DC.identifier">gmb-2026-338307</meta:user-defined>
    <meta:user-defined meta:name="OVERHEIDop.versieInformatie"/>
  </office:meta>
</office:document-meta>
</file>