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wee woningen wijzigen naar 5 studio's, Van der Werfstraat 39A 2312VT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4716</text:p>
            <text:p text:style-name="common-al">
            <text:span text:style-name="nadrukvet">Ingekomen:</text:span> 13-07-2026</text:p>
            <text:p text:style-name="common-al">
            <text:span text:style-name="nadrukvet">Locatie:</text:span> Van der Werfstraat 39A 2312VT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4716" xlink:type="simple">publicatiesomgevingsvergunningen@leiden.nl</text:a> de volgende gegevens:</text:p>
            <text:p text:style-name="common-al">-het kenmerk van de aanvraag: Z/26/401471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3830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3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3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4716</meta:user-defined>
    <meta:user-defined meta:name="DCTERMS.abstract">twee woningen wijzigen naar 5 studio'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twee woningen wijzigen naar 5 studio's, Van der Werfstraat 39A 2312VT Lei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38302</meta:user-defined>
    <meta:user-defined meta:name="OVERHEIDop.GmbID/DC.identifier">gmb-2026-338302</meta:user-defined>
    <meta:user-defined meta:name="OVERHEIDop.versieInformatie"/>
  </office:meta>
</office:document-meta>
</file>