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onderhoud 93 woningen aan Kevelaar Dommel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Dommelbergen, Kevelaar tijdelijk gebruik gemeentegrond onderhoud 93 woningen (zaaknummer 1100762 verzonden op 13-07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0762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827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2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827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0762</meta:user-defined>
    <dc:language>nl</dc:language>
    <meta:user-defined meta:name="OVERHEIDop.locatietype/OVERHEIDop.gebiedsmarkering">Vlak</meta:user-defined>
    <meta:user-defined meta:name="DC.title">Toestemming voor tijdelijk gebruik gemeentegrond onderhoud 93 woningen aan Kevelaar Dommelberg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8274</meta:user-defined>
    <meta:user-defined meta:name="OVERHEIDop.GmbID/DC.identifier">gmb-2026-338274</meta:user-defined>
    <meta:user-defined meta:name="OVERHEIDop.versieInformatie"/>
  </office:meta>
</office:document-meta>
</file>