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6">
      <text:list-level-style-bullet text:bullet-char="•" text:level="1">
        <style:list-level-properties text:min-label-width="10mm"/>
      </text:list-level-style-bullet>
    </text:list-style>
    <text:list-style style:name="id1-3-2-1-1-16-1">
      <text:list-level-style-bullet text:bullet-char="•" text:level="1">
        <style:list-level-properties text:min-label-width="10mm"/>
      </text:list-level-style-bullet>
    </text:list-style>
    <text:list-style style:name="id1-3-2-1-1-16-2">
      <text:list-level-style-bullet text:bullet-char="•" text:level="1">
        <style:list-level-properties text:min-label-width="10mm"/>
      </text:list-level-style-bullet>
    </text:list-style>
    <text:list-style style:name="id1-3-2-1-1-16-3">
      <text:list-level-style-bullet text:bullet-char="•" text:level="1">
        <style:list-level-properties text:min-label-width="10mm"/>
      </text:list-level-style-bullet>
    </text:list-style>
    <text:list-style style:name="id1-3-2-1-1-19">
      <text:list-level-style-bullet text:bullet-char="•" text:level="1">
        <style:list-level-properties text:min-label-width="10mm"/>
      </text:list-level-style-bullet>
    </text:list-style>
    <text:list-style style:name="id1-3-2-1-1-19-1">
      <text:list-level-style-bullet text:bullet-char="•" text:level="1">
        <style:list-level-properties text:min-label-width="10mm"/>
      </text:list-level-style-bullet>
    </text:list-style>
    <text:list-style style:name="id1-3-2-1-1-19-2">
      <text:list-level-style-bullet text:bullet-char="•" text:level="1">
        <style:list-level-properties text:min-label-width="10mm"/>
      </text:list-level-style-bullet>
    </text:list-style>
    <text:list-style style:name="id1-3-2-1-1-19-3">
      <text:list-level-style-bullet text:bullet-char="•" text:level="1">
        <style:list-level-properties text:min-label-width="10mm"/>
      </text:list-level-style-bullet>
    </text:list-style>
  </office:automatic-styles>
  <office:body>
    <office:text>
      <text:p text:style-name="new_page_staatscourant"/>
      <text:p text:style-name="single-kop-titel">Kennisgeving Wijzigingsbesluit Omgevingsplan gemeente Amsterdam “TAM-omgevingsplan H22L Zuidas-Vivaldi kavel 4”</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Amsterdam maken op grond van artikel 16.30 van de Omgevingswet en artikel 3:44 van de Algemene wet bestuursrecht en artikel 12 van de Bekendmakingswet bekend dat de gemeenteraad van Amsterdam bij besluit van 2 juli 2026 het omgevingsplan gemeente Amsterdam heeft gewijzigd. Het besluit waarmee het omgevingsplan is gewijzigd heeft als citeertitel: TAM-omgevingsplan H22L Zuidas-Vivaldi kavel 4.</text:p>
            <text:p text:style-name="common-al">
            <text:span text:style-name="nadrukvet">Wat is een TAM-omgevingsplan?</text:span> </text:p>
            <text:p text:style-name="common-al">Op 1 januari 2024 is de Omgevingswet in werking getreden. Gemeenten stellen op grond van deze wet één integraal omgevingsplan voor het grondgebied vast. In dit omgevingsplan staan onder meer regels die ontwikkelingen mogelijk maken en tegelijkertijd de fysieke leefomgeving beschermen. Het omgevingsplan vervangt allerlei regelingen, zoals bestemmingsplannen. De onder oud recht vastgestelde bestemmingsplannen zijn automatisch onderdeel geworden van het omgevingsplan. Er worden geen nieuwe bestemmingsplannen meer gemaakt. Een aanpassing van een bestaand bestemmingsplan gebeurt door middel van een wijziging van het omgevingsplan. </text:p>
            <text:p text:style-name="common-al">Het Digitaal Stelsel Omgevingswet kent een nieuwe digitale standaard voor het publiceren van een wijziging van het omgevingsplan. Vooralsnog kan niet altijd van deze nieuwe standaard gebruik worden gemaakt. Als dat niet kan, kan bij wijzigingsplannen die voor 1 januari 2026 in ontwerp ter inzage zijn gelegd, de oude digitale standaard worden toegepast. Een wijziging die met de oude standaard wordt gepubliceerd, wordt een TAM-omgevingsplan genoemd. Een TAM-omgevingsplan wijzigt het omgevingsplan juridisch, maar regels worden technisch niet geïntegreerd in het omgevingsplan. </text:p>
            <text:p text:style-name="common-al">
            <text:span text:style-name="nadrukvet">Gebied van de wijziging </text:span>
          </text:p>
            <text:p text:style-name="common-al">Het wijzigingsbesluit TAM-omgevingsplan H22L Zuidas-Vivaldi kavel 4 ziet op kavel 4, een locatie op de hoek van de Antonio Vivaldistraat met de Barbara Strozzilaan. Hier ligt momenteel een parkeerterrein. De kavel en daarmee de plangrenzen van dit TAM-omgevingsplan wordt aan de noordzijde begrensd door de Barbara Strozzilaan, aan de oostzijde door bebouwing en de Tomasso Albinonistraat, aan de zuidzijde door bebouwing en de De Boelelaan en aan de westzijde door de Antonio Vivaldistraat. </text:p>
            <text:p text:style-name="common-al">
            <text:span text:style-name="nadrukvet">Doel en wijziging van het Omgevingsplan</text:span>
          </text:p>
            <text:p text:style-name="common-al">Met het plan wordt voorzien in verwijdering van het huidige parkeerterrein en wordt een woontoren van 85 meter hoog mogelijk gemaakt. In deze toren komt maximaal 15.000 m2 aan brutovloeroppervlak voor woningen en minimaal 500 m2 en maximaal 1.500 m2 brutovloeroppervlak voor voorzieningen in de plint (eerste bouwlaag). Hieronder kunnen vallen horeca, consumentverzorgende en maatschappelijke dienstverlening en sport. Bovendien mag een ondergrondse parkeerkelder gerealiseerd worden ten behoeve van de woningen. Ook geldt een verplichting om een pocketpark te realiseren. Voor de exacte ligging en begrenzing van kavel 4 en het besluitgebied wordt verwezen naar <text:a xlink:href="https://omgevingswet.overheid.nl/regels-op-de-kaart/" xlink:type="simple"><text:span text:style-name="nadrukondlijn">https://omgevingswet.overheid.nl/regels-op-de-kaart/</text:span></text:a>.</text:p>
            <text:p text:style-name="common-al">Het wijzigingsbesluit past niet binnen het geldende juridisch planologische kader van het omgevingsplan gemeente Amsterdam (voorheen bestemmingsplan). Voor de realisatie van woningen en voorzieningen is een wijziging van het omgevingsplan nodig. Het wijzigingsbesluit TAM-omgevingsplan H22L Zuidas-Vivaldi kavel 4 voorziet in de benodigde wijziging.</text:p>
            <text:p text:style-name="common-al">
            <text:span text:style-name="nadrukvet">Gewijzigde vaststelling ten opzichte van het ontwerp</text:span>
          </text:p>
            <text:p text:style-name="common-al">Het wijzigingsbesluit ‘TAM-omgevingsplan H22L Zuidas-Vivaldi kavel 4’ is gewijzigd ten opzichte van het ontwerpwijzigingsbesluit zoals dat eerder ter inzage heeft gelegen. De wijzigingen die ten opzichte van het ontwerpbesluit zijn aangebracht, zijn opgenomen in de Nota van wijzigingen TAM-omgevingsplan H22L Zuidas-Vivaldi kavel 4. De nota is te vinden via <text:a xlink:href="https://amsterdam.raadsinformatie.nl/vergadering/1511093%20onder%20agendapunt%2017" xlink:type="simple"><text:span text:style-name="nadrukondlijn">https://amsterdam.raadsinformatie.nl/vergadering/1511093 onder agendapunt 17</text:span></text:a>.</text:p>
            <text:p text:style-name="common-al">
            <text:span text:style-name="nadrukvet">Raadplegen wijzigingsbesluit TAM-omgevingsplan H22L Zuidas-Vivaldi kavel 4</text:span>
          </text:p>
            <text:p text:style-name="common-al">Het wijzigingsbesluit ‘TAM-omgevingsplan H22L Zuidas-Vivaldi kavel 4’ met de daarop betrekking hebbende stukken is digitaal raadpleegbaar <text:a xlink:href="https://omgevingswet.overheid.nl/regels-op-de-kaart/" xlink:type="simple"><text:span text:style-name="nadrukondlijn">https://omgevingswet.overheid.nl/regels-op-de-kaart/</text:span></text:a> onder de plannaam ‘TAM-omgevingsplan H22L Zuidas- Vivaldi kavel 4’ en/of het planidentificatienummer: NL.IMRO.0363.K2412OPGST-VG01.</text:p>
            <text:p text:style-name="common-al">
            <text:span text:style-name="nadrukvet">Terinzagelegging </text:span>
          </text:p>
            <text:p text:style-name="common-al">Het TAM-omgevingsplan H22L Zuidas-Vivaldi kavel 4, ligt met bijbehorende stukken ter inzage met ingang van 16 juli 2026 op de volgende adressen:\</text:p>
            <text:list text:style-name="id1-3-2-1-1-16">
              <text:list-item text:style-override="id1-3-2-1-1-16-1">
                <text:number>•</text:number>
                <text:p text:style-name="al">Het Stadsloket van het stadhuis, Amstel 1, Amsterdam. Bel voor openingstijden 14020 of kijk op <text:a xlink:href="https://www.amsterdam.nl/adressengids-gemeente-amsterdam/stadsloketten/stadsloket-centrum/" xlink:type="simple"><text:span text:style-name="nadrukondlijn">Stadsloket Centrum | Gemeente Amsterdam</text:span></text:a>.</text:p>
              </text:list-item>
              <text:list-item text:style-override="id1-3-2-1-1-16-2">
                <text:number>•</text:number>
                <text:p text:style-name="al">Stadsloket Stadsdeel Zuid, President Kennedylaan 923, Amsterdam. Bel voor openingstijden 14020 of kijk op <text:a xlink:href="https://www.amsterdam.nl/adressengids-gemeente-amsterdam/stadsloketten/stadsloket-zuid/" xlink:type="simple"><text:span text:style-name="nadrukondlijn">Stadsloket Zuid | Gemeente Amsterdam</text:span></text:a>.</text:p>
              </text:list-item>
              <text:list-item text:style-override="id1-3-2-1-1-16-3">
                <text:number>•</text:number>
                <text:p text:style-name="al">Digitaal zijn de stukken ook te vinden op: open.amsterdam onder de titel: TAM-omgevingsplan H22L Zuidas-Vivaldi kavel 4. </text:p>
              </text:list-item>
            </text:list>
            <text:p text:style-name="common-al">
            <text:span text:style-name="nadrukvet">Beroep</text:span>
          </text:p>
            <text:p text:style-name="common-al">Tegen het besluit tot vaststelling van het TAM-omgevingsplan kunnen de volgende personen beroep instellen:</text:p>
            <text:list text:style-name="id1-3-2-1-1-19">
              <text:list-item text:style-override="id1-3-2-1-1-19-1">
                <text:number>•</text:number>
                <text:p text:style-name="al">Belanghebbenden;</text:p>
              </text:list-item>
              <text:list-item text:style-override="id1-3-2-1-1-19-2">
                <text:number>•</text:number>
                <text:p text:style-name="al">Niet-belanghebbenden die tijdig een zienswijze hebben ingediend;</text:p>
              </text:list-item>
              <text:list-item text:style-override="id1-3-2-1-1-19-3">
                <text:number>•</text:number>
                <text:p text:style-name="al">Niet-belanghebbenden van wie redelijkerwijs niet verwacht kon worden dat zij een zienswijze hebben ingediend. </text:p>
              </text:list-item>
            </text:list>
            <text:p text:style-name="common-al">Het beroep kan met ingang van 17 juli 2026 gedurende 6 weken ingesteld worden en dient te worden gericht aan de Afdeling bestuursrechtspraak van de Raad van State, Postbus 20019, 2500 EA ´s-Gravenhage.</text:p>
            <text:p text:style-name="common-al">
            <text:span text:style-name="nadrukvet">Inwerkingtreding</text:span>
          </text:p>
            <text:p text:style-name="common-al">Het wijzigingsbesluit treedt in werking met ingang van de dag waarop vier weken verstreken zijn sinds de dag waarop het besluit is bekend gemaakt. Dat is op donderdag 13 augustus 2026. Het instellen van beroep heeft geen schorsende werking. Dat betekent dat het wijzigingsbesluit, ook al is er beroep ingesteld, in werking treedt. </text:p>
            <text:p text:style-name="common-al">
            <text:span text:style-name="nadrukvet">Voorlopige voorziening</text:span>
          </text:p>
            <text:p text:style-name="common-al">Degene die beroep heeft ingesteld kan de voorzieningenrechter van de Afdeling bestuursrechtspraak van de Raad van State verzoeken met het oog op onverwijlde spoed een voorlopige voorziening te treffen. Het verzoek dient geadresseerd te worden aan de Afdeling bestuursrechtspraak van de Raad van State, ter attentie van de Voorzieningenrechter van de Afdeling bestuursrechtspraak, postbus 20019, 2500 EA ’s-Gravenhage. </text:p>
            <text:p text:style-name="last-al">Onder de Omgevingswet heeft een verzoek om voorlopige voorziening géén schorsende werking. Dat betekent dat het indienen van een voorlopige voorziening er niet automatisch voor zorgt dat een omgevingsplan voorlopig niet uitgevoerd kan worden. Dat gebeurt pas als de voorzieningenrechter een verzoek om voorlopige voorziening geheel of gedeeltelijk toewijst. </text:p>
            <text:p text:style-name="tekst_bottom"/>
          </text:section>
        </text:section>
        <text:section text:name="zakelijke-mededeling-sluiting_id1-3-2-2" text:style-name="zakelijke-mededeling-sluiting">
          <text:section text:name="gegeven_id1-3-2-2-1" text:style-name="gegeven">
            <text:p text:style-name="dagtekening">
            <text:span text:style-name="plaats">Amsterdam, 15 juli 2026  </text:span>
            <text:span text:style-name="datum"/>
          </text:p>
          </text:section>
          <text:section text:name="ondertekening_id1-3-2-2-2">
            <text:p><text:span text:style-name="ondertekening_naam">
            <text:span text:style-name="voornaam">
              
            </text:span>
            <text:span text:style-name="achternaam"/>
          </text:span></text:p>
            <text:p><text:span text:style-name="functie"/></text:p>
            <text:p><text:span text:style-name="deze">Burgemeester en wethouders, </text:span></text:p>
          </text:section>
          <text:section text:name="ondertekening_id1-3-2-2-3">
            <text:p><text:span text:style-name="deze">Catrien Lenstra </text:span></text:p>
          </text:section>
          <text:section text:name="ondertekening_id1-3-2-2-4">
            <text:p><text:span text:style-name="deze">Gemeentesecretaris </text:span></text:p>
          </text:section>
          <text:section text:name="ondertekening_id1-3-2-2-5">
            <text:p><text:span text:style-name="deze">Femke Halsema </text:span></text:p>
          </text:section>
          <text:section text:name="ondertekening_id1-3-2-2-6">
            <text:p><text:span text:style-name="deze">Burgemeester</text:span></text:p>
            <text:p><text:span text:style-name="organisatie"/></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338185</text:span><text:line-break/><text:date style:data-style-name="dag" text:fixed="true" text:date-value="2026-07-15"/><text:line-break/><text:date style:data-style-name="jaar" text:fixed="true" text:date-value="2026-07-1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38185</text:span><text:date style:data-style-name="nicedate" text:fixed="true" text:date-value="2026-07-1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38185</text:span><text:date style:data-style-name="nicedate" text:fixed="true" text:date-value="2026-07-1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PlanRuimtelijk-Web-ZM/5.45/xml/MC-DRP-PlanRuimtelijk-Web-ZM.xml</meta:user-defined>
    <meta:user-defined meta:name="OVERHEID.Gemeente/DC.creator">Amsterdam</meta:user-defined>
    <meta:user-defined meta:name="OVERHEID.Informatietype/DC.type">officiële publicatie</meta:user-defined>
    <meta:user-defined meta:name="OVERHEIDop.Rubriek/DC.type">ruimtelijk plan of omgevingsdocument</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Ruimtelijkplan/OVERHEIDop.bekendmakingBetreffendePlan">NL.IMRO.0363.K2412OPGST-VG01</meta:user-defined>
    <meta:user-defined meta:name="OVERHEIDop.Plansoort/OVERHEIDop.plansoort">bestemmings- of omgevingsplan</meta:user-defined>
    <dc:language>nl</dc:language>
    <meta:user-defined meta:name="OVERHEIDop.locatietype/OVERHEIDop.gebiedsmarkering">Buurt</meta:user-defined>
    <meta:user-defined meta:name="OVERHEIDop.locatietype/OVERHEIDop.gebiedsmarkering">Wijk</meta:user-defined>
    <meta:user-defined meta:name="DC.title">Kennisgeving Wijzigingsbesluit Omgevingsplan gemeente Amsterdam “TAM-omgevingsplan H22L Zuidas-Vivaldi kavel 4”</meta:user-defined>
    <meta:user-defined meta:name="DCTERMS.W3CDTF/DCTERMS.available">2026-07-15</meta:user-defined>
    <meta:user-defined meta:name="DCTERMS.W3CDTF/OVERHEIDop.jaargang">2026</meta:user-defined>
    <meta:user-defined meta:name="OVERHEIDop.publicationIssue">338185</meta:user-defined>
    <meta:user-defined meta:name="OVERHEIDop.GmbID/DC.identifier">gmb-2026-338185</meta:user-defined>
    <meta:user-defined meta:name="OVERHEIDop.versieInformatie"/>
  </office:meta>
</office:document-meta>
</file>