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koop bouwkavel, bestemd voor een bedrijfswoning met bedrijfsruimte aan de Trees Kinstraat op het bedrijventerrein Paarse Strook,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juli 2026 heeft het college van burgemeester en wethouders van de gemeente Gilze en Rijen besloten om 1 bouwkavel, bestemd voor een bedrijfswoning met bedrijfsruimte aan de Trees Kinstraat op het bedrijventerrein Paarse Strook te Rijen, op basis van een inschrijving en loting aan te bieden. </text:p>
            <text:p text:style-name="common-al"/>
            <text:p text:style-name="common-al">Vanaf <text:span text:style-name="nadrukvet">14 augustus 2026</text:span> staat alle informatie van deze uitgifte op <text:a xlink:href="https://www.gilzerijen.nl/vastgoed-en-grondzaken" xlink:type="simple">https://www.gilzerijen.nl/vastgoed-en-grondzaken</text:a> . De inschrijftermijn is van 14 augustus 2026 tot en met 11 september 2026. </text:p>
            <text:p text:style-name="common-al"/>
            <text:p text:style-name="last-al">Locatie bouwkavel:</text:p>
            <text:list text:style-name="id1-3-2-1-1-6">
              <text:list-item text:style-override="id1-3-2-1-1-6-1">
                <text:number>1.</text:number>
                <text:p text:style-name="al">Tussen het kavel Trees Kinstraat 13 en 17, Rijen</text:p>
              </text:list-item>
              <text:list-item text:style-override="id1-3-2-1-1-6-2">
                <text:number>2.</text:number>
                <text:p text:style-name="al">Kadastraal Gilze en Rijen – sectie M – nummer 821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380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0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0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7/xml/MC-DRP-Voorlicht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meta:user-defined meta:name="OVERHEIDop.referentienummer">Trees Kinstraat</meta:user-defined>
    <dc:language>nl</dc:language>
    <meta:user-defined meta:name="OVERHEIDop.locatietype/OVERHEIDop.gebiedsmarkering">Punt</meta:user-defined>
    <meta:user-defined meta:name="DC.title">Verkoop bouwkavel, bestemd voor een bedrijfswoning met bedrijfsruimte aan de Trees Kinstraat op het bedrijventerrein Paarse Strook, Rij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38005</meta:user-defined>
    <meta:user-defined meta:name="OVERHEIDop.GmbID/DC.identifier">gmb-2026-338005</meta:user-defined>
    <meta:user-defined meta:name="OVERHEIDop.versieInformatie"/>
  </office:meta>
</office:document-meta>
</file>