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580, Ringdijk 460, 2983GS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juli 2026 is een aanvraag omgevingsvergunning ontvangen voor het kappen van 6 bomen locatie Ringdijk 460, 2983GS Ridderkerk. De aanvraag is geregistreerd onder zaaknummer Z2026-00000580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37840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784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7840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580</meta:user-defined>
    <meta:user-defined meta:name="DCTERMS.abstract">Betreft: het kappen van 6 bomen [Z2026-00000580], Ringdijk 460, 2983GS Ridderkerk</meta:user-defined>
    <dc:language>nl</dc:language>
    <meta:user-defined meta:name="OVERHEIDop.locatietype/OVERHEIDop.gebiedsmarkering">Vlak</meta:user-defined>
    <meta:user-defined meta:name="DC.title">Kennisgeving aanvraag omgevingsvergunning Z2026-00000580, Ringdijk 460, 2983GS Ridderkerk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7840</meta:user-defined>
    <meta:user-defined meta:name="OVERHEIDop.GmbID/DC.identifier">gmb-2026-337840</meta:user-defined>
    <meta:user-defined meta:name="OVERHEIDop.versieInformatie"/>
  </office:meta>
</office:document-meta>
</file>