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Familie Bronsweg 15, 9945PN Wagenbo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3 juli 2026 een besluit genomen op de aanvraag met zaaknummer Z2026-00003414 voor het aanbrengen van een zoldervloer in een bijgebouw op de locatie Familie Bronsweg 15, 9945PN Wagenborgen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37576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57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57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14</meta:user-defined>
    <meta:user-defined meta:name="DCTERMS.abstract">13 juli 2026 verleend voor het aanbrengen van een zoldervloer in een bijgebouw op de locatie Familie Bronsweg 15, 9945PN Wagenborgen.</meta:user-defined>
    <dc:language>nl</dc:language>
    <meta:user-defined meta:name="OVERHEIDop.locatietype/OVERHEIDop.gebiedsmarkering">Vlak</meta:user-defined>
    <meta:user-defined meta:name="DC.title">Kennisgeving besluit op aanvraag omgevingsvergunning Familie Bronsweg 15, 9945PN Wagenborgen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7576</meta:user-defined>
    <meta:user-defined meta:name="OVERHEIDop.GmbID/DC.identifier">gmb-2026-337576</meta:user-defined>
    <meta:user-defined meta:name="OVERHEIDop.versieInformatie"/>
  </office:meta>
</office:document-meta>
</file>