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TAM-omgevingsplan Hoofdstuk 22c Bedrijventerrein Spickerhoven III</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kendmaking</text:span>
          </text:p>
            <text:p text:style-name="common-al">Burgemeester en wethouders van Roermond maken bekend dat de gemeenteraad op 9 juli 2026 het TAM-omgevingsplan Hoofdstuk 22c Bedrijventerrein Spickerhoven III heeft vastgesteld. </text:p>
            <text:p text:style-name="common-al"/>
            <text:p text:style-name="common-al">
            <text:span text:style-name="nadrukvet">Wat is een TAM-Omgevingsplan?</text:span>
          </text:p>
            <text:p text:style-name="common-al">Op 1 januari 2024 is de Omgevingswet in werking getreden. Per gemeente is er een omgevingsplan voor het grondgebied. In dit omgevingsplan staan onder meer regels die ontwikkelingen mogelijk maken en tegelijkertijd de fysieke leefomgeving beschermen. Om voorliggende planologische wijziging mogelijk te maken, maakt de gemeente gebruik van het Tijdelijke Alternatieve Maatregel (TAM-) omgevingsplan. Een TAM-omgevingsplan wijzigt het omgevingsplan juridisch, maar de regels worden technisch niet geïntegreerd in het omgevingsplan.</text:p>
            <text:p text:style-name="common-al"/>
            <text:p text:style-name="common-al">
            <text:span text:style-name="nadrukvet">Onderwerp van het TAM-omgevingsplan</text:span>
          </text:p>
            <text:p text:style-name="common-al">Het TAM-omgevingsplan heeft betrekking op de gebiedsontwikkeling Spickerhoven III.</text:p>
            <text:p text:style-name="common-al">Het bedrijventerrein Spickerhoven III wordt een nieuw stedelijk dienstenterrein met een ambulancepost, een brandweerkazerne en een aanvullende kantoorfunctie. Het plangebied omvat een (in de huidige situatie) onbebouwd agrarisch perceel en ligt ingesloten tussen de Sint Wirosingel in het oosten en de A73 in het westen.</text:p>
            <text:p text:style-name="common-al">De locatie heeft een gunstige ligging in verband met aanrijtijden, de beschikbare ruimte voor clustering en de mogelijkheid voor nieuwbouw. Bij het vinden van een nieuwe locatie is gezocht naar een plek die centraal genoeg ligt om enerzijds de noodzakelijke aanrijtijden te halen en anderzijds niet midden in een woonwijk ligt, om overlast zo veel mogelijk te beperken. Het terrein is daarmee ideaal voor de gewenste invulling met hulpdiensten en de vestiging van een kantoor (zonder baliefunctie).</text:p>
            <text:p text:style-name="common-al">Ten behoeve van de gebiedsontwikkeling bedrijventerrein Spickerhoven III moet het Omgevingsplan gemeente Roermond worden gewijzigd. Dat gebeurt door middel van het ‘TAM-omgevingsplan Hoofdstuk 22c bedrijventerrein Spickerhoven III’.</text:p>
            <text:p text:style-name="common-al"/>
            <text:p text:style-name="common-al">
            <text:span text:style-name="nadrukvet">Raadplegen van de vastgestelde omgevingsplanwijziging</text:span>
          </text:p>
            <text:p text:style-name="common-al">Het TAM-omgevingsplan met bijbehorende stukken is digitaal raadpleegbaar via <text:a xlink:href="https://www.omgevingswet.overheid.nl/regels-op-de-kaart" xlink:type="simple">https://www.omgevingswet.overheid.nl/regels-op-de-kaart</text:a>. Het identificatienummer van het TAM-omgevingsplan is NL.IMRO.0957.TAMOPH22c-VG01.</text:p>
            <text:p text:style-name="common-al">Het TAM-omgevingsplan kan in het stadhuis aan de Markt 31 te Roermond bekeken worden als u hiervoor een afspraak maakt. Dit kan telefonisch via 14 0475, onder vermelding van zaaknummer 49108-2026.</text:p>
            <text:p text:style-name="common-al"/>
            <text:p text:style-name="common-al">
            <text:span text:style-name="nadrukvet">Beroep</text:span>
          </text:p>
            <text:p text:style-name="common-al">Tegen dit besluit kan binnen zes weken, ingaande op de dag van de terinzagelegging (van woensdag 5 augustus 2026 tot en met dinsdag 15 september 2026) door belanghebbenden beroep worden ingesteld bij de Afdeling bestuursrechtspraak van de Raad van State, Postbus 20019, 2500 EA Den Haag.</text:p>
            <text:p text:style-name="common-al"/>
            <text:p text:style-name="common-al">
            <text:span text:style-name="nadrukvet">Inwerkingtreding</text:span>
          </text:p>
            <text:p text:style-name="common-al">Op grond van artikel 16.78, lid 1, van de Omgevingswet treedt het TAM-IMRO omgevingsplan vier weken na de bekendmaking van het vaststellingsbesluit (op woensdag 2 september 2026) in werking.</text:p>
            <text:p text:style-name="common-al"/>
            <text:p text:style-name="common-al">
            <text:span text:style-name="nadrukvet">Voorlopige voorziening</text:span>
          </text:p>
            <text:p text:style-name="common-al">Om te voorkomen dat onomkeerbare gevolgen ontstaan doordat een TAM IMRO omgevingsplan op korte termijn wordt uitgevoerd, kan door degenen die gerechtigd zijn om beroep in te stellen ook een voorlopige voorziening worden gevraagd bij de voorzieningenrechter van de Afdeling bestuursrechtspraak. Onder de Omgevingswet heeft een verzoek om voorlopige voorziening géén schorsende werking. Dit betekent dat het indienen van een voorlopige voorziening niet automatisch ervoor zorgt dat een omgevingsplan voorlopig niet uitgevoerd kan worden. Dat gebeurt pas als de voorzieningenrechter een verzoek om voorlopige voorziening geheel of gedeeltelijk toewijst.</text:p>
            <text:p text:style-name="last-al">Er kan ook digitaal beroep worden ingesteld of om een voorlopige voorziening worden gevraagd via <text:a xlink:href="https://www.raadvanstate.nl/bestuursrechtspraak-procederen/procederen/burger/" xlink:type="simple">https://www.raadvanstate.nl/bestuursrechtspraak-procederen/procederen/burger/</text:a>. Dit gaat met behulp van een Veilig Mailen-webformulier.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mond</text:p>
            </table:table-cell>
            <table:table-cell office:value-type="string" table:style-name="header.C">
              <text:p text:style-name="headerright"><text:span text:style-name="nr">Nr. 33630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630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630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5/xml/MC-DRP-PlanRuimtelijk-Web-ZM.xml</meta:user-defined>
    <meta:user-defined meta:name="OVERHEID.Gemeente/DC.creator">Roermond</meta:user-defined>
    <meta:user-defined meta:name="OVERHEID.Informatietype/DC.type">officiële publicatie</meta:user-defined>
    <meta:user-defined meta:name="OVERHEIDop.Rubriek/DC.type">ruimtelijk plan of omgevingsdocument</meta:user-defined>
    <meta:user-defined meta:name="OVERHEID.Gemeente/DCTERMS.publisher">Roermond</meta:user-defined>
    <meta:user-defined meta:name="OVERHEID.Gemeente/OVERHEID.authority">Roermond</meta:user-defined>
    <meta:user-defined meta:name="OVERHEID.TaxonomieBeleidsagendaDecentraal/OVERHEID.category">Ruimte en infrastructuur | Organisatie en beleid</meta:user-defined>
    <meta:user-defined meta:name="OVERHEIDop.Ruimtelijkplan/OVERHEIDop.bekendmakingBetreffendePlan">NL.IMRO.0957.TAMOPH22c-VG01</meta:user-defined>
    <meta:user-defined meta:name="OVERHEIDop.Plansoort/OVERHEIDop.plansoort">bestemmings- of omgevingsplan</meta:user-defined>
    <meta:user-defined meta:name="OVERHEIDop.referentienummer">49108-2026</meta:user-defined>
    <meta:user-defined meta:name="DCTERMS.abstract">Burgemeester en wethouders van Roermond maken bekend dat de gemeenteraad op 9 juli 2026 het TAM-omgevingsplan Hoofdstuk 22c Bedrijventerrein Spickerhoven III heeft vastgesteld.</meta:user-defined>
    <dc:language>nl</dc:language>
    <meta:user-defined meta:name="OVERHEIDop.locatietype/OVERHEIDop.gebiedsmarkering">Vlak</meta:user-defined>
    <meta:user-defined meta:name="DC.title">Vaststelling TAM-omgevingsplan Hoofdstuk 22c Bedrijventerrein Spickerhoven III</meta:user-defined>
    <meta:user-defined meta:name="DCTERMS.W3CDTF/DCTERMS.available">2026-08-04</meta:user-defined>
    <meta:user-defined meta:name="DCTERMS.W3CDTF/OVERHEIDop.jaargang">2026</meta:user-defined>
    <meta:user-defined meta:name="OVERHEIDop.publicationIssue">336309</meta:user-defined>
    <meta:user-defined meta:name="OVERHEIDop.GmbID/DC.identifier">gmb-2026-336309</meta:user-defined>
    <meta:user-defined meta:name="OVERHEIDop.versieInformatie"/>
  </office:meta>
</office:document-meta>
</file>