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80af2beb-ff4b-4ebe-8b5f-78ef2a1011a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onverplicht fietspad Wiecherlinckstraat</text:p>
      <text:section text:name="regeling_id1-3-2" text:style-name="regeling">
        <text:section text:name="aanhef_id1-3-2-1" text:style-name="aanhef">
          <text:section text:name="context_id1-3-2-1-1" text:style-name="context">
            <text:p text:style-name="context.al">142822-2026</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de Wiecherlinckstraat is gelegen binnen de bebouwde kom van Zwolle;</text:p>
            <text:p text:style-name="considerans.al">dat de Wiecherlinckstraat in beheer is bij de gemeente Zwolle;</text:p>
            <text:p text:style-name="considerans.al">dat de Wiecherlinckstraat een weg is als bedoeld in artikel 18, lid 1 onder d van de WVW 1994;</text:p>
            <text:p text:style-name="considerans.al">dat gelet op bovengenoemd artikel het college van burgemeester en wethouders van Zwolle bevoegd is verkeersbesluiten te nemen voor deze weg;</text:p>
            <text:p text:style-name="considerans.al">dat de bevoegdheid voor het nemen van verkeersbesluiten door het college van burgemeester en wethouders van Zwolle is gemandateerd aan de medewerker Leefomgeving en Mobiliteit;</text:p>
            <text:p text:style-name="considerans.al">dat de Wiecherlinckstraat gecategoriseerd is als een erftoegangsweg binnen de bebouwde kom met een maximumsnelheid van 30 km/u;</text:p>
            <text:p text:style-name="considerans.al">dat de verkeersfunctie op een erftoegangsweg ondergeschikt is aan de verblijfsfunctie;</text:p>
            <text:p text:style-name="considerans.al">dat deze categorisering aansluit op de categorisering, zoals bedoeld in het landelijke beleid Duurzaam Veilig;</text:p>
            <text:p text:style-name="considerans.al">dat in het gebied Weezenlanden-Noord, waarin de Wiecherlinckstraat is gelegen, een woningbouwproject wordt ontwikkeld;</text:p>
            <text:p text:style-name="considerans.al">dat in de Omgevingsvisie is gekozen voor het STOMP-principe (Stappen, Trappen, Openbaar vervoer, Mobility as a service en Privé-voertuigen) waarmee in de eerste plaats ruimte wordt geboden aan voetgangers en fietsers;</text:p>
            <text:p text:style-name="considerans.al">dat onder andere dit kader is meegenomen in het voorlopig ontwerp voor de ontwikkeling van een groot deel van de openbare ruimte in Weezenlanden-Noord;</text:p>
            <text:p text:style-name="considerans.al">dat het opwaarderen van het langs het Almelose Kanaal gelegen fietspad, dat onderdeel is van de Hoofdfietsstructuur, gelijktijdig wordt meegenomen in de uitvoering;</text:p>
            <text:p text:style-name="considerans.al">dat de Wiecherlinckstraat thans samen de Buserstraat een ontsluiting vormt voor het verkeer in dit deel van Weezenlanden-Noord;</text:p>
            <text:p text:style-name="considerans.al">dat binnen dit woningbouwproject de Buserstraat autovrij wordt gemaakt en de Wiecherlinckstraat enkel nog een functie heeft tot het op de Schuurmanstraat ontsluiten van een wooncluster;</text:p>
            <text:p text:style-name="considerans.al">dat de Wiecherlinckstraat een doodlopende weg wordt, tussen de Schuurmanstraat en de ontsluiting van het wooncluster;</text:p>
            <text:p text:style-name="considerans.al">dat hiertoe aan de zijde van de Schuurmanstraat bord L8 van bijlage 1 van het RVV 1990 wordt geplaatst, waarbij middels een onderbord een uitzondering hierop wordt gemaakt voor fietsers;</text:p>
            <text:p text:style-name="considerans.al">dat de Wiecherlinckstraat, gerekend vanaf de toegang tot het wooncluster, tot aan het fietspad langs het Almelose Kanaal meer een recreatief karakter in een parkachtige omgeving heeft waar de fietsers en voetgangers door elkaar kunnen rijden en lopen;</text:p>
            <text:p text:style-name="considerans.al">dat dit deel van de Wiecherlinckstraat wordt ingericht en aangeduid als onverplicht fietspad door middel van het plaatsen van borden G13 van bijlage 1 van het RVV 1990;</text:p>
            <text:p text:style-name="considerans.al">dat daarmee, overeenkomstig de gedragsregels van het RVV 1990 ten aanzien van de plaats op de weg, het gebruik van dit onverplicht fietspad is bepaald;</text:p>
            <text:p text:style-name="considerans.al">dat dit past bij het beoogde effect van het creëren van een gebied nabij het Almelose Kanaal met een recreatieve functie waarbij een uitdagende openbare ruimte inwoners uitnodigt tot bewegen; </text:p>
            <text:p text:style-name="considerans.al">dat gelet op artikel 12 van het BABW voor het plaatsen van bord G13 van bijlage 1 van het RVV 1990 een verkeersbesluit is vereist;</text:p>
            <text:p text:style-name="considerans.al">dat gelet op artikel 2 van de WVW 1994 de hiervoor genoemde verkeersmaatregel strekt tot:</text:p>
            <text:p text:style-name="considerans.al">- het beschermen van weggebruikers en passagiers,</text:p>
            <text:p text:style-name="considerans.al">- het voorkomen of beperken van door het verkeer veroorzaakte overlast, hinder of schade alsmede het beschermen van weggebruikers en passagiers,</text:p>
            <text:p text:style-name="considerans.al">- het voorkomen of beperken van door het verkeer veroorzaakte aantasting van het karakter of van de functie van objecten of gebieden;</text:p>
            <text:p text:style-name="considerans.al">dat gelet op artikel 2 van de WVW 1994 het zoveel mogelijk waarborgen van de vrijheid van het verkeer in het geding komt met uitvoeren van de hiervoor genoemde verkeersmaatregel;</text:p>
            <text:p text:style-name="considerans.al">dat is overwogen dat het betreffende pad primair een recreatieve functie vervult binnen het gebied Weezenlanden-Noord en hoofdzakelijk wordt gebruikt door fietsers, wandelaars en andere recreanten;</text:p>
            <text:p text:style-name="considerans.al">dat de aard, ligging en functie van het pad het rechtvaardigen dat aan de belangen van het beschermen van weggebruikers en passagiers en het behoud van de recreatieve belevingswaarde van het gebied in dit geval voorrang wordt gegeven;</text:p>
            <text:p text:style-name="considerans.al">dat gelet op artikel 24 van het BABW overleg is gevoerd met de gemandateerde van de politie;</text:p>
            <text:p text:style-name="considerans.al">dat de politie heeft ingestemd met de hierna genoemde verkeersmaatregel.</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 een onverplicht fietspad in te stellen op de Wiecherlinckstraat te Zwolle tussen de ontsluiting van het wooncluster en het pad langs het Almelose Kanaal door middel van het plaatsen van borden G13 van bijlage 1 van het RVV 1990;</text:p>
            <text:p text:style-name="common-al">De hiervoor beschreven verkeersmaatregel wordt uitgevoerd zoals op de situatietekening is aangegeven.</text:p>
            <text:p text:style-name="last-al">
            <draw:frame><draw:text-box><text:section text:name="plaatje_id1-3-2-2-1-3-1" text:style-name="plaatje">
              <text:p text:style-name="illustratie_id1-3-2-2-1-3-1-1"><draw:frame draw:style-name="illustratie_id1-3-2-2-1-3-1-1" text:anchor-type="paragraph" svg:width="100mm" svg:height="44.5mm"><draw:image xlink:href="Pictures/Situatietekeningi80af2beb-ff4b-4ebe-8b5f-78ef2a1011a7.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10 juli 2026</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A.J.</text:span>
            <text:span text:style-name="achternaam">Troost-Compagner</text:span>
          </text:span></text:p>
            <text:p><text:span text:style-name="functie">Medewerker Stadsbeheer &amp; Vitale Wijken</text:span></text:p>
          </text:section>
        </text:section>
        <text:section text:name="bezwaarschrift_id1-3-2-4" text:style-name="bezwaarschrift">
          <text:p text:style-name="bezwaarschrift_top"/>
          <text:p text:style-name="tussenkopvetcur">Mededelingen</text:p>
          <text:p text:style-name="tussenkopcur">
          <text:span text:style-name="nadrukcur">Publicatie</text:span>
        </text:p>
          <text:p text:style-name="bezwaarschrift_al">Bekendmaking van het verkeersbesluit geschiedt digitaal door publicatie in het Gemeenteblad van 17 augustus 2026 (<text:a xlink:href="http://www.zoek.officielebekendmakingen.nl" xlink:type="simple"><text:span text:style-name="nadrukvet">www.officielebekendmakingen.nl</text:span></text:a><text:span text:style-name="nadrukvet">).</text:span> </text:p>
          <text:p text:style-name="bezwaarschrift_al">
          <text:span text:style-name="nadrukcur">Ter inzage</text:span>
        </text:p>
          <text:p text:style-name="bezwaarschrift_al">Het besluit ligt zes weken ter inzage bij de afdeling Leefomgeving en Mobiliteit,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A.Troost-Compagner@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3600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600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600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wolle - instellen onverplicht fietspad - Wiecherlinckstraat</meta:user-defined>
    <meta:user-defined meta:name="OVERHEIDvb.Wegcategorie/OVERHEIDvb.wegcategorie">Erftoegangsweg binnen de bebouwde kom</meta:user-defined>
    <meta:user-defined meta:name="OVERHEIDvb.Weggebruiker/OVERHEIDvb.weggebruiker">fietsers</meta:user-defined>
    <meta:user-defined meta:name="OVERHEIDvb.referentienummer">142822-2026</meta:user-defined>
    <meta:user-defined meta:name="DCTERMS.abstract">Verkeersbesluit instellen onverplicht fietspad Wiecherlinckstraat</meta:user-defined>
    <meta:user-defined meta:name="OVERHEIDop.verkeersbordcode">G13</meta:user-defined>
    <dc:language>nl</dc:language>
    <meta:user-defined meta:name="OVERHEIDop.locatietype/OVERHEIDop.gebiedsmarkering">Weg</meta:user-defined>
    <meta:user-defined meta:name="DC.title">Verkeersbesluit instellen onverplicht fietspad Wiecherlinckstraat</meta:user-defined>
    <meta:user-defined meta:name="DCTERMS.W3CDTF/DCTERMS.available">2026-08-17</meta:user-defined>
    <meta:user-defined meta:name="OVERHEIDop.externeBijlage">politieadvies|exb-2026-24980</meta:user-defined>
    <meta:user-defined meta:name="DCTERMS.W3CDTF/OVERHEIDop.jaargang">2026</meta:user-defined>
    <meta:user-defined meta:name="OVERHEIDop.publicationIssue">336006</meta:user-defined>
    <meta:user-defined meta:name="OVERHEIDop.GmbID/DC.identifier">gmb-2026-336006</meta:user-defined>
    <meta:user-defined meta:name="OVERHEIDop.versieInformatie"/>
  </office:meta>
</office:document-meta>
</file>