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een horeca gelegenheid,Noorderhagen nr. 56 en 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Centrum</text:p>
            <text:p text:style-name="common-al">Op 9 juli 2026 hebben wij een melding ontvangen voor melding brandveilig gebruik t.b.v. een horeca gelegenheid op de locatie Noorderhagen nr. 56 en 58. De melding is geregistreerd onder zaaknummer 0153Z2607-0272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35539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553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553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272</meta:user-defined>
    <dc:language>nl</dc:language>
    <meta:user-defined meta:name="OVERHEIDop.locatietype/OVERHEIDop.gebiedsmarkering">Vlak</meta:user-defined>
    <meta:user-defined meta:name="DC.title">Kennisgeving ontvangst melding brandveilig gebruik t.b.v. een horeca gelegenheid,Noorderhagen nr. 56 en 58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5539</meta:user-defined>
    <meta:user-defined meta:name="OVERHEIDop.GmbID/DC.identifier">gmb-2026-335539</meta:user-defined>
    <meta:user-defined meta:name="OVERHEIDop.versieInformatie"/>
  </office:meta>
</office:document-meta>
</file>