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Borgweg 30, 9914PG Zee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9 juli 2026 een besluit genomen op de aanvraag met zaaknummer Z2026-00003379 voor het kappen van een boom (schade) op de locatie Borgweg 30, 9914PG Zeerijp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35495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5495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5495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379</meta:user-defined>
    <meta:user-defined meta:name="DCTERMS.abstract">9 juli 2026 verleend voor het kappen van een boom (schade) op de locatie Borgweg 30, 9914PG Zeerijp.</meta:user-defined>
    <dc:language>nl</dc:language>
    <meta:user-defined meta:name="OVERHEIDop.locatietype/OVERHEIDop.gebiedsmarkering">Vlak</meta:user-defined>
    <meta:user-defined meta:name="DC.title">Kennisgeving besluit op aanvraag omgevingsvergunning Borgweg 30, 9914PG Zeerijp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5495</meta:user-defined>
    <meta:user-defined meta:name="OVERHEIDop.GmbID/DC.identifier">gmb-2026-335495</meta:user-defined>
    <meta:user-defined meta:name="OVERHEIDop.versieInformatie"/>
  </office:meta>
</office:document-meta>
</file>