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bullet style:num-suffix="" text:bullet-char="​" text:level="1">
        <style:list-level-properties text:min-label-width="10mm"/>
      </text:list-level-style-bullet>
    </text:list-style>
    <text:list-style style:name="id1-3-2-2-5-4">
      <text:list-level-style-bullet style:num-suffix="" text:bullet-char="​" text:level="1">
        <style:list-level-properties text:min-label-width="10mm"/>
      </text:list-level-style-bullet>
    </text:list-style>
    <text:list-style style:name="id1-3-2-2-5-5">
      <text:list-level-style-bullet style:num-suffix="" text:bullet-char="​" text:level="1">
        <style:list-level-properties text:min-label-width="10mm"/>
      </text:list-level-style-bullet>
    </text:list-style>
    <text:list-style style:name="id1-3-2-2-5-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6-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6-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7">
      <text:list-level-style-bullet style:num-suffix="" text:bullet-char="​" text:level="1">
        <style:list-level-properties text:min-label-width="10mm"/>
      </text:list-level-style-bullet>
    </text:list-style>
    <text:list-style style:name="id1-3-2-2-6-8">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9">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10">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6-12">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6-13">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eling klachtafhandeling bij aanbesteden gemeenten Bodegraven-Reeuwijk, Zuidplas en Capelle aan den IJssel</text:p>
      <text:section text:name="regeling_id1-3-2" text:style-name="regeling">
        <text:section text:name="aanhef_id1-3-2-1" text:style-name="aanhef">
          <text:section text:name="preambule_id1-3-2-1-1" text:style-name="preambule">
            <text:p text:style-name="al">Het ministerie van Economische Zaken en Klimaat (EZK) neemt verschillende maatregelen om de rechtsbescherming bij aanbesteden voor ondernemers te verbeteren. Hieronder valt ook de klachtafhandeling bij aanbesteden.</text:p>
            <text:p text:style-name="al"/>
            <text:p text:style-name="al">Eén van de maatregelen is het op termijn verplicht stellen van een laagdrempelige klachtenregeling voor alle aanbestedende diensten, met een onafhankelijk klachtenloket binnen of buiten de organisatie of in samenwerking met andere organisaties. </text:p>
            <text:p text:style-name="al"/>
            <text:p text:style-name="al">De gemeenten Bodegraven-Reeuwijk, Zuidplas en Capelle aan den IJssel hebben een gezamenlijke klachtenregeling opgesteld. Dit zorgt voor borging van objectiviteit bij de afhandeling van klachten over aanbestedingen van elke deelnemende gemeente.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oel van de klachtenregeling </text:p>
            <text:p text:style-name="al">Het bieden van een heldere procedure voor het behandelen van klachten met als doel te bevorderen dat klachten over aanbestedingen snel, laagdrempelig en objectief worden afgehandeld. </text:p>
          </text:section>
          <text:section text:name="artikel_id1-3-2-2-2" text:style-name="artikel">
            <text:p text:style-name="artikel_kop_titel"><text:span text:style-name="artikel_kop_label">Artikel</text:span> <text:span text:style-name="artikel_kop_nr">2</text:span> Wat is een klacht en welke klachten worden in behandeling genomen? </text:p>
            <text:list text:style-name="id1-3-2-2-2-2">
              <text:list-item text:style-override="id1-3-2-2-2-2">
                <text:number>1.</text:number>
                <text:p text:style-name="al">Een klacht is een schriftelijke melding van een ondernemer (hierna: ondernemer met klacht) die belang heeft bij een aanbesteding van de gemeenten Bodegraven-Reeuwijk, Zuidplas of Capelle aan den IJssel (hierna: gemeente), waarin de ondernemer met klacht gemotiveerd aangeeft dat hij het niet eens is met de aanbesteding of een onderdeel daarvan. </text:p>
              </text:list-item>
              <text:list-item text:style-override="id1-3-2-2-2-3">
                <text:number>2.</text:number>
                <text:p text:style-name="al">Vragen ter verduidelijking of ter verkrijging van informatie met betrekking tot de lopende aanbesteding worden niet als klacht aangemerkt en ook niet als zodanig in behandeling genomen. Deze vragen dienen door de ondernemer conform de (in de aanbestedingsdocumenten) voorgeschreven wijze aan de gemeente gesteld te worden. </text:p>
              </text:list-item>
              <text:list-item text:style-override="id1-3-2-2-2-4">
                <text:number>3.</text:number>
                <text:p text:style-name="al">Een klacht dient betrekking te hebben op aspecten die binnen de werking van de Aanbestedingswet 2012 vallen. De aanbestedingen kunnen Europees of nationaal zijn. Onder nationale aanbestedingen worden ook onderhandse aanbestedingen begrepen. </text:p>
              </text:list-item>
              <text:list-item text:style-override="id1-3-2-2-2-5">
                <text:number>4.</text:number>
                <text:p text:style-name="al">Klachten kunnen niet gaan over het inkoopbeleid van de gemeente. </text:p>
              </text:list-item>
              <text:list-item text:style-override="id1-3-2-2-2-6">
                <text:number>5.</text:number>
                <text:p text:style-name="al">Klachten kunnen aan de orde stellen dat een bepaald handelen of nalaten van de aanbestedende dienst in een concrete aanbesteding in strijd is met wettelijke bepalingen of andere voorschriften die voor de aanbesteding gelden. </text:p>
              </text:list-item>
              <text:list-item text:style-override="id1-3-2-2-2-7">
                <text:number>6.</text:number>
                <text:p text:style-name="al">De ondernemer met klacht ontvangt schriftelijk bericht indien een klacht niet inhoudelijk in behandeling wordt genomen.</text:p>
              </text:list-item>
              <text:list-item text:style-override="id1-3-2-2-2-8">
                <text:number>7.</text:number>
                <text:p text:style-name="al">Onderaannemers kunnen een klacht indienen voor zover ze niet klagen over de relatie hoofdaannemer-onderaannemer. </text:p>
              </text:list-item>
            </text:list>
          </text:section>
          <text:section text:name="artikel_id1-3-2-2-3" text:style-name="artikel">
            <text:p text:style-name="artikel_kop_titel"><text:span text:style-name="artikel_kop_label">Artikel</text:span> <text:span text:style-name="artikel_kop_nr"> 3</text:span>  Wanneer mag een klacht worden ingediend? </text:p>
            <text:list text:style-name="id1-3-2-2-3-2">
              <text:list-item text:style-override="id1-3-2-2-3-2">
                <text:number>1.</text:number>
                <text:p text:style-name="al">Een klacht mag gedurende een lopende meervoudig onderhandse, nationale of Europese aanbestedingsprocedure worden ingediend. Bij een enkelvoudig onderhandse aanbesteding mag een klacht ook na de gunningsbeslissing worden ingediend. </text:p>
              </text:list-item>
              <text:list-item text:style-override="id1-3-2-2-3-3">
                <text:number>2.</text:number>
                <text:p text:style-name="al">Een klacht mag worden ingediend over: </text:p>
                <text:list text:style-name="id1-3-2-2-3-3-3">
                  <text:list-item text:style-override="id1-3-2-2-3-3-3-1">
                    <text:number>a.</text:number>
                    <text:p text:style-name="al">De fase vóór de uiterste datum van inschrijving van een lopende aanbesteding; </text:p>
                  </text:list-item>
                  <text:list-item text:style-override="id1-3-2-2-3-3-3-2">
                    <text:number>b.</text:number>
                    <text:p text:style-name="al">Een selectie- of gunningsbeslissing van een lopende aanbesteding.</text:p>
                  </text:list-item>
                </text:list>
              </text:list-item>
              <text:list-item text:style-override="id1-3-2-2-3-4">
                <text:number>3.</text:number>
                <text:p text:style-name="al">Een geval waarin een aanbestedende dienst niet heeft aanbesteed (gunning 1-op-1), terwijl dit volgens de ondernemer met klacht wel had gemoeten. </text:p>
              </text:list-item>
              <text:list-item text:style-override="id1-3-2-2-3-5">
                <text:number>4.</text:number>
                <text:p text:style-name="al">Klachten die na definitieve gunning (meervoudig onderhands, nationaal of Europese aanbesteding) worden ingediend, worden niet in behandeling genomen. </text:p>
              </text:list-item>
            </text:list>
          </text:section>
          <text:section text:name="artikel_id1-3-2-2-4" text:style-name="artikel">
            <text:p text:style-name="artikel_kop_titel"><text:span text:style-name="artikel_kop_label">Artikel</text:span> <text:span text:style-name="artikel_kop_nr">4</text:span> Wie kan een klacht indienen? </text:p>
            <text:list text:style-name="id1-3-2-2-4-2">
              <text:list-item text:style-override="id1-3-2-2-4-2">
                <text:number>1.</text:number>
                <text:p text:style-name="al">Alleen een belanghebbende bij een specifieke aanbesteding kan een klacht indienen. Daaronder vallen: </text:p>
                <text:list text:style-name="id1-3-2-2-4-2-3">
                  <text:list-item text:style-override="id1-3-2-2-4-2-3-1">
                    <text:number>a.</text:number>
                    <text:p text:style-name="al">(potentiële) gegadigden; </text:p>
                  </text:list-item>
                  <text:list-item text:style-override="id1-3-2-2-4-2-3-2">
                    <text:number>b.</text:number>
                    <text:p text:style-name="al">(potentiële) inschrijvers; </text:p>
                  </text:list-item>
                  <text:list-item text:style-override="id1-3-2-2-4-2-3-3">
                    <text:number>c.</text:number>
                    <text:p text:style-name="al">branche organisaties en adviescentra van ondernemers. </text:p>
                  </text:list-item>
                </text:list>
              </text:list-item>
              <text:list-item text:style-override="id1-3-2-2-4-3">
                <text:number>2.</text:number>
                <text:p text:style-name="al">Anoniem een klacht indienen is niet mogelijk. Wel kan een brancheorganisatie op eigen titel bezwaren met betrekking tot een aanbestedingsprocedure, die bij één of meerdere ondernemers in een branche leven, als klacht indienen. </text:p>
              </text:list-item>
              <text:list-item text:style-override="id1-3-2-2-4-4">
                <text:number>3.</text:number>
                <text:p text:style-name="al">Alleen een beslissingsbevoegd persoon kan namens de ondernemer een klacht indienen.</text:p>
              </text:list-item>
            </text:list>
          </text:section>
          <text:section text:name="artikel_id1-3-2-2-5" text:style-name="artikel">
            <text:p text:style-name="artikel_kop_titel"><text:span text:style-name="artikel_kop_label">Artikel</text:span> <text:span text:style-name="artikel_kop_nr">5</text:span> Op welke wijze moet een klacht worden ingediend? </text:p>
            <text:list text:style-name="id1-3-2-2-5-2">
              <text:list-item text:style-override="id1-3-2-2-5-2">
                <text:number>1.</text:number>
                <text:p text:style-name="al">Klachten worden schriftelijk ingediend per e-mail </text:p>
              </text:list-item>
              <text:list-item text:style-override="id1-3-2-2-5-3">
                <text:number/>
                <text:p text:style-name="al">aanbesteding van gemeente Bodegraven-Reeuwijk: <text:a xlink:href="mailto:aanbestedingen@bodegraven-reeuwijk.nl" xlink:type="simple"><text:span text:style-name="nadrukondlijn">aanbestedingen@bodegraven-reeuwijk.nl</text:span></text:a></text:p>
              </text:list-item>
              <text:list-item text:style-override="id1-3-2-2-5-4">
                <text:number/>
                <text:p text:style-name="al">aanbesteding van gemeente Zuidplas:<text:a xlink:href="mailto:inkoop@zuidplas.nl" xlink:type="simple"><text:span text:style-name="nadrukondlijn">inkoop@zuidplas.nl</text:span></text:a></text:p>
              </text:list-item>
              <text:list-item text:style-override="id1-3-2-2-5-5">
                <text:number/>
                <text:p text:style-name="al">aanbesteding van gemeente Capelle aan den IJssel:<text:a xlink:href="mailto:aanbesteding@capelleaandenijssel.nl" xlink:type="simple"><text:span text:style-name="nadrukondlijn">aanbesteding@capelleaandenijssel.nl</text:span></text:a></text:p>
              </text:list-item>
              <text:list-item text:style-override="id1-3-2-2-5-6">
                <text:number>2.</text:number>
                <text:p text:style-name="al">De klacht bevat tenminste:</text:p>
                <text:list text:style-name="id1-3-2-2-5-6-3">
                  <text:list-item text:style-override="id1-3-2-2-5-6-3-1">
                    <text:number>a.</text:number>
                    <text:p text:style-name="al">De naam en het adres van de ondernemer met klacht met daarbij de contactgegevens van de contactpersoon;</text:p>
                  </text:list-item>
                  <text:list-item text:style-override="id1-3-2-2-5-6-3-2">
                    <text:number>b.</text:number>
                    <text:p text:style-name="al">De aanduiding van de aanbesteding (naam en kenmerk aanbesteding);</text:p>
                  </text:list-item>
                  <text:list-item text:style-override="id1-3-2-2-5-6-3-3">
                    <text:number>c.</text:number>
                    <text:p text:style-name="al">De omschrijving van de klacht en een beschrijving van de wijze waarop de klacht verholpen zou moeten worden volgens de ondernemer met klacht; </text:p>
                  </text:list-item>
                  <text:list-item text:style-override="id1-3-2-2-5-6-3-4">
                    <text:number>d.</text:number>
                    <text:p text:style-name="al">De relevante informatie die volgens ondernemer met klacht benodigd is om de klacht goed te behandelen; </text:p>
                  </text:list-item>
                  <text:list-item text:style-override="id1-3-2-2-5-6-3-5">
                    <text:number>e.</text:number>
                    <text:p text:style-name="al">De dagtekening. </text:p>
                  </text:list-item>
                </text:list>
              </text:list-item>
            </text:list>
          </text:section>
          <text:section text:name="artikel_id1-3-2-2-6" text:style-name="artikel">
            <text:p text:style-name="artikel_kop_titel"><text:span text:style-name="artikel_kop_label">Artikel</text:span> <text:span text:style-name="artikel_kop_nr">6</text:span> Hoe wordt de klacht behandeld? </text:p>
            <text:list text:style-name="id1-3-2-2-6-2">
              <text:list-item text:style-override="id1-3-2-2-6-2">
                <text:number>1.</text:number>
                <text:p text:style-name="al">De ontvangst van de klacht wordt zo spoedig mogelijk, maar uiterlijk binnen één (1) week, schriftelijk bevestigd door de aanbestedende dienst aan de ondernemer met klacht. </text:p>
              </text:list-item>
              <text:list-item text:style-override="id1-3-2-2-6-3">
                <text:number>2.</text:number>
                <text:p text:style-name="al">Een onafhankelijke inkoopadviseur, anders dan de aanbestedende gemeente die de klacht ontvangen heeft, maakt een quickscan op basis van de gepubliceerde gegevens of deze direct gegrond of ongegrond kan worden verklaard. Indien noodzakelijk neemt de inkoopadviseur contact op met de projectleider van de aanbestedende gemeente. De beoordeling vindt plaats op basis van de toegestuurde klacht en bijbehorende informatie. Indien de klacht direct als gegrond wordt beoordeeld zal de aanbestedende gemeente eventueel geadviseerd worden om een aanpassing te doen. De ondernemer met klacht en andere potentiële gegadigden en/of inschrijvers worden hierover zo spoedig mogelijk geïnformeerd via bijvoorbeeld een Nota van Inlichtingen of de berichtenmodule van het aanbestedingsplatform.</text:p>
              </text:list-item>
              <text:list-item text:style-override="id1-3-2-2-6-4">
                <text:number>3.</text:number>
                <text:p text:style-name="al">Andere (potentiële) gegadigden en/of inschrijvers worden op de hoogte gesteld dat er een klacht is ontvangen. </text:p>
              </text:list-item>
              <text:list-item text:style-override="id1-3-2-2-6-5">
                <text:number>4.</text:number>
                <text:p text:style-name="al">Indien het na de quickscan van de klacht, onduidelijk is of de klacht gegrond is, wordt de klacht door de klachtencommissie onderzocht. </text:p>
              </text:list-item>
              <text:list-item text:style-override="id1-3-2-2-6-6">
                <text:number>5.</text:number>
                <text:p text:style-name="al">Voor de afhandeling van de klacht wordt de onafhankelijke klachtencommissie ingeschakeld. De klachtencommissie bestaat maximaal uit 3 personen die afhankelijk van de klacht bestaat uit een:</text:p>
                <text:list text:style-name="id1-3-2-2-6-6-3">
                  <text:list-item text:style-override="id1-3-2-2-6-6-3-1">
                    <text:number>1.</text:number>
                    <text:p text:style-name="al">Voorzitter, zijnde de inkoopadviseur van de niet aanbestedende gemeente en/ of</text:p>
                  </text:list-item>
                  <text:list-item text:style-override="id1-3-2-2-6-6-3-2">
                    <text:number>2.</text:number>
                    <text:p text:style-name="al">Een (aanbestedings-)jurist en/of</text:p>
                  </text:list-item>
                  <text:list-item text:style-override="id1-3-2-2-6-6-3-3">
                    <text:number>3.</text:number>
                    <text:p text:style-name="al">Eén of meerdere materiedeskundige en/of</text:p>
                  </text:list-item>
                  <text:list-item text:style-override="id1-3-2-2-6-6-3-4">
                    <text:number>4.</text:number>
                    <text:p text:style-name="al">Eén of meerdere inkoopadviseurs.</text:p>
                  </text:list-item>
                </text:list>
              </text:list-item>
              <text:list-item text:style-override="id1-3-2-2-6-7">
                <text:number/>
                <text:p text:style-name="al">Minimaal twee leden hebben kennis van inkoop en aanbestedingsregels. Zowel de voorzitter als de leden zijn niet betrokken geweest bij de aanbesteding waarop de klacht betrekking heeft. </text:p>
              </text:list-item>
              <text:list-item text:style-override="id1-3-2-2-6-8">
                <text:number>6.</text:number>
                <text:p text:style-name="al">De klachtencommissie begint zo spoedig mogelijk met dit onderzoek, communiceert met de ondernemer met klacht en houdt rekening met de planning van de aanbestedingsprocedure. </text:p>
              </text:list-item>
              <text:list-item text:style-override="id1-3-2-2-6-9">
                <text:number>7.</text:number>
                <text:p text:style-name="al">Het onderzoek kent minimaal de volgende stappen:</text:p>
                <text:list text:style-name="id1-3-2-2-6-9-3">
                  <text:list-item text:style-override="id1-3-2-2-6-9-3-1">
                    <text:number>a.</text:number>
                    <text:p text:style-name="al">Bestudering en toetsing van bij de klacht toegezonden en opgehaalde informatie; </text:p>
                  </text:list-item>
                  <text:list-item text:style-override="id1-3-2-2-6-9-3-2">
                    <text:number>b.</text:number>
                    <text:p text:style-name="al">Toepassen hoor en wederhoor (de aanbestedende dienst en diens betrokken inkoopadviseur en de indiener van de klacht); </text:p>
                  </text:list-item>
                  <text:list-item text:style-override="id1-3-2-2-6-9-3-3">
                    <text:number>c.</text:number>
                    <text:p text:style-name="al">Opstellen van een schriftelijk advies, hetgeen wordt toegezonden aan de aanbestedende dienst. </text:p>
                  </text:list-item>
                </text:list>
              </text:list-item>
              <text:list-item text:style-override="id1-3-2-2-6-10">
                <text:number>8.</text:number>
                <text:p text:style-name="al">De klachtencommissie geeft in haar schriftelijk advies aan de aanbestedende dienst van de betreffende aanbesteding aan of de klacht, al dan niet gedeeltelijk, gegrond of ongegrond is verklaard. Tevens adviseert de klachtencommissie de aanbestedende dienst over corrigerende en/of preventieve maatregelen. Het schriftelijke advies zal binnen 6 weken na het ontvangst van de klacht door de klachtencommissie worden gegeven. </text:p>
              </text:list-item>
              <text:list-item text:style-override="id1-3-2-2-6-11">
                <text:number>9.</text:number>
                <text:p text:style-name="al">De aanbestedende dienst van de betreffende aanbesteding beslist over de klacht en betrekt daarbij het advies van de klachtencommissie. De ondernemer met klacht wordt door de aanbestedende dienst zo snel als mogelijk op de hoogte gebracht van de gemotiveerde beslissing, inclusief het advies van de klachtencommissie. Ook wordt aangegeven of de gemeente corrigerende en/of preventieve maatregelen treft. </text:p>
              </text:list-item>
              <text:list-item text:style-override="id1-3-2-2-6-12">
                <text:number>10.</text:number>
                <text:p text:style-name="al">De beslissing wordt geanonimiseerd bekend gemaakt aan de andere (potentiële) gegadigden/inschrijvers via bijvoorbeeld een Nota van Inlichtingen of de berichtenmodule van het aanbestedingsplatform. Afhankelijk van de fase in de aanbestedingsprocedure kan het voorkomen dat de te nemen maatregelen door de gemeente aan de betrokkenen in de aanbesteding op hetzelfde moment worden gecommuniceerd als de indiener van de klacht het bericht krijgt.</text:p>
              </text:list-item>
              <text:list-item text:style-override="id1-3-2-2-6-13">
                <text:number>11.</text:number>
                <text:p text:style-name="al">Als de klachtencommissie betrokken is geweest, ontvangt deze een terugkoppeling wat er is gedaan met het gegeven advies op de ingediende klacht.</text:p>
              </text:list-item>
            </text:list>
          </text:section>
          <text:section text:name="artikel_id1-3-2-2-7" text:style-name="artikel">
            <text:p text:style-name="artikel_kop_titel"><text:span text:style-name="artikel_kop_label">Artikel</text:span> <text:span text:style-name="artikel_kop_nr"> 7</text:span>  De klacht heeft geen opschortende werking </text:p>
            <text:list text:style-name="id1-3-2-2-7-2">
              <text:list-item text:style-override="id1-3-2-2-7-2">
                <text:number>1.</text:number>
                <text:p text:style-name="al">Het indienen van een klacht schort de aanbestedingsprocedure niet automatisch op. </text:p>
              </text:list-item>
              <text:list-item text:style-override="id1-3-2-2-7-3">
                <text:number>2.</text:number>
                <text:p text:style-name="al">Voor klachten over een selectie- of gunningsbeslissing die worden gedaan binnen een wettelijke of gekozen bezwaartermijn geldt dat de aanbestedende dienst de wettelijke of gekozen bezwaartermijn zal opschorten tijdens behandeling van de klacht zodat de indiener van de klacht na klachtafhandeling nog voldoende tijd heeft om – indien dat nodig wordt geacht – andere rechtsbeschermingsmogelijkheden te benutten. Indien van toepassing worden alle bij deze aanbestedingsprocedure potentiële gegadigden op de hoogte gebracht. </text:p>
              </text:list-item>
              <text:list-item text:style-override="id1-3-2-2-7-4">
                <text:number>3.</text:number>
                <text:p text:style-name="al">Het staat de aanbestedende dienst vrij om ook voor overige termijnen te besluiten tot opschorting van de aanbestedingsprocedure naar aanleiding van de klacht.</text:p>
              </text:list-item>
            </text:list>
          </text:section>
          <text:section text:name="artikel_id1-3-2-2-8" text:style-name="artikel">
            <text:p text:style-name="artikel_kop_titel"><text:span text:style-name="artikel_kop_label">Artikel</text:span> <text:span text:style-name="artikel_kop_nr"> 8</text:span>  De Commissie van Aanbestedingsexperts </text:p>
            <text:list text:style-name="id1-3-2-2-8-2">
              <text:list-item text:style-override="id1-3-2-2-8-2">
                <text:number>1.</text:number>
                <text:p text:style-name="al">Nadat de aanbestedende dienst de ondernemer met klacht heeft bericht over de beslissing inzake de klacht of als de aanbestedende dienst nalaat om binnen een redelijke termijn op de klacht te reageren, kan de indiener van de klacht de klacht aan de Commissie van Aanbestedingsexperts voorleggen. </text:p>
              </text:list-item>
              <text:list-item text:style-override="id1-3-2-2-8-3">
                <text:number>2.</text:number>
                <text:p text:style-name="al">Indien of zodra een klacht (met dezelfde of vergelijkbare strekking) door de indiener van de klacht ook wordt voorgelegd aan de Commissie van Aanbestedingsexperts staakt de klachtencommissie per direct de behandeling van de klacht. Het advies van de Commissie van Aanbestedingsexperts is net als deze klachtafhandeling een niet bindend advies. De ondernemer met klacht is vrij om gebruik te maken van deze klachtenafhandeling of de Commissie van Aanbestedingsexperts in te schakelen. </text:p>
              </text:list-item>
            </text:list>
          </text:section>
          <text:section text:name="artikel_id1-3-2-2-9" text:style-name="artikel">
            <text:p text:style-name="artikel_kop_titel"><text:span text:style-name="artikel_kop_label">Artikel</text:span> <text:span text:style-name="artikel_kop_nr">9</text:span> Reguliere rechtsbescherming </text:p>
            <text:list text:style-name="id1-3-2-2-9-2">
              <text:list-item text:style-override="id1-3-2-2-9-2">
                <text:number>1.</text:number>
                <text:p text:style-name="al">Indieners van de klacht kunnen naast het indienen van een klacht binnen de daartoe gestelde (verval)termijnen gebruik maken van de reguliere civielrechtelijke rechtsbescherming. </text:p>
              </text:list-item>
              <text:list-item text:style-override="id1-3-2-2-9-3">
                <text:number>2.</text:number>
                <text:p text:style-name="al">Indien de indiener van de klacht ook een kort geding aanhangig maakt, schort de klachtencommissie de behandeling van de klacht op tot de uitspraak van de voorzieningenrechter. Na de uitspraak van de voorzieningenrechter neemt de klachtencommissie contact op met de indiener van de klacht over het al dan niet hervatten van de behandeling van de klacht. </text:p>
              </text:list-item>
            </text:list>
          </text:section>
          <text:section text:name="artikel_id1-3-2-2-10" text:style-name="artikel">
            <text:p text:style-name="artikel_kop_titel"><text:span text:style-name="artikel_kop_label">Artikel</text:span> <text:span text:style-name="artikel_kop_nr">10</text:span> Kosten </text:p>
            <text:p text:style-name="al">Door de ondernemer met klacht gemaakte kosten (zoals juridisch advies) kunnen niet verhaald worden op de aanbestedende dienst. </text:p>
          </text:section>
          <text:section text:name="artikel_id1-3-2-2-11" text:style-name="artikel">
            <text:p text:style-name="artikel_kop_titel"><text:span text:style-name="artikel_kop_label">Artikel</text:span> <text:span text:style-name="artikel_kop_nr">11</text:span> Inwerkingtreding </text:p>
            <text:p text:style-name="al">Deze Regeling Klachtafhandeling bij aanbesteden gemeenten Bodegraven-Reeuwijk, Zuidplas en Capelle aan den IJssel treedt in werking in 2025. Deze regeling wordt jaarlijks geëvalueerd. </text:p>
          </text:section>
        </text:section>
        <text:section text:name="regeling-sluiting_id1-3-2-3" text:style-name="regeling-sluiting">
          <text:section text:name="ondertekening_id1-3-2-3-1">
            <text:p><text:span text:style-name="functie">Capelle aan den IJssel, 6 januari 2026</text:span></text:p>
            <text:p><text:span text:style-name="functie"/></text:p>
          </text:section>
          <text:section text:name="ondertekening_id1-3-2-3-2">
            <text:p><text:span text:style-name="functie"/></text:p>
            <text:p><text:span text:style-name="functie">Het college van burgemeester en wethouders,</text:span></text:p>
            <text:p><text:span text:style-name="functie"/></text:p>
          </text:section>
          <text:section text:name="ondertekening_id1-3-2-3-3">
            <text:p><text:span text:style-name="functie"/></text:p>
            <text:p><text:span text:style-name="functie">de secretaris, </text:span></text:p>
            <text:p><text:span text:style-name="functie">mevrouw E. Elling </text:span></text:p>
            <text:p><text:span text:style-name="functie"/></text:p>
          </text:section>
          <text:section text:name="ondertekening_id1-3-2-3-4">
            <text:p><text:span text:style-name="functie"/></text:p>
            <text:p><text:span text:style-name="functie">de burgemeester,</text:span></text:p>
            <text:p><text:span text:style-name="functie">drs. J.J. Manusama</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3436</text:span><text:line-break/><text:date style:data-style-name="dag" text:fixed="true" text:date-value="2026-01-26"/><text:line-break/><text:date style:data-style-name="jaar" text:fixed="true" text:date-value="2026-0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436</text:span><text:date style:data-style-name="nicedate" text:fixed="true" text:date-value="2026-0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436</text:span><text:date style:data-style-name="nicedate" text:fixed="true" text:date-value="2026-0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Capelle aan den IJssel</meta:user-defined>
    <meta:user-defined meta:name="OVERHEID.Informatietype/DC.type">officiële publicatie</meta:user-defined>
    <meta:user-defined meta:name="OVERHEIDop.Rubriek/DC.type">beleidsregel</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Bestuur | Organisatie en beleid</meta:user-defined>
    <meta:user-defined meta:name="DC.source">Onbekend</meta:user-defined>
    <meta:user-defined meta:name="DCTERMS.alternative">Regeling Klachtafhandeling bij aanbesteden gemeenten Bodegraven-Reeuwijk, Zuidplas en Capelle aan den IJssel</meta:user-defined>
    <dc:language>nl</dc:language>
    <meta:user-defined meta:name="OVERHEIDop.locatietype/OVERHEIDop.gebiedsmarkering">Gemeente</meta:user-defined>
    <meta:user-defined meta:name="DC.title">Regeling klachtafhandeling bij aanbesteden gemeenten Bodegraven-Reeuwijk, Zuidplas en Capelle aan den IJssel</meta:user-defined>
    <meta:user-defined meta:name="DCTERMS.W3CDTF/DCTERMS.available">2026-01-26</meta:user-defined>
    <meta:user-defined meta:name="DCTERMS.W3CDTF/OVERHEIDop.jaargang">2026</meta:user-defined>
    <meta:user-defined meta:name="OVERHEIDop.publicationIssue">33436</meta:user-defined>
    <meta:user-defined meta:name="OVERHEIDop.betreftRegeling">CVDR755858_1</meta:user-defined>
    <meta:user-defined meta:name="xs:date/OVERHEIDop.startdatum">2026-01-27</meta:user-defined>
    <meta:user-defined meta:name="OVERHEIDop.GmbID/DC.identifier">gmb-2026-33436</meta:user-defined>
    <meta:user-defined meta:name="OVERHEIDop.versieInformatie"/>
  </office:meta>
</office:document-meta>
</file>