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 brandveilig gebruik t.b.v. brandmeldinstallatie,Haaksbergerstraat 420, 7545 GB Ensch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ADSDEEL Centrum</text:p>
            <text:p text:style-name="common-al">Op 8 juli 2026 hebben wij een melding ontvangen voor melding brandveilig gebruik t.b.v. brandmeldinstallatie op de locatie Haaksbergerstraat 420, 7545 GB Enschede. De melding is geregistreerd onder zaaknummer 0153Z2607-0233.</text:p>
            <text:p text:style-name="common-al">
            
          </text:p>
            <text:p text:style-name="last-al">De melding wordt door de gemeente en/of de brandweer gecontroleerd of deze voldoet aan de indieningsvereisten van het Besluit bouwwerken leefomgeving (Bbl). Wanneer de melding voldoet ontvangt de indiener hiervan een afschrift. Deze acceptatie wordt ook nogmaals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332816</text:span><text:line-break/><text:date style:data-style-name="dag" text:fixed="true" text:date-value="2026-07-22"/><text:line-break/><text:date style:data-style-name="jaar" text:fixed="true" text:date-value="2026-07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2816</text:span><text:date style:data-style-name="nicedate" text:fixed="true" text:date-value="2026-07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2816</text:span><text:date style:data-style-name="nicedate" text:fixed="true" text:date-value="2026-07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Ensch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0153Z2607-0233</meta:user-defined>
    <dc:language>nl</dc:language>
    <meta:user-defined meta:name="OVERHEIDop.locatietype/OVERHEIDop.gebiedsmarkering">Punt</meta:user-defined>
    <meta:user-defined meta:name="DC.title">Kennisgeving ontvangst melding brandveilig gebruik t.b.v. brandmeldinstallatie,Haaksbergerstraat 420, 7545 GB Enschede</meta:user-defined>
    <meta:user-defined meta:name="DCTERMS.W3CDTF/DCTERMS.available">2026-07-22</meta:user-defined>
    <meta:user-defined meta:name="DCTERMS.W3CDTF/OVERHEIDop.jaargang">2026</meta:user-defined>
    <meta:user-defined meta:name="OVERHEIDop.publicationIssue">332816</meta:user-defined>
    <meta:user-defined meta:name="OVERHEIDop.GmbID/DC.identifier">gmb-2026-332816</meta:user-defined>
    <meta:user-defined meta:name="OVERHEIDop.versieInformatie"/>
  </office:meta>
</office:document-meta>
</file>