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de Weerde ,Borstelweg 19, 7545 MR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West</text:p>
            <text:p text:style-name="last-al">De melding voor melding brandveilig gebruik t.b.v. de Weerde  op de locatie Borstelweg 19, 7545 MR Enschede (zaaknummer 0153Z2606-0822) is geaccepteerd op 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31937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193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1937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822</meta:user-defined>
    <dc:language>nl</dc:language>
    <meta:user-defined meta:name="OVERHEIDop.locatietype/OVERHEIDop.gebiedsmarkering">Punt</meta:user-defined>
    <meta:user-defined meta:name="DC.title">Afhandeling melding brandveilig gebruik t.b.v. de Weerde ,Borstelweg 19, 7545 MR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1937</meta:user-defined>
    <meta:user-defined meta:name="OVERHEIDop.GmbID/DC.identifier">gmb-2026-331937</meta:user-defined>
    <meta:user-defined meta:name="OVERHEIDop.versieInformatie"/>
  </office:meta>
</office:document-meta>
</file>