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toevoegen nieuwe bouwwerken op het terrein AWZI Leiden Zuid-West, Voorschoterweg 16 2324AB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5/3926161</text:p>
            <text:p text:style-name="common-al">
            <text:span text:style-name="nadrukvet">Ingekomen:</text:span> 11-12-2025 15:07</text:p>
            <text:p text:style-name="common-al">
            <text:span text:style-name="nadrukvet">Datum besluit:</text:span> 03-07-2026</text:p>
            <text:p text:style-name="common-al">
            <text:span text:style-name="nadrukvet">Locatie:</text:span> Voorschoterweg 16 2324AB Leiden</text:p>
            <text:p text:style-name="common-al">
            <text:span text:style-name="nadrukvet">Projectomschrijving:</text:span> toevoegen nieuwe bouwwerken op het terrein AWZI Leiden Zuid-West</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5/3926161</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24608</text:span><text:line-break/><text:date style:data-style-name="dag" text:fixed="true" text:date-value="2026-07-16"/><text:line-break/><text:date style:data-style-name="jaar" text:fixed="true" text:date-value="2026-07-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24608</text:span><text:date style:data-style-name="nicedate" text:fixed="true" text:date-value="2026-07-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24608</text:span><text:date style:data-style-name="nicedate" text:fixed="true" text:date-value="2026-07-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5/3926161</meta:user-defined>
    <meta:user-defined meta:name="DCTERMS.abstract">toevoegen nieuwe bouwwerken op het terrein AWZI Leiden Zuid-West</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Verleende omgevingsvergunning, toevoegen nieuwe bouwwerken op het terrein AWZI Leiden Zuid-West, Voorschoterweg 16 2324AB Leiden</meta:user-defined>
    <meta:user-defined meta:name="DCTERMS.W3CDTF/DCTERMS.available">2026-07-16</meta:user-defined>
    <meta:user-defined meta:name="DCTERMS.W3CDTF/OVERHEIDop.jaargang">2026</meta:user-defined>
    <meta:user-defined meta:name="OVERHEIDop.externeBijlage">LEIDEN_202512_GFO_ZAKEN_828518_Samenvatting 000|exb-2026-23953</meta:user-defined>
    <meta:user-defined meta:name="OVERHEIDop.publicationIssue">324608</meta:user-defined>
    <meta:user-defined meta:name="OVERHEIDop.GmbID/DC.identifier">gmb-2026-324608</meta:user-defined>
    <meta:user-defined meta:name="OVERHEIDop.versieInformatie"/>
  </office:meta>
</office:document-meta>
</file>