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legaliseren bestaande opstallen, toevoegen van een aantal opstallen en het realiseren van een kleinschalige camping, Polderpad 8 2322LB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53043</text:p>
            <text:p text:style-name="common-al">
            <text:span text:style-name="nadrukvet">Ingekomen:</text:span> 12-02-2026 14:29</text:p>
            <text:p text:style-name="common-al">
            <text:span text:style-name="nadrukvet">Datum besluit:</text:span> 03-07-2026</text:p>
            <text:p text:style-name="common-al">
            <text:span text:style-name="nadrukvet">Locatie:</text:span> Polderpad 8 2322LB Leiden</text:p>
            <text:p text:style-name="common-al">
            <text:span text:style-name="nadrukvet">Projectomschrijving:</text:span> het legaliseren bestaande opstallen, toevoegen van een aantal opstallen en het realiseren van een kleinschalige camp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5304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23463</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3463</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3463</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53043</meta:user-defined>
    <meta:user-defined meta:name="DCTERMS.abstract">het legaliseren bestaande opstallen, toevoegen van een aantal opstallen en het realiseren van een kleinschalige camp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legaliseren bestaande opstallen, toevoegen van een aantal opstallen en het realiseren van een kleinschalige camping, Polderpad 8 2322LB Leiden</meta:user-defined>
    <meta:user-defined meta:name="DCTERMS.W3CDTF/DCTERMS.available">2026-07-16</meta:user-defined>
    <meta:user-defined meta:name="DCTERMS.W3CDTF/OVERHEIDop.jaargang">2026</meta:user-defined>
    <meta:user-defined meta:name="OVERHEIDop.publicationIssue">323463</meta:user-defined>
    <meta:user-defined meta:name="OVERHEIDop.GmbID/DC.identifier">gmb-2026-323463</meta:user-defined>
    <meta:user-defined meta:name="OVERHEIDop.versieInformatie"/>
  </office:meta>
</office:document-meta>
</file>