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passen van de gevel aan de achterzijde aan de nabij Stationsplein in Leeuwarden (OV-2026-03793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aanpassen van de gevel aan de achterzijde aan de nabij Stationsplein in Leeuwarden. Bij ons geregistreerd onder kenmerk: OV-2026-037939. De verzenddatum van de omgevingsvergunning is 25-06-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09012</text:span><text:line-break/><text:date style:data-style-name="dag" text:fixed="true" text:date-value="2026-06-29"/><text:line-break/><text:date style:data-style-name="jaar" text:fixed="true" text:date-value="202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9012</text:span><text:date style:data-style-name="nicedate" text:fixed="true" text:date-value="202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9012</text:span><text:date style:data-style-name="nicedate" text:fixed="true" text:date-value="2026-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939</meta:user-defined>
    <dc:language>nl</dc:language>
    <meta:user-defined meta:name="OVERHEIDop.locatietype/OVERHEIDop.gebiedsmarkering">Vlak</meta:user-defined>
    <meta:user-defined meta:name="DC.title">Verleende omgevingsvergunning voor het aanpassen van de gevel aan de achterzijde aan de nabij Stationsplein in Leeuwarden (OV-2026-037939)</meta:user-defined>
    <meta:user-defined meta:name="DCTERMS.W3CDTF/DCTERMS.available">2026-06-29</meta:user-defined>
    <meta:user-defined meta:name="DCTERMS.W3CDTF/OVERHEIDop.jaargang">2026</meta:user-defined>
    <meta:user-defined meta:name="OVERHEIDop.publicationIssue">309012</meta:user-defined>
    <meta:user-defined meta:name="OVERHEIDop.GmbID/DC.identifier">gmb-2026-309012</meta:user-defined>
    <meta:user-defined meta:name="OVERHEIDop.versieInformatie"/>
  </office:meta>
</office:document-meta>
</file>