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bcff3072-a919-4c4c-991a-8aba69f6b96e.png" manifest:media-type="image/x-eps"/>
  <manifest:file-entry manifest:full-path="Pictures/afb1220418962i6d5a8dbc-0a12-48ab-abd4-4f74404f850a.png" manifest:media-type="image/x-eps"/>
  <manifest:file-entry manifest:full-path="Pictures/afb1472854475ia82387fd-a463-4992-967f-de0f408b1ae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6-24 Plantenkas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05145</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juni 2026</text:span> voor onderstaande locatie de aangegeven verkeersmaatregel in te trekken c.q. vast te stellen:</text:p>
            <text:p text:style-name="common-al"/>
            <text:p text:style-name="common-al"/>
            <text:p text:style-name="common-al">
            <text:span text:style-name="nadrukvet">Leidsche Rijn</text:span>
          </text:p>
            <text:p text:style-name="common-al"/>
            <text:p text:style-name="common-al">
            <text:span text:style-name="nadrukvet">Plantenkasstraat </text:span>(ter hoogte van huisnummer 28; wegvak tussen Muurkaspad en Rolkaspad) </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bcff3072-a919-4c4c-991a-8aba69f6b96e.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90.3mm"><draw:image xlink:href="Pictures/afb1220418962i6d5a8dbc-0a12-48ab-abd4-4f74404f850a.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50mm" svg:height="93.2mm"><draw:image xlink:href="Pictures/afb1472854475ia82387fd-a463-4992-967f-de0f408b1ae6.png" xlink:type="simple"/></draw:frame></text:p>
            </text:section></draw:text-box></draw:frame>
          </text:p>
            <text:p text:style-name="common-al"/>
            <text:p text:style-name="common-al">Utrecht, 25 jun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jun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6896</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896</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896</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Plantenkasstraat (ter hoogte van huisnummer 28; wegvak tussen Muurkaspad en Rolkaspa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05145</meta:user-defined>
    <meta:user-defined meta:name="OVERHEIDop.verkeersbordcode">E8c</meta:user-defined>
    <dc:language>nl</dc:language>
    <meta:user-defined meta:name="OVERHEIDop.locatietype/OVERHEIDop.gebiedsmarkering">Punt</meta:user-defined>
    <meta:user-defined meta:name="DC.title">2026-06-24 Plantenkasstraat, Leidsche Rijn, Elektrische oplaadpaal, Verkeersmaatregelen Gemeente Utrecht</meta:user-defined>
    <meta:user-defined meta:name="DCTERMS.W3CDTF/DCTERMS.available">2026-06-26</meta:user-defined>
    <meta:user-defined meta:name="DCTERMS.W3CDTF/OVERHEIDop.jaargang">2026</meta:user-defined>
    <meta:user-defined meta:name="OVERHEIDop.publicationIssue">306896</meta:user-defined>
    <meta:user-defined meta:name="OVERHEIDop.GmbID/DC.identifier">gmb-2026-306896</meta:user-defined>
    <meta:user-defined meta:name="OVERHEIDop.versieInformatie"/>
  </office:meta>
</office:document-meta>
</file>