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bullet text:bullet-char="•" text:level="1">
        <style:list-level-properties text:min-label-width="10mm"/>
      </text:list-level-style-bullet>
    </text:list-style>
    <text:list-style style:name="id1-3-2-2-1-6-2-3-1">
      <text:list-level-style-bullet text:bullet-char="•" text:level="1">
        <style:list-level-properties text:min-label-width="10mm"/>
      </text:list-level-style-bullet>
    </text:list-style>
    <text:list-style style:name="id1-3-2-2-1-6-2-3-2">
      <text:list-level-style-bullet text:bullet-char="•" text:level="1">
        <style:list-level-properties text:min-label-width="10mm"/>
      </text:list-level-style-bullet>
    </text:list-style>
    <text:list-style style:name="id1-3-2-2-1-6-2-3-3">
      <text:list-level-style-bullet text:bullet-char="•" text:level="1">
        <style:list-level-properties text:min-label-width="10mm"/>
      </text:list-level-style-bullet>
    </text:list-style>
    <text:list-style style:name="id1-3-2-2-1-6-2-3-4">
      <text:list-level-style-bullet text:bullet-char="•" text:level="1">
        <style:list-level-properties text:min-label-width="10mm"/>
      </text:list-level-style-bullet>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4-3">
      <text:list-level-style-bullet text:bullet-char="•" text:level="1">
        <style:list-level-properties text:min-label-width="10mm"/>
      </text:list-level-style-bullet>
    </text:list-style>
    <text:list-style style:name="id1-3-2-2-1-6-4-3-1">
      <text:list-level-style-bullet text:bullet-char="•" text:level="1">
        <style:list-level-properties text:min-label-width="10mm"/>
      </text:list-level-style-bullet>
    </text:list-style>
    <text:list-style style:name="id1-3-2-2-1-6-4-3-2">
      <text:list-level-style-bullet text:bullet-char="•" text:level="1">
        <style:list-level-properties text:min-label-width="10mm"/>
      </text:list-level-style-bullet>
    </text:list-style>
    <text:list-style style:name="id1-3-2-2-1-6-4-3-3">
      <text:list-level-style-bullet text:bullet-char="•" text:level="1">
        <style:list-level-properties text:min-label-width="10mm"/>
      </text:list-level-style-bullet>
    </text:list-style>
    <text:list-style style:name="id1-3-2-2-1-6-4-3-4">
      <text:list-level-style-bullet text:bullet-char="•" text:level="1">
        <style:list-level-properties text:min-label-width="10mm"/>
      </text:list-level-style-bullet>
    </text:list-style>
    <text:list-style style:name="id1-3-2-2-1-6-4-3-5">
      <text:list-level-style-bullet text:bullet-char="•" text:level="1">
        <style:list-level-properties text:min-label-width="10mm"/>
      </text:list-level-style-bullet>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9-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9-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9-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9-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9-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9-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bullet text:bullet-char="•" text:level="1">
        <style:list-level-properties text:min-label-width="10mm"/>
      </text:list-level-style-bullet>
    </text:list-style>
    <text:list-style style:name="id1-3-2-2-3-2-2-3-1">
      <text:list-level-style-bullet text:bullet-char="•" text:level="1">
        <style:list-level-properties text:min-label-width="10mm"/>
      </text:list-level-style-bullet>
    </text:list-style>
    <text:list-style style:name="id1-3-2-2-3-2-2-3-2">
      <text:list-level-style-bullet text:bullet-char="•" text:level="1">
        <style:list-level-properties text:min-label-width="10mm"/>
      </text:list-level-style-bullet>
    </text:list-style>
    <text:list-style style:name="id1-3-2-2-3-2-2-3-3">
      <text:list-level-style-bullet text:bullet-char="•" text:level="1">
        <style:list-level-properties text:min-label-width="10mm"/>
      </text:list-level-style-bullet>
    </text:list-style>
    <text:list-style style:name="id1-3-2-2-3-2-2-3-4">
      <text:list-level-style-bullet text:bullet-char="•" text:level="1">
        <style:list-level-properties text:min-label-width="10mm"/>
      </text:list-level-style-bullet>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lgemene stallingsvoorwaarden parkeergarages van de gemeente Enschede</text:p>
      <text:section text:name="regeling_id1-3-2" text:style-name="regeling">
        <text:section text:name="aanhef_id1-3-2-1" text:style-name="aanhef">
          <text:section text:name="preambule_id1-3-2-1-1" text:style-name="preambule">
            <text:p text:style-name="al">Het college van burgemeester en wethouders van de gemeente Enschede; </text:p>
            <text:p text:style-name="al"/>
            <text:p text:style-name="al">gezien het voorstel van 23 juni 2026 over het vaststellen van algemene stallingsvoorwaarden voor het gebruik van parkeergarages in exploitatie en beheer van de gemeente Enschede; </text:p>
            <text:p text:style-name="al"/>
            <text:p text:style-name="al">gelet op artikel 160 lid 1 sub a en d van de Gemeentewet; </text:p>
            <text:p text:style-name="al"/>
            <text:p text:style-name="al">B E S L U I T: </text:p>
            <text:p text:style-name="al"/>
            <text:p text:style-name="al">vast te stellen deze Algemene Stallingsvoorwaarden Parkeergarages van de gemeente Enschede</text:p>
            <text:p text:style-name="al"/>
          </text:section>
        </text:section>
        <text:section text:name="regeling-tekst_id1-3-2-2" text:style-name="regeling-tekst">
          <text:section text:name="hoofdstuk_id1-3-2-2-1" text:style-name="hoofdstuk">
            <text:p text:style-name="hoofdstuk_kop"><text:span text:style-name="label"/> <text:span text:style-name="nr">I.</text:span>  ALGEMENE BEPALINGEN </text:p>
            <text:section text:name="artikel_id1-3-2-2-1-2" text:style-name="artikel">
              <text:p text:style-name="artikel_kop_titel"><text:span text:style-name="artikel_kop_label">Artikel</text:span> <text:span text:style-name="artikel_kop_nr">1</text:span> Definities</text:p>
              <text:p text:style-name="al">In het kader van deze algemene stallingsvoorwaarden wordt onder de volgende begrippen verstaan:</text:p>
              <text:list text:style-name="id1-3-2-2-1-2-3">
                <text:list-item text:style-override="id1-3-2-2-1-2-3-1">
                  <text:number>a.</text:number>
                  <text:p text:style-name="al">Abonnement: het recht om, gedurende vooraf vastgestelde dagen en tijden, een Voertuig te parkeren in of op een Parkeergarage tegen een vooraf overeengekomen vergoeding met de Exploitant.</text:p>
                </text:list-item>
                <text:list-item text:style-override="id1-3-2-2-1-2-3-2">
                  <text:number>b.</text:number>
                  <text:p text:style-name="al">Abonnementhouder: de natuurlijke persoon of rechtspersoon die een Abonnement heeft afgesloten en gerechtigd is een Voertuig in of op de Parkeergarage te parkeren.</text:p>
                </text:list-item>
                <text:list-item text:style-override="id1-3-2-2-1-2-3-3">
                  <text:number>c.</text:number>
                  <text:p text:style-name="al">Beheerder: iedere natuurlijke persoon of rechtspersoon die namens de Exploitant is belast met het beheer van een Parkeergarage, inclusief personeel van derden dat onder gemeentelijk mandaat optreedt.</text:p>
                </text:list-item>
                <text:list-item text:style-override="id1-3-2-2-1-2-3-4">
                  <text:number>d.</text:number>
                  <text:p text:style-name="al">Exploitant: de publiekrechtelijke rechtspersoon Gemeente Enschede, gevestigd aan de Hengelosestraat 51, 7514 AD Enschede, in de hoedanigheid van eigenaar, de beheerder en/of exploitant van de Parkeergarage en/of hun/zijn vertegenwoordiger(s).</text:p>
                </text:list-item>
                <text:list-item text:style-override="id1-3-2-2-1-2-3-5">
                  <text:number>e.</text:number>
                  <text:p text:style-name="al">Parkeerbewijs: het door de Parkeerder gekozen en door de Exploitant aangewezen middel, zoals een parkeerkaartje, een Abonnement, een kentekenregistratie, QR-code, een parkeerpas, pin-/kaartbetaling, of een mobiele app, dat toegang verleent tot de garage en waarmee de Exploitant het tijdstip van binnenkomst in de garage kan vaststellen.</text:p>
                </text:list-item>
                <text:list-item text:style-override="id1-3-2-2-1-2-3-6">
                  <text:number>f.</text:number>
                  <text:p text:style-name="al">Parkeergeld: het bedrag dat de Parkeerder verschuldigd is voor het gebruik van de Parkeergarage. Voor Abonnementhouders bestaat het Parkeergeld uit de overeengekomen vergoeding voor het Abonnement en (als dit van toepassing is) een vergoeding voor de geparkeerde uren die buiten het Abonnement vallen.</text:p>
                </text:list-item>
                <text:list-item text:style-override="id1-3-2-2-1-2-3-7">
                  <text:number>g.</text:number>
                  <text:p text:style-name="al">Parkeerovereenkomst: overeenkomst tussen de Parkeerder en de Exploitant die betrekking heeft op het gebruik van de Parkeergarage, ongeacht de aard of duur daarvan. Het kan zowel gaan om eenmalig parkeergebruik als om een overeenkomst op Abonnementsbasis.</text:p>
                </text:list-item>
                <text:list-item text:style-override="id1-3-2-2-1-2-3-8">
                  <text:number>h.</text:number>
                  <text:p text:style-name="al">Parkeergarage: een door of namens de Exploitant geëxploiteerde Parkeergarage, inclusief bijbehorende terreinen, ruimten en voorzieningen, zoals liften, trappenhuizen en installaties die door de Exploitant ter beschikking worden gesteld voor het parkeren van Voertuigen.</text:p>
                </text:list-item>
                <text:list-item text:style-override="id1-3-2-2-1-2-3-9">
                  <text:number>i.</text:number>
                  <text:p text:style-name="al">Parkeerder: de eigenaar, houder, gebruiker of inzittende van een motorvoertuig, dat in of op de Parkeergarage geparkeerd is.</text:p>
                </text:list-item>
                <text:list-item text:style-override="id1-3-2-2-1-2-3-10">
                  <text:number>j.</text:number>
                  <text:p text:style-name="al">Voertuig: een auto, (bestel)bus, motor of ander door de Exploitant toegelaten gemotoriseerd voertuig dat voldoet aan de in artikel 5 genoemde afmetingen en het maximale gewicht.</text:p>
                </text:list-item>
                <text:list-item text:style-override="id1-3-2-2-1-2-3-11">
                  <text:number>k.</text:number>
                  <text:p text:style-name="al">Zakelijke klant: een natuurlijke persoon of rechtspersoon die het Abonnement of de Parkeerovereenkomst afsluit in de uitoefening van een beroep of bedrijf.</text:p>
                </text:list-item>
              </text:list>
            </text:section>
            <text:section text:name="artikel_id1-3-2-2-1-3" text:style-name="artikel">
              <text:p text:style-name="artikel_kop_titel"><text:span text:style-name="artikel_kop_label">Artikel</text:span> <text:span text:style-name="artikel_kop_nr">2</text:span> Toepassingsbereik </text:p>
              <text:list text:style-name="id1-3-2-2-1-3-2">
                <text:list-item text:style-override="id1-3-2-2-1-3-2">
                  <text:number>1.</text:number>
                  <text:p text:style-name="al">Deze algemene stallingsvoorwaarden gelden voor alle Parkeerovereenkomsten tussen de Parkeerder en de Exploitant, ongeacht de wijze waarop toegang tot de Parkeergarage is verkregen.</text:p>
                </text:list-item>
                <text:list-item text:style-override="id1-3-2-2-1-3-3">
                  <text:number>2.</text:number>
                  <text:p text:style-name="al">Toegang tot de Parkeergarage wordt uitsluitend verleend onder de werking van deze algemene stallingsvoorwaarden, die een integraal onderdeel vormen van de Parkeerovereenkomst.</text:p>
                </text:list-item>
                <text:list-item text:style-override="id1-3-2-2-1-3-4">
                  <text:number>3.</text:number>
                  <text:p text:style-name="al">Bij het betreden van, het inrijden in of anderszins gebruikmaken van de Parkeergarage moet de Parkeerder en/of de Abonnementhouder kennisnemen van de geldende algemene stallingsvoorwaarden. Deze voorwaarden zijn vooraf aan het betreden van de Parkeergarage op duidelijke wijze beschikbaar gesteld en bekend gemaakt. </text:p>
                </text:list-item>
                <text:list-item text:style-override="id1-3-2-2-1-3-5">
                  <text:number>4.</text:number>
                  <text:p text:style-name="al">De Exploitant kan deze algemene stallingsvoorwaarden wijzigen. De wijzigingen zullen van kracht worden op de dag na bekendmaking.</text:p>
                </text:list-item>
              </text:list>
            </text:section>
            <text:section text:name="artikel_id1-3-2-2-1-4" text:style-name="artikel">
              <text:p text:style-name="artikel_kop_titel"><text:span text:style-name="artikel_kop_label">Artikel</text:span> <text:span text:style-name="artikel_kop_nr">3</text:span> Totstandkoming Parkeerovereenkomst </text:p>
              <text:list text:style-name="id1-3-2-2-1-4-2">
                <text:list-item text:style-override="id1-3-2-2-1-4-2">
                  <text:number>1.</text:number>
                  <text:p text:style-name="al">Als geen gebruik wordt gemaakt van een Parkeerbewijs dat behoort bij een Abonnement, komt een Parkeerovereenkomst tot stand door het inrijden van de Parkeergarage en het verkrijgen van een Parkeerbewijs.</text:p>
                </text:list-item>
                <text:list-item text:style-override="id1-3-2-2-1-4-3">
                  <text:number>2.</text:number>
                  <text:p text:style-name="al">Als vooraf een reservering is gedaan (bijv. via een app, Abonnement of online systeem), komt de Parkeerovereenkomst tot stand bij aanvaarding van het aanbod door de Exploitant en bevestiging van de reservering.</text:p>
                </text:list-item>
              </text:list>
            </text:section>
            <text:section text:name="artikel_id1-3-2-2-1-5" text:style-name="artikel">
              <text:p text:style-name="artikel_kop_titel"><text:span text:style-name="artikel_kop_label">Artikel</text:span> <text:span text:style-name="artikel_kop_nr">4</text:span> Parkeertarieven en betaling</text:p>
              <text:list text:style-name="id1-3-2-2-1-5-2">
                <text:list-item text:style-override="id1-3-2-2-1-5-2">
                  <text:number>1.</text:number>
                  <text:p text:style-name="al">Parkeertarieven bij Parkeerovereenkomsten worden vastgesteld en gepubliceerd via informatieborden, digitale schermen bij de ingang en/of via de gemeentelijke parkeerapp of website: www.enschede.nl/parkeren.</text:p>
                </text:list-item>
                <text:list-item text:style-override="id1-3-2-2-1-5-3">
                  <text:number>2.</text:number>
                  <text:p text:style-name="al">Betaling dient volledig te zijn voldaan vóór het verlaten van de Parkeergarage, tenzij schriftelijk anders overeengekomen.</text:p>
                </text:list-item>
                <text:list-item text:style-override="id1-3-2-2-1-5-4">
                  <text:number>3.</text:number>
                  <text:p text:style-name="al">Digitale betaalmethoden gelden als gelijkwaardig aan papieren parkeerbewijzen.</text:p>
                </text:list-item>
                <text:list-item text:style-override="id1-3-2-2-1-5-5">
                  <text:number>4.</text:number>
                  <text:p text:style-name="al">Bij verlies van een Parkeerbewijs geldt het dagtarief (dit bedrag wordt jaarlijks geïndexeerd), tenzij de Parkeerder via verificatie een kortere parkeertijd aantoont.</text:p>
                </text:list-item>
              </text:list>
            </text:section>
            <text:section text:name="artikel_id1-3-2-2-1-6" text:style-name="artikel">
              <text:p text:style-name="artikel_kop_titel"><text:span text:style-name="artikel_kop_label">Artikel</text:span> <text:span text:style-name="artikel_kop_nr">5</text:span> Toegangseisen Voertuigen </text:p>
              <text:list text:style-name="id1-3-2-2-1-6-2">
                <text:list-item text:style-override="id1-3-2-2-1-6-2">
                  <text:number>1.</text:number>
                  <text:p text:style-name="al">Toegang is alleen toegestaan aan Voertuigen die:</text:p>
                  <text:list text:style-name="id1-3-2-2-1-6-2-3">
                    <text:list-item text:style-override="id1-3-2-2-1-6-2-3-1">
                      <text:number>•</text:number>
                      <text:p text:style-name="al">maximaal 5,00 meter lang zijn;</text:p>
                    </text:list-item>
                    <text:list-item text:style-override="id1-3-2-2-1-6-2-3-2">
                      <text:number>•</text:number>
                      <text:p text:style-name="al">maximaal 2,20 meter breed;</text:p>
                    </text:list-item>
                    <text:list-item text:style-override="id1-3-2-2-1-6-2-3-3">
                      <text:number>•</text:number>
                      <text:p text:style-name="al">de aangegeven maximale doorrijhoogte niet overschrijden;</text:p>
                    </text:list-item>
                    <text:list-item text:style-override="id1-3-2-2-1-6-2-3-4">
                      <text:number>•</text:number>
                      <text:p text:style-name="al">maximaal 2.800 kg wegen.</text:p>
                    </text:list-item>
                  </text:list>
                </text:list-item>
                <text:list-item text:style-override="id1-3-2-2-1-6-3">
                  <text:number>2.</text:number>
                  <text:p text:style-name="al">Voertuigen kunnen worden geweigerd als geen detectiesysteem aanwezig is.</text:p>
                </text:list-item>
                <text:list-item text:style-override="id1-3-2-2-1-6-4">
                  <text:number>3.</text:number>
                  <text:p text:style-name="al">Niet toegestaan zijn:</text:p>
                  <text:list text:style-name="id1-3-2-2-1-6-4-3">
                    <text:list-item text:style-override="id1-3-2-2-1-6-4-3-1">
                      <text:number>•</text:number>
                      <text:p text:style-name="al">Voertuigen met aanhangwagens of caravans;</text:p>
                    </text:list-item>
                    <text:list-item text:style-override="id1-3-2-2-1-6-4-3-2">
                      <text:number>•</text:number>
                      <text:p text:style-name="al">LPG-Voertuigen, Voertuigen met sneeuwkettingen, spijkerbanden of andere schadelijke elementen;</text:p>
                    </text:list-item>
                    <text:list-item text:style-override="id1-3-2-2-1-6-4-3-3">
                      <text:number>•</text:number>
                      <text:p text:style-name="al">Voertuigen die gevaarlijke stoffen vervoeren;</text:p>
                    </text:list-item>
                    <text:list-item text:style-override="id1-3-2-2-1-6-4-3-4">
                      <text:number>•</text:number>
                      <text:p text:style-name="al">Voertuigen die niet voldoen aan de Wegenverkeerswet 1994 of het RVV 1990;</text:p>
                    </text:list-item>
                    <text:list-item text:style-override="id1-3-2-2-1-6-4-3-5">
                      <text:number>•</text:number>
                      <text:p text:style-name="al">Voertuigen die mogelijk schade veroorzaken of de veiligheid in gevaar brengen.</text:p>
                    </text:list-item>
                  </text:list>
                </text:list-item>
                <text:list-item text:style-override="id1-3-2-2-1-6-5">
                  <text:number>4.</text:number>
                  <text:p text:style-name="al">De Exploitant behoudt zich het recht voor Voertuigen of personen toegang te weigeren bij (vermoeden van) onveilig, hinderlijk of onrechtmatig gedrag, of bij operationele omstandigheden zoals onderhoud, calamiteiten of overmacht.</text:p>
                </text:list-item>
              </text:list>
            </text:section>
            <text:section text:name="artikel_id1-3-2-2-1-7" text:style-name="artikel">
              <text:p text:style-name="artikel_kop_titel"><text:span text:style-name="artikel_kop_label">Artikel</text:span> <text:span text:style-name="artikel_kop_nr">6</text:span> Gebruik van de Parkeergarage </text:p>
              <text:list text:style-name="id1-3-2-2-1-7-2">
                <text:list-item text:style-override="id1-3-2-2-1-7-2">
                  <text:number>1.</text:number>
                  <text:p text:style-name="al">Binnen de Parkeergarage zijn de bepalingen van de Wegenverkeerswet 1994 (WVW) en het Reglement verkeersregels en verkeerstekens 1990 (RVV 1990) van toepassing. </text:p>
                </text:list-item>
                <text:list-item text:style-override="id1-3-2-2-1-7-3">
                  <text:number>2.</text:number>
                  <text:p text:style-name="al">De Parkeerder is verplicht aangebrachte verkeersborden, verkeerstekens en eventuele aanwijzingen van het personeel van de Exploitant op te volgen, het Voertuig te plaatsen op de aangegeven plaats en zich zo te gedragen dat het verkeer in en/of bij de Parkeergarage niet wordt gehinderd en de veiligheid niet in gevaar wordt gebracht.</text:p>
                </text:list-item>
              </text:list>
            </text:section>
            <text:section text:name="artikel_id1-3-2-2-1-8" text:style-name="artikel">
              <text:p text:style-name="artikel_kop_titel"><text:span text:style-name="artikel_kop_label">Artikel</text:span> <text:span text:style-name="artikel_kop_nr">7</text:span> Gedragsregels </text:p>
              <text:list text:style-name="id1-3-2-2-1-8-2">
                <text:list-item text:style-override="id1-3-2-2-1-8-2">
                  <text:number>1.</text:number>
                  <text:p text:style-name="al">Aanvullend op artikel 6 gelden de volgende gedragsregels in de Parkeergarage:</text:p>
                  <text:list text:style-name="id1-3-2-2-1-8-2-3">
                    <text:list-item text:style-override="id1-3-2-2-1-8-2-3-1">
                      <text:number>a.</text:number>
                      <text:p text:style-name="al">De maximale snelheid bedraagt 15 km/u.</text:p>
                    </text:list-item>
                    <text:list-item text:style-override="id1-3-2-2-1-8-2-3-2">
                      <text:number>b.</text:number>
                      <text:p text:style-name="al">Voertuigen zijn correct en binnen de gemarkeerde vakken geparkeerd; motor en verlichting zijn uitgeschakeld.</text:p>
                    </text:list-item>
                    <text:list-item text:style-override="id1-3-2-2-1-8-2-3-3">
                      <text:number>c.</text:number>
                      <text:p text:style-name="al">Verblijf in Voertuigen is slechts kort toegestaan; overnachten of langdurig verblijf is verboden.</text:p>
                    </text:list-item>
                    <text:list-item text:style-override="id1-3-2-2-1-8-2-3-4">
                      <text:number>d.</text:number>
                      <text:p text:style-name="al">Het is verboden om zonder een geldige gehandicaptenparkeerkaart (GPK) te parkeren op een gehandicaptenparkeerplaats.</text:p>
                    </text:list-item>
                    <text:list-item text:style-override="id1-3-2-2-1-8-2-3-5">
                      <text:number>e.</text:number>
                      <text:p text:style-name="al">Voetgangers gebruiken alleen de daarvoor bestemde in-/uitgangen.</text:p>
                    </text:list-item>
                  </text:list>
                </text:list-item>
              </text:list>
            </text:section>
            <text:section text:name="artikel_id1-3-2-2-1-9" text:style-name="artikel">
              <text:p text:style-name="artikel_kop_titel"><text:span text:style-name="artikel_kop_label">Artikel</text:span> <text:span text:style-name="artikel_kop_nr">8</text:span> Verboden handelingen </text:p>
              <text:list text:style-name="id1-3-2-2-1-9-2">
                <text:list-item text:style-override="id1-3-2-2-1-9-2">
                  <text:number>1.</text:number>
                  <text:p text:style-name="al">De volgende handelingen zijn verboden in de Parkeergarage:</text:p>
                  <text:list text:style-name="id1-3-2-2-1-9-2-3">
                    <text:list-item text:style-override="id1-3-2-2-1-9-2-3-1">
                      <text:number>a.</text:number>
                      <text:p text:style-name="al">Afval of goederen achterlaten buiten afvalvoorzieningen is verboden.</text:p>
                    </text:list-item>
                    <text:list-item text:style-override="id1-3-2-2-1-9-2-3-2">
                      <text:number>b.</text:number>
                      <text:p text:style-name="al">Het is niet toegestaan om onderhoud waaronder reparaties, schoonmaak, verkoop, opslag of andere activiteiten dan parkeren uit te voeren binnen de Parkeergarage.</text:p>
                    </text:list-item>
                    <text:list-item text:style-override="id1-3-2-2-1-9-2-3-3">
                      <text:number>c.</text:number>
                      <text:p text:style-name="al">Commerciële activiteiten zijn verboden zonder schriftelijke toestemming.</text:p>
                    </text:list-item>
                    <text:list-item text:style-override="id1-3-2-2-1-9-2-3-4">
                      <text:number>d.</text:number>
                      <text:p text:style-name="al">Skateboards, steps, skates en soortgelijke middelen zijn verboden.</text:p>
                    </text:list-item>
                    <text:list-item text:style-override="id1-3-2-2-1-9-2-3-5">
                      <text:number>e.</text:number>
                      <text:p text:style-name="al">Het is in de Parkeergarage niet toegestaan zich zonder geldige reden op te houden, overmatig geluid te maken, verdovende middelen en/of alcohol te gebruiken, samen te scholen of anderszins storend gedrag te vertonen.</text:p>
                    </text:list-item>
                    <text:list-item text:style-override="id1-3-2-2-1-9-2-3-6">
                      <text:number>f.</text:number>
                      <text:p text:style-name="al">Het is verboden zonder geldig Parkeerbewijs in de Parkeergarage te zijn. </text:p>
                    </text:list-item>
                    <text:list-item text:style-override="id1-3-2-2-1-9-2-3-7">
                      <text:number>g.</text:number>
                      <text:p text:style-name="al">Roken en open vuur zijn strikt verboden.</text:p>
                    </text:list-item>
                    <text:list-item text:style-override="id1-3-2-2-1-9-2-3-8">
                      <text:number>h.</text:number>
                      <text:p text:style-name="al">Het achterlaten van personen of dieren in Voertuigen is niet toegestaan.</text:p>
                    </text:list-item>
                    <text:list-item text:style-override="id1-3-2-2-1-9-2-3-9">
                      <text:number>i.</text:number>
                      <text:p text:style-name="al">Een laadpaal gebruiken zonder het Voertuig daadwerkelijk op te laden is niet toegestaan.</text:p>
                    </text:list-item>
                    <text:list-item text:style-override="id1-3-2-2-1-9-2-3-10">
                      <text:number>j.</text:number>
                      <text:p text:style-name="al">Gehandicaptenparkeerplaatsen mogen alleen worden gebruikt met een zichtbaar geldige gehandicaptenparkeerkaart.</text:p>
                    </text:list-item>
                  </text:list>
                </text:list-item>
              </text:list>
              <text:p text:style-name="al"/>
            </text:section>
            <text:p text:style-name="hoofdstuk_bottom"/>
          </text:section>
          <text:section text:name="hoofdstuk_id1-3-2-2-2" text:style-name="hoofdstuk">
            <text:p text:style-name="hoofdstuk_kop"><text:span text:style-name="label"/> <text:span text:style-name="nr">II.</text:span>  AANSPRAKELIJKHEID</text:p>
            <text:section text:name="artikel_id1-3-2-2-2-2" text:style-name="artikel">
              <text:p text:style-name="artikel_kop_titel"><text:span text:style-name="artikel_kop_label">Artikel</text:span> <text:span text:style-name="artikel_kop_nr">9</text:span> Aansprakelijkheid Exploitant</text:p>
              <text:list text:style-name="id1-3-2-2-2-2-2">
                <text:list-item text:style-override="id1-3-2-2-2-2-2">
                  <text:number>1.</text:number>
                  <text:p text:style-name="al">Met het sluiten van de Parkeerovereenkomst neemt de Exploitant geen verplichting op zich tot bewaking of voortdurend toezicht op Voertuigen of andere eigendommen in de Parkeergarage.</text:p>
                </text:list-item>
                <text:list-item text:style-override="id1-3-2-2-2-2-3">
                  <text:number>2.</text:number>
                  <text:p text:style-name="al">De Exploitant is niet aansprakelijk voor beschadiging, diefstal of verlies van het Voertuig of andere eigendommen van de Parkeerder, en/of voor lichamelijk letsel of andere directe of indirecte schade in verband met het gebruik van de Parkeergarage, tenzij deze schade het rechtstreeks en toerekenbaar gevolg is van een aan de Exploitant toe te rekenen tekortkoming.</text:p>
                </text:list-item>
                <text:list-item text:style-override="id1-3-2-2-2-2-4">
                  <text:number>3.</text:number>
                  <text:p text:style-name="al">Onder de in lid 2 bedoelde uitsluiting van aansprakelijkheid valt ook schade die ontstaat door het verplaatsen of verwijderen van een Voertuig overeenkomstig deze voorwaarden.</text:p>
                </text:list-item>
                <text:list-item text:style-override="id1-3-2-2-2-2-5">
                  <text:number>4.</text:number>
                  <text:p text:style-name="al">De Exploitant is niet verplicht tot vergoeding van schade als er sprake is van overmacht. Onder overmacht wordt in ieder geval verstaan: werkstakingen, brand, overheidsmaatregelen en bedrijfsstoringen, voor zover deze buiten de invloedssfeer van de Exploitant liggen. Van overmacht kan ook sprake zijn bij uitzonderlijke weersomstandigheden van een zodanige aard dat van de Exploitant redelijkerwijs geen maatregelen konden worden verlangd om schade te voorkomen.</text:p>
                </text:list-item>
                <text:list-item text:style-override="id1-3-2-2-2-2-6">
                  <text:number>5.</text:number>
                  <text:p text:style-name="al">De Parkeerder is verplicht schade zo spoedig mogelijk, en uiterlijk binnen twee weken nadat deze is ontstaan, schriftelijk aan de Exploitant te melden, zodat de Exploitant de schade tijdig kan onderzoeken.</text:p>
                </text:list-item>
                <text:list-item text:style-override="id1-3-2-2-2-2-7">
                  <text:number>6.</text:number>
                  <text:p text:style-name="al">De Parkeerder kan geen aanspraak maken op vergoeding van schade zolang hij niet heeft voldaan aan zijn verplichtingen uit de Parkeerovereenkomst.</text:p>
                </text:list-item>
              </text:list>
            </text:section>
            <text:section text:name="artikel_id1-3-2-2-2-3" text:style-name="artikel">
              <text:p text:style-name="artikel_kop_titel"><text:span text:style-name="artikel_kop_label">Artikel</text:span> <text:span text:style-name="artikel_kop_nr">10</text:span> Aansprakelijkheid Parkeerder</text:p>
              <text:list text:style-name="id1-3-2-2-2-3-2">
                <text:list-item text:style-override="id1-3-2-2-2-3-2">
                  <text:number>1.</text:number>
                  <text:p text:style-name="al">De Parkeerder is aansprakelijk voor alle directe en indirecte schade die de Exploitant lijdt of zal lijden als gevolg van een aan de Parkeerder toerekenbare tekortkoming, onrechtmatige daad of ander handelen of nalaten in strijd met deze voorwaarden, de Parkeerovereenkomst of toepasselijke wet- en regelgeving, in verband met het gebruik van de Parkeergarage of het Voertuig.</text:p>
                </text:list-item>
                <text:list-item text:style-override="id1-3-2-2-2-3-3">
                  <text:number>2.</text:number>
                  <text:p text:style-name="al">De hoogte van de schade wordt vastgesteld op basis van het rapport van een door de Exploitant aangewezen onafhankelijke deskundige. De kosten van dit rapport komen voor rekening van de Parkeerder.</text:p>
                </text:list-item>
                <text:list-item text:style-override="id1-3-2-2-2-3-4">
                  <text:number>3.</text:number>
                  <text:p text:style-name="al">Indien de Exploitant genoodzaakt is maatregelen te nemen om nakoming van de verplichtingen van de Parkeerder af te dwingen, komen alle daarmee verband houdende kosten, zowel in als buiten rechte, voor rekening van de Parkeerder, met inachtneming van het Besluit vergoeding voor buitengerechtelijke incassokosten.</text:p>
                </text:list-item>
                <text:list-item text:style-override="id1-3-2-2-2-3-5">
                  <text:number>4.</text:number>
                  <text:p text:style-name="al">Bij openstaande vorderingen is de Exploitant gerechtigd het Voertuig onder zich te houden op grond van het retentierecht als bedoeld in boek 3 van het Burgerlijk Wetboek. </text:p>
                </text:list-item>
                <text:list-item text:style-override="id1-3-2-2-2-3-6">
                  <text:number>5.</text:number>
                  <text:p text:style-name="al">De Exploitant mag een Parkeerder de toegang tijdelijk of permanent ontzeggen als deze de regels neergelegd in deze voorwaarden niet naleeft.</text:p>
                </text:list-item>
              </text:list>
            </text:section>
            <text:section text:name="artikel_id1-3-2-2-2-4" text:style-name="artikel">
              <text:p text:style-name="artikel_kop_titel"><text:span text:style-name="artikel_kop_label">Artikel</text:span> <text:span text:style-name="artikel_kop_nr">11</text:span> Maximale parkeerduur </text:p>
              <text:list text:style-name="id1-3-2-2-2-4-2">
                <text:list-item text:style-override="id1-3-2-2-2-4-2">
                  <text:number>1.</text:number>
                  <text:p text:style-name="al">De maximale parkeerduur bedraagt vier (4) aaneengesloten weken. Na overschrijding van deze termijn wordt een schriftelijke ingebrekestelling verzonden aan de Parkeerder. In deze ingebrekestelling wordt gevraagd het Voertuig binnen veertien (14) dagen na ontvangst van de ingebrekestelling te verwijderen uit de Parkeergarage en alle verschuldigde parkeerkosten over de gehele periode te voldoen. Als het (post)adres van de Parkeerder na redelijke inspanningen niet kan worden achterhaald, mag worden volstaan met een duidelijk zichtbaar verzoek tot verwijdering bij het Voertuig.</text:p>
                </text:list-item>
                <text:list-item text:style-override="id1-3-2-2-2-4-3">
                  <text:number>2.</text:number>
                  <text:p text:style-name="al">Als de Parkeerder niet binnen de in lid 1 genoemde termijn (14 dagen) aan het verzoek voldoet, treedt verzuim in en zijn de bepalingen van artikel 10 van deze voorwaarden van overeenkomstige toepassing. Daarnaast wordt het Voertuig door de Exploitant aangemerkt als achtergelaten. De Exploitant is in dat geval gerechtigd het Voertuig naar eigen keuze te verplaatsen en/of op te slaan. </text:p>
                </text:list-item>
                <text:list-item text:style-override="id1-3-2-2-2-4-4">
                  <text:number>3.</text:number>
                  <text:p text:style-name="al">De Parkeerder wordt in de gelegenheid gesteld het Voertuig binnen een termijn van 28 dagen na verwijdering of verplaatsing op te halen bij de (alternatieve) locatie. Het Voertuig zal aan Parkeerder ter beschikking worden gesteld nadat alle kosten zoals bedoeld in lid 4 en 5 zijn voldaan.</text:p>
                </text:list-item>
                <text:list-item text:style-override="id1-3-2-2-2-4-5">
                  <text:number>4.</text:number>
                  <text:p text:style-name="al">De kosten van verplaatsing, verwijdering en/of opslag komen voor rekening van de Parkeerder. Naast het verschuldigde parkeergeld en de kosten voor het (laten) wegslepen van het Voertuig, is de Parkeerder een bedrag van maximaal € 15,- per dag verschuldigd voor parkeren op een andere locatie, zonder dat rechterlijke tussenkomst is vereist. Daarnaast behoudt de Exploitant zich het recht voor daadwerkelijk gemaakte kosten, schade en interesten te vorderen. </text:p>
                </text:list-item>
                <text:list-item text:style-override="id1-3-2-2-2-4-6">
                  <text:number>5.</text:number>
                  <text:p text:style-name="al">Als de Parkeerder het Voertuig na 3 maanden niet heeft opgehaald, mag de Exploitant het Voertuig verkopen of vernietigen. Als het Voertuig wordt verkocht, ontvangt de Parkeerder de opbrengst min de openstaande kosten als bedoeld in lid 4. Als deze kosten hoger zijn dan de verkoopopbrengst, dan moet de Parkeerder het verschil aan de Exploitant betalen.</text:p>
                </text:list-item>
              </text:list>
            </text:section>
            <text:section text:name="artikel_id1-3-2-2-2-5" text:style-name="artikel">
              <text:p text:style-name="artikel_kop_titel"><text:span text:style-name="artikel_kop_label">Artikel</text:span> <text:span text:style-name="artikel_kop_nr">12</text:span> Betaling ontduiken </text:p>
              <text:list text:style-name="id1-3-2-2-2-5-2">
                <text:list-item text:style-override="id1-3-2-2-2-5-2">
                  <text:number>1.</text:number>
                  <text:p text:style-name="al">Het is de Parkeerder niet toegestaan de Parkeergarage te verlaten zonder voorafgaande betaling van het verschuldigde Parkeergeld.</text:p>
                </text:list-item>
                <text:list-item text:style-override="id1-3-2-2-2-5-3">
                  <text:number>2.</text:number>
                  <text:p text:style-name="al">Het zonder betaling verlaten van de Parkeergarage door middel van het zogenoemde “treintje rijden” waarbij de Parkeerder direct achter een ander Voertuig onder de slagboom doorrijdt, is niet toegestaan. In een dergelijk geval is de Parkeerder een direct opeisbare boete van € 100,- verschuldigd, onverminderd de verplichting tot betaling van het verschuldigde Parkeergeld en eventueel ontstane schade. </text:p>
                </text:list-item>
                <text:list-item text:style-override="id1-3-2-2-2-5-4">
                  <text:number>3.</text:number>
                  <text:p text:style-name="al">De boete zoals benoemd in lid 2 doet niets af aan het recht van de Exploitant om aangifte te doen van het voorval en/of vergoeding te vorderen van de daadwerkelijk geleden (gevolg)schade.</text:p>
                </text:list-item>
              </text:list>
              <text:p text:style-name="al"/>
            </text:section>
            <text:p text:style-name="hoofdstuk_bottom"/>
          </text:section>
          <text:section text:name="hoofdstuk_id1-3-2-2-3" text:style-name="hoofdstuk">
            <text:p text:style-name="hoofdstuk_kop"><text:span text:style-name="label"/> <text:span text:style-name="nr">III.</text:span>  BIJZONDERE BEPALINGEN VOOR PARKEEROVEREENKOMST MET ABONNEMENTHOUDER</text:p>
            <text:section text:name="artikel_id1-3-2-2-3-2" text:style-name="artikel">
              <text:p text:style-name="artikel_kop_titel"><text:span text:style-name="artikel_kop_label">Artikel</text:span> <text:span text:style-name="artikel_kop_nr">13</text:span> Parkeerovereenkomst met Abonnementhouder </text:p>
              <text:list text:style-name="id1-3-2-2-3-2-2">
                <text:list-item text:style-override="id1-3-2-2-3-2-2">
                  <text:number>1.</text:number>
                  <text:p text:style-name="al">Een Parkeerovereenkomst tussen Exploitant en Abonnementhouder wordt schriftelijk vastgelegd en kan via digitale kanalen (zoals een website dan wel e-mail) tot stand komen. De overeenkomst vermeldt ten minste:</text:p>
                  <text:list text:style-name="id1-3-2-2-3-2-2-3">
                    <text:list-item text:style-override="id1-3-2-2-3-2-2-3-1">
                      <text:number>•</text:number>
                      <text:p text:style-name="al">het aantal afgenomen Abonnementen;</text:p>
                    </text:list-item>
                    <text:list-item text:style-override="id1-3-2-2-3-2-2-3-2">
                      <text:number>•</text:number>
                      <text:p text:style-name="al">de Parkeergarage waarop deze geldig zijn;</text:p>
                    </text:list-item>
                    <text:list-item text:style-override="id1-3-2-2-3-2-2-3-3">
                      <text:number>•</text:number>
                      <text:p text:style-name="al">de geldende dagen en uren;</text:p>
                    </text:list-item>
                    <text:list-item text:style-override="id1-3-2-2-3-2-2-3-4">
                      <text:number>•</text:number>
                      <text:p text:style-name="al">de verschuldigde vergoeding.</text:p>
                    </text:list-item>
                  </text:list>
                </text:list-item>
                <text:list-item text:style-override="id1-3-2-2-3-2-3">
                  <text:number>2.</text:number>
                  <text:p text:style-name="al">Het is de Abonnementhouder niet toegestaan de overeenkomst, het recht van gebruik of het Parkeerbewijs te verhuren, over te dragen of aan derden in gebruik te geven.</text:p>
                </text:list-item>
                <text:list-item text:style-override="id1-3-2-2-3-2-4">
                  <text:number>3.</text:number>
                  <text:p text:style-name="al">Aan de Abonnementhouder wordt een willekeurige plaats in de Parkeergarage ter beschikking gesteld, tenzij anders aangegeven.</text:p>
                </text:list-item>
                <text:list-item text:style-override="id1-3-2-2-3-2-5">
                  <text:number>4.</text:number>
                  <text:p text:style-name="al">In de Parkeergarage ‘de Brouwerij’ zijn aangewezen gedeelten waar Abonnementhouders verplicht zijn hun Voertuig te stallen. </text:p>
                </text:list-item>
              </text:list>
            </text:section>
            <text:section text:name="artikel_id1-3-2-2-3-3" text:style-name="artikel">
              <text:p text:style-name="artikel_kop_titel"><text:span text:style-name="artikel_kop_label">Artikel</text:span> <text:span text:style-name="artikel_kop_nr">14</text:span> Duur, verlenging en beëindiging en Parkeerbewijs </text:p>
              <text:list text:style-name="id1-3-2-2-3-3-2">
                <text:list-item text:style-override="id1-3-2-2-3-3-2">
                  <text:number>1.</text:number>
                  <text:p text:style-name="al">De Parkeerovereenkomst wordt aangegaan voor de duur van minimaal 1 jaar, waarna deze stilzwijgend met telkens 1 jaar zal worden verlengd, tenzij anders overeengekomen.</text:p>
                </text:list-item>
                <text:list-item text:style-override="id1-3-2-2-3-3-3">
                  <text:number>2.</text:number>
                  <text:p text:style-name="al">Bij het aangaan van de Parkeerovereenkomst registreert de Exploitant het kenteken van het Voertuig en verstrekt de Exploitant aan de Abonnementhouder een Parkeerbewijs dat nodig is om gebruik te kunnen maken van de Parkeergarage. </text:p>
                </text:list-item>
                <text:list-item text:style-override="id1-3-2-2-3-3-4">
                  <text:number>3.</text:number>
                  <text:p text:style-name="al">Het Parkeerbewijs is tijdens de Parkeerovereenkomst eigendom van de Abonnementhouder en is niet overdraagbaar. </text:p>
                </text:list-item>
                <text:list-item text:style-override="id1-3-2-2-3-3-5">
                  <text:number>4.</text:number>
                  <text:p text:style-name="al">Bij verlies van het Parkeerbewijs is de Abonnementhouder verplicht hiervan melding te maken bij de Exploitant. Voor het verstrekken door de Exploitant van een nieuw Parkeerbewijs is de Abonnementhouder een vergoeding verschuldigd op basis van de dan geldende legesverordening. </text:p>
                </text:list-item>
                <text:list-item text:style-override="id1-3-2-2-3-3-6">
                  <text:number>5.</text:number>
                  <text:p text:style-name="al">Zowel de Exploitant als Abonnementhouder kunnen de Parkeerovereenkomst opzeggen met inachtneming van een opzegtermijn van 1 maand voor het einde van de jaarperiode. De opzegging dient schriftelijk te gebeuren tenzij anders overeengekomen. </text:p>
                </text:list-item>
                <text:list-item text:style-override="id1-3-2-2-3-3-7">
                  <text:number>6.</text:number>
                  <text:p text:style-name="al">Bij beëindiging moeten alle door de Exploitant verstrekte parkeerbewijzen uiterlijk binnen 5 werkdagen worden ingeleverd. Blijft de Abonnementhouder in gebreke, dan moet hij een boete van € 15,- per dag per niet ingeleverd bewijs, tot de dag van inlevering, betalen. Bij gemeld verlies geldt de vervangingsvergoeding van artikel 14.4.</text:p>
                </text:list-item>
              </text:list>
            </text:section>
            <text:section text:name="artikel_id1-3-2-2-3-4" text:style-name="artikel">
              <text:p text:style-name="artikel_kop_titel"><text:span text:style-name="artikel_kop_label">Artikel</text:span> <text:span text:style-name="artikel_kop_nr">15</text:span> Betaling en tariefwijziging </text:p>
              <text:list text:style-name="id1-3-2-2-3-4-2">
                <text:list-item text:style-override="id1-3-2-2-3-4-2">
                  <text:number>1.</text:number>
                  <text:p text:style-name="al">Betaling van het Parkeergeld van de Parkeerovereenkomst dient bij vooruitbetaling te worden voldaan uiterlijk voor of op de eerste dag van het ingaan van het betreffende tijdvak. Als in de Parkeerovereenkomst geen melding is gemaakt van een periode waarover het Parkeergeld telkens verschuldigd is, dan wordt de periode geacht een jaar te zijn.</text:p>
                </text:list-item>
                <text:list-item text:style-override="id1-3-2-2-3-4-3">
                  <text:number>2.</text:number>
                  <text:p text:style-name="al">Bij tussentijdse beëindiging van het Abonnement heeft de Abonnementhouder recht op terugbetaling van het vooruitbetaalde Parkeergeld over de resterende, niet-gebruikte volledige maanden. Eventuele openstaande bedragen of kosten worden hiermee verrekend. Terugbetaling vindt plaats binnen 30 dagen na de beëindigingsdatum.</text:p>
                </text:list-item>
                <text:list-item text:style-override="id1-3-2-2-3-4-4">
                  <text:number>3.</text:number>
                  <text:p text:style-name="al">Alle bedragen in de Parkeerovereenkomst zijn inclusief BTW, tenzij anders vermeld.</text:p>
                </text:list-item>
                <text:list-item text:style-override="id1-3-2-2-3-4-5">
                  <text:number>4.</text:number>
                  <text:p text:style-name="al">Betaling van extra geparkeerde uren, die buiten de abonnementsuren plaatsvinden, geschieden tegen de geldende parkeertarieven. </text:p>
                </text:list-item>
                <text:list-item text:style-override="id1-3-2-2-3-4-6">
                  <text:number>5.</text:number>
                  <text:p text:style-name="al">De Exploitant kan de tarieven wijzigen, ook gedurende de lopende Parkeerovereenkomst. De Abonnementhouder ontvangt hiervan minimaal 1 maand vooraf schriftelijk bericht.</text:p>
                </text:list-item>
                <text:list-item text:style-override="id1-3-2-2-3-4-7">
                  <text:number>6.</text:number>
                  <text:p text:style-name="al">Als de Abonnementhouder niet instemt met de verhoging, kan hij de overeenkomst schriftelijk opzeggen binnen 2 weken na ontvangst van de kennisgeving, met ingang van de datum waarop het nieuwe tarief van kracht wordt.</text:p>
                </text:list-item>
              </text:list>
            </text:section>
            <text:section text:name="artikel_id1-3-2-2-3-5" text:style-name="artikel">
              <text:p text:style-name="artikel_kop_titel"><text:span text:style-name="artikel_kop_label">Artikel</text:span> <text:span text:style-name="artikel_kop_nr">16</text:span> Niet-betaling</text:p>
              <text:list text:style-name="id1-3-2-2-3-5-2">
                <text:list-item text:style-override="id1-3-2-2-3-5-2">
                  <text:number>1.</text:number>
                  <text:p text:style-name="al">Als in geval van wanbetaling van de Parkeergelden incassomaatregelen noodzakelijk zijn, worden, voor een zakelijke klant, buitengerechtelijke incassokosten tussen de partijen bij voorbaat vastgesteld op 15% van de onbetaalde hoofdsom, met een maximum van € 250,-.’</text:p>
                </text:list-item>
                <text:list-item text:style-override="id1-3-2-2-3-5-3">
                  <text:number>2.</text:number>
                  <text:p text:style-name="al">Bij niet tijdig betalen mag de Exploitant het toegangsbewijs blokkeren totdat de Abonnementhouder aan al zijn verplichtingen heeft voldaan, onverminderd verdere rechten die voor Exploitant uit niet-betaling voortvloeien.</text:p>
                </text:list-item>
              </text:list>
            </text:section>
            <text:section text:name="artikel_id1-3-2-2-3-6" text:style-name="artikel">
              <text:p text:style-name="artikel_kop_titel"><text:span text:style-name="artikel_kop_label">Artikel</text:span> <text:span text:style-name="artikel_kop_nr">17</text:span> Toegang Abonnementhouders </text:p>
              <text:list text:style-name="id1-3-2-2-3-6-2">
                <text:list-item text:style-override="id1-3-2-2-3-6-2">
                  <text:number>1.</text:number>
                  <text:p text:style-name="al">In- en uitrijden kan uitsluitend binnen de in de Parkeerovereenkomst vastgelegde Abonnementsdagen en -uren.</text:p>
                </text:list-item>
                <text:list-item text:style-override="id1-3-2-2-3-6-3">
                  <text:number>2.</text:number>
                  <text:p text:style-name="al">Als openingstijden wijzigen van de Parkeergarage, stelt de Exploitant de Abonnementhouder hiervan ten minste 14 dagen vooraf op de hoogte. De Abonnementhouder mag de overeenkomst in dat geval binnen deze termijn beëindigen.</text:p>
                </text:list-item>
                <text:list-item text:style-override="id1-3-2-2-3-6-4">
                  <text:number>3.</text:number>
                  <text:p text:style-name="al">Per Abonnement mag slechts 1 Voertuig tegelijk in de Parkeergarage aanwezig zijn. </text:p>
                </text:list-item>
                <text:list-item text:style-override="id1-3-2-2-3-6-5">
                  <text:number>4.</text:number>
                  <text:p text:style-name="al">Als de Abonnementhouder gebruik wil maken van een parkeerplaats voor een ander Voertuig dan het in de Parkeerovereenkomst vermelde Voertuig, mag hij daarvoor het door de Exploitant verstrekte Parkeerbewijs gebruiken.</text:p>
                </text:list-item>
              </text:list>
            </text:section>
            <text:p text:style-name="hoofdstuk_bottom"/>
          </text:section>
          <text:section text:name="hoofdstuk_id1-3-2-2-4" text:style-name="hoofdstuk">
            <text:p text:style-name="hoofdstuk_kop"><text:span text:style-name="label"/> <text:span text:style-name="nr">IV.</text:span>  SLOT- EN OVERIGE BEPALINGEN </text:p>
            <text:section text:name="artikel_id1-3-2-2-4-2" text:style-name="artikel">
              <text:p text:style-name="artikel_kop_titel"><text:span text:style-name="artikel_kop_label">Artikel</text:span> <text:span text:style-name="artikel_kop_nr">18</text:span> Verwerking persoonsgegevens door kentekenregistratie- en herkenning</text:p>
              <text:list text:style-name="id1-3-2-2-4-2-2">
                <text:list-item text:style-override="id1-3-2-2-4-2-2">
                  <text:number>1.</text:number>
                  <text:p text:style-name="al">Bij het inrijden van de Parkeergarage gebruikt de Exploitant kentekenregistratie- en herkenning. Het kenteken wordt vermeld op het Parkeerbewijs. </text:p>
                </text:list-item>
                <text:list-item text:style-override="id1-3-2-2-4-2-3">
                  <text:number>2.</text:number>
                  <text:p text:style-name="al">De Parkeerder wordt ter plaatse geïnformeerd over het gebruik van kentekenherkenning. </text:p>
                </text:list-item>
                <text:list-item text:style-override="id1-3-2-2-4-2-4">
                  <text:number>3.</text:number>
                  <text:p text:style-name="al">De registratie wordt na uitrijden maximaal 10 dagen bewaard. Kentekengegevens worden niet aan derden verstrekt, tenzij de Exploitant hiertoe verplicht is door een wettelijk bevel van bevoegde autoriteiten. </text:p>
                </text:list-item>
                <text:list-item text:style-override="id1-3-2-2-4-2-5">
                  <text:number>4.</text:number>
                  <text:p text:style-name="al">Verwerking vindt plaats volgens de AVG. Zie www.enschede.nl/privacy voor informatie over het privacybeleid, bewaartermijnen en rechten.</text:p>
                </text:list-item>
              </text:list>
            </text:section>
            <text:section text:name="artikel_id1-3-2-2-4-3" text:style-name="artikel">
              <text:p text:style-name="artikel_kop_titel"><text:span text:style-name="artikel_kop_label">Artikel</text:span> <text:span text:style-name="artikel_kop_nr">19</text:span> Verwerking persoonsgegevens – camerabewaking</text:p>
              <text:list text:style-name="id1-3-2-2-4-3-2">
                <text:list-item text:style-override="id1-3-2-2-4-3-2">
                  <text:number>1.</text:number>
                  <text:p text:style-name="al">In de Parkeergarage is camerabewaking aanwezig om de veiligheid van Parkeerders, Beheerders en eigendommen te bevorderen.</text:p>
                </text:list-item>
                <text:list-item text:style-override="id1-3-2-2-4-3-3">
                  <text:number>2.</text:number>
                  <text:p text:style-name="al">Het gebruik van de camerabewaking is gebaseerd op het gerechtvaardigde belang van de Exploitant. </text:p>
                </text:list-item>
                <text:list-item text:style-override="id1-3-2-2-4-3-4">
                  <text:number>3.</text:number>
                  <text:p text:style-name="al">De Parkeerder wordt in de Parkeergarage geïnformeerd over de aanwezigheid en het doel van de camerabewaking.</text:p>
                </text:list-item>
                <text:list-item text:style-override="id1-3-2-2-4-3-5">
                  <text:number>4.</text:number>
                  <text:p text:style-name="al">Camerabeelden worden uitsluitend geraadpleegd door daartoe bevoegde personen of door bevoegde autoriteiten als daartoe een wettelijk bevel is afgegeven. De beelden worden maximaal 10 dagen bewaard, tenzij de Exploitant deze langer moet bewaren in het kader van een lopende procedure op verzoek van bevoegde autoriteiten. </text:p>
                </text:list-item>
                <text:list-item text:style-override="id1-3-2-2-4-3-6">
                  <text:number>5.</text:number>
                  <text:p text:style-name="al">De verwerking vindt plaats volgens de Algemene verordening gegevensbescherming (AVG). Zie <text:a xlink:href="http://www.enschede.nl/privacy" xlink:type="simple">www.enschede.nl/privacy</text:a> voor informatie over het privacybeleid, bewaartermijnen en rechten.</text:p>
                </text:list-item>
              </text:list>
            </text:section>
            <text:section text:name="artikel_id1-3-2-2-4-4" text:style-name="artikel">
              <text:p text:style-name="artikel_kop_titel"><text:span text:style-name="artikel_kop_label">Artikel</text:span> <text:span text:style-name="artikel_kop_nr">20</text:span> Afwijkingen</text:p>
              <text:p text:style-name="al">Van de in deze overeenkomst bepaalde voorwaarden kan niet worden afgeweken anders dan met uitdrukkelijke schriftelijke toestemming van de Exploitant.</text:p>
            </text:section>
            <text:section text:name="artikel_id1-3-2-2-4-5" text:style-name="artikel">
              <text:p text:style-name="artikel_kop_titel"><text:span text:style-name="artikel_kop_label">Artikel</text:span> <text:span text:style-name="artikel_kop_nr">21</text:span> Vindbaarheid </text:p>
              <text:p text:style-name="al">Deze voorwaarden zijn te vinden op de gemeentelijke website, het Gemeenteblad en in de Parkeergarage zelf.</text:p>
            </text:section>
            <text:section text:name="artikel_id1-3-2-2-4-6" text:style-name="artikel">
              <text:p text:style-name="artikel_kop_titel"><text:span text:style-name="artikel_kop_label">Artikel</text:span> <text:span text:style-name="artikel_kop_nr">22</text:span> Conversie</text:p>
              <text:p text:style-name="al">Indien een bepaling nietig is of wordt vernietigd, blijven de overige bepalingen van kracht. De betreffende bepaling wordt dan vervangen door een geldige bepaling die zoveel mogelijk hetzelfde doel heeft.</text:p>
            </text:section>
            <text:section text:name="artikel_id1-3-2-2-4-7" text:style-name="artikel">
              <text:p text:style-name="artikel_kop_titel"><text:span text:style-name="artikel_kop_label">Artikel</text:span> <text:span text:style-name="artikel_kop_nr">23</text:span> Nederlands recht van toepassing</text:p>
              <text:list text:style-name="id1-3-2-2-4-7-2">
                <text:list-item text:style-override="id1-3-2-2-4-7-2">
                  <text:number>1.</text:number>
                  <text:p text:style-name="al">Op deze algemene stallingsvoorwaarden is Nederlands recht van toepassing.</text:p>
                </text:list-item>
                <text:list-item text:style-override="id1-3-2-2-4-7-3">
                  <text:number>2.</text:number>
                  <text:p text:style-name="al">Alle schriftelijke mededelingen, sommaties daaronder begrepen, voortvloeiend uit of verband houdend met deze algemene stallingsvoorwaarden en de hierop afgesloten overeenkomsten dienen te worden gezonden naar: Gemeente Enschede, Postbus 20, 7500 AA Enschede of per e-mail aan postbus20@enschede.nl.</text:p>
                </text:list-item>
              </text:list>
            </text:section>
            <text:section text:name="artikel_id1-3-2-2-4-8" text:style-name="artikel">
              <text:p text:style-name="artikel_kop_titel"><text:span text:style-name="artikel_kop_label">Artikel</text:span> <text:span text:style-name="artikel_kop_nr">24</text:span> Citeertitel en inwerkingtreding</text:p>
              <text:list text:style-name="id1-3-2-2-4-8-2">
                <text:list-item text:style-override="id1-3-2-2-4-8-2">
                  <text:number>1.</text:number>
                  <text:p text:style-name="al">Dit besluit wordt aangehaald als "Algemene Stallingsvoorwaarden Parkeergarages van de gemeente Enschede”.</text:p>
                </text:list-item>
                <text:list-item text:style-override="id1-3-2-2-4-8-3">
                  <text:number>2.</text:number>
                  <text:p text:style-name="al">Dit besluit treedt in werking op de dag na bekendmaking.</text:p>
                </text:list-item>
                <text:list-item text:style-override="id1-3-2-2-4-8-4">
                  <text:number>3.</text:number>
                  <text:p text:style-name="al">Met het vaststellen van deze algemene stallingsvoorwaarden komen alle voorgaande versies te vervallen.</text:p>
                </text:list-item>
              </text:list>
              <text:p text:style-name="al"/>
            </text:section>
            <text:p text:style-name="hoofdstuk_bottom"/>
          </text:section>
        </text:section>
        <text:section text:name="regeling-sluiting_id1-3-2-3" text:style-name="regeling-sluiting">
          <text:section text:name="ondertekening_id1-3-2-3-1">
            <text:p><text:span text:style-name="functie">Aldus vastgesteld in de vergadering van 23 juni 2026.</text:span></text:p>
          </text:section>
          <text:section text:name="ondertekening_id1-3-2-3-2">
            <text:p><text:span text:style-name="functie"/></text:p>
            <text:p><text:span text:style-name="functie"/></text:p>
            <text:p><text:span text:style-name="functie">Het college van burgemeester en wethouders van de gemeente Enschede,</text:span></text:p>
          </text:section>
          <text:section text:name="ondertekening_id1-3-2-3-3">
            <text:p><text:span text:style-name="functie"/></text:p>
            <text:p><text:span text:style-name="functie"/></text:p>
            <text:p><text:span text:style-name="functie">M.W. de Graaf, gemeentesecretaris </text:span></text:p>
            <text:p><text:span text:style-name="functie">R.W. Bleker,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06560</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60</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60</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Verkeer | Organisatie en beleid</meta:user-defined>
    <meta:user-defined meta:name="DC.source">artikel 160, eerste lid, van de Gemeentewet]|[1.0:c:BWBR0005416&amp;artikel=160&amp;lid=1&amp;g=2026-06-04</meta:user-defined>
    <meta:user-defined meta:name="DCTERMS.alternative">Algemene stallingsvoorwaarden parkeergarages van de gemeente Enschede</meta:user-defined>
    <dc:language>nl</dc:language>
    <meta:user-defined meta:name="OVERHEIDop.locatietype/OVERHEIDop.gebiedsmarkering">Gemeente</meta:user-defined>
    <meta:user-defined meta:name="DC.title">Algemene stallingsvoorwaarden parkeergarages van de gemeente Enschede</meta:user-defined>
    <meta:user-defined meta:name="DCTERMS.W3CDTF/DCTERMS.available">2026-06-26</meta:user-defined>
    <meta:user-defined meta:name="DCTERMS.W3CDTF/OVERHEIDop.jaargang">2026</meta:user-defined>
    <meta:user-defined meta:name="OVERHEIDop.publicationIssue">306560</meta:user-defined>
    <meta:user-defined meta:name="OVERHEIDop.betreftRegeling">CVDR763477_1</meta:user-defined>
    <meta:user-defined meta:name="OVERHEIDop.GmbID/DC.identifier">gmb-2026-306560</meta:user-defined>
    <meta:user-defined meta:name="xs:date/OVERHEIDop.startdatum">2026-06-27</meta:user-defined>
    <meta:user-defined meta:name="OVERHEIDop.versieInformatie"/>
  </office:meta>
</office:document-meta>
</file>