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Rijshout 123, Rijshout 125, Rijshout 127, Schelluinen, zaaknummer OMG-2026-06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649-28-00001</text:p>
            <text:p text:style-name="common-al">Voor het: aanbrengen van een aanpassing op de reeds verleende vergunning OMG-2025-1654 (het bouwen van een bedrijfsruimte)</text:p>
            <text:p text:style-name="common-al"/>
            <text:p text:style-name="common-al">
            <text:span text:style-name="nadrukvet">Locatie: Rijshout 123, Rijshout 125, Rijshout 127, Schelluinen</text:span>
          </text:p>
            <text:p text:style-name="common-al">(Verzend)datum besluit: 24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06453</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53</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453</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649</meta:user-defined>
    <meta:user-defined meta:name="DCTERMS.abstract">Verleend - omgevingsvergunning, Rijshout 127, Schelluinen, aanbrengen van een aanpassing op de reeds verleende vergunning OMG-2025-1654 (het bouwen van een bedrijfsruimte).</meta:user-defined>
    <dc:language>nl</dc:language>
    <meta:user-defined meta:name="OVERHEIDop.locatietype/OVERHEIDop.gebiedsmarkering">Adres</meta:user-defined>
    <meta:user-defined meta:name="DC.title">Gemeente Molenlanden verleende omgevingsvergunning reguliere procedure Rijshout 123, Rijshout 125, Rijshout 127, Schelluinen, zaaknummer OMG-2026-0649</meta:user-defined>
    <meta:user-defined meta:name="DCTERMS.W3CDTF/DCTERMS.available">2026-06-26</meta:user-defined>
    <meta:user-defined meta:name="DCTERMS.W3CDTF/OVERHEIDop.jaargang">2026</meta:user-defined>
    <meta:user-defined meta:name="OVERHEIDop.publicationIssue">306453</meta:user-defined>
    <meta:user-defined meta:name="OVERHEIDop.GmbID/DC.identifier">gmb-2026-306453</meta:user-defined>
    <meta:user-defined meta:name="OVERHEIDop.versieInformatie"/>
  </office:meta>
</office:document-meta>
</file>