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lgemene stallingsvoorwaarden overdekte fietsenstallingen van de gemeente Enschede</text:p>
      <text:section text:name="regeling_id1-3-2" text:style-name="regeling">
        <text:section text:name="aanhef_id1-3-2-1" text:style-name="aanhef">
          <text:section text:name="preambule_id1-3-2-1-1" text:style-name="preambule">
            <text:p text:style-name="al">Het college van burgemeester en wethouders van de gemeente Enschede;</text:p>
            <text:p text:style-name="al"/>
            <text:p text:style-name="al">gezien het voorstel van 23 juni 2026 inzake het vaststellen van algemene stallingsvoorwaarden voor het gebruik van overdekte Fietsenstallingen in exploitatie en beheer van de gemeente Enschede;</text:p>
            <text:p text:style-name="al"/>
            <text:p text:style-name="al">gelet op artikel 160 lid 1 sub a en d van de Gemeentewet;</text:p>
            <text:p text:style-name="al"/>
            <text:p text:style-name="al">B E S L U I T :</text:p>
            <text:p text:style-name="al"/>
            <text:p text:style-name="al">vast te stellen de navolgende Algemene Stallingsvoorwaarden Overdekte Fietsenstallingen Enschede</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en de daarop berustende bepalingen wordt verstaan onder:</text:p>
            <text:list text:style-name="id1-3-2-2-1-3">
              <text:list-item text:style-override="id1-3-2-2-1-3-1">
                <text:number>a.</text:number>
                <text:p text:style-name="al">Accessoires: zaken die op of aan een Fiets gemonteerd kunnen worden en die dienstbaar zijn aan een fiets, zoals, maar niet uitsluitend: kinderzitjes, navigatiesystemen, kaarthouders, fietstassen, afneembare fietsaccu’s en fietskarren. </text:p>
              </text:list-item>
              <text:list-item text:style-override="id1-3-2-2-1-3-2">
                <text:number>b.</text:number>
                <text:p text:style-name="al">Beheerder: iedere natuurlijke persoon of rechtspersoon die namens de Exploitant is belast met het beheer van een Fietsenstalling, inclusief personeel van derden dat onder gemeentelijk mandaat optreedt.</text:p>
              </text:list-item>
              <text:list-item text:style-override="id1-3-2-2-1-3-3">
                <text:number>c.</text:number>
                <text:p text:style-name="al"> Depot: een opslagruimte waar de gemeente Enschede gevonden en geruimde voorwerpen, waaronder fietsen, bewaart (Adres: Euregioweg 310 te Enschede);</text:p>
              </text:list-item>
              <text:list-item text:style-override="id1-3-2-2-1-3-4">
                <text:number>d.</text:number>
                <text:p text:style-name="al">Exploitant: de publiekrechtelijke rechtspersoon Gemeente Enschede, gevestigd aan de Hengelosestraat 51, 7514 AD Enschede, in de hoedanigheid van eigenaar, de beheerder en/of exploitant van de Fietsenstalling en/of hun/zijn vertegenwoordiger(s).</text:p>
              </text:list-item>
              <text:list-item text:style-override="id1-3-2-2-1-3-5">
                <text:number>e.</text:number>
                <text:p text:style-name="al">Fiets: in deze voorwaarden wordt onder een Fiets in ieder geval verstaan; (elektrische) fietsen, ligfietsen, tandems, bakfietsen, aangepaste fietsen, bromfietsen en scooters. Hieronder vallen uitdrukkelijk niet brommobielen en andere gemotoriseerde voertuigen.</text:p>
              </text:list-item>
              <text:list-item text:style-override="id1-3-2-2-1-3-6">
                <text:number>f.</text:number>
                <text:p text:style-name="al">Fietsenstalling: een ruimte die, al dan niet door middel van een Stallingsbewijs, kan worden gebruikt voor het stallen van fietsen, met bijbehorende Stallingsvoorzieningen;</text:p>
              </text:list-item>
              <text:list-item text:style-override="id1-3-2-2-1-3-7">
                <text:number>g.</text:number>
                <text:p text:style-name="al">Kluis: een afgesloten ruimte met een elektronisch slot dat wordt geopend en gesloten met een pincode of sleutel, waarin de Staller de gelegenheid heeft persoonlijke bezittingen tijdelijk op te bergen tijdens de openingstijden van de Fietsenstalling.</text:p>
              </text:list-item>
              <text:list-item text:style-override="id1-3-2-2-1-3-8">
                <text:number>h.</text:number>
                <text:p text:style-name="al">Oplaadpunt: een voorziening waarmee een elektrische Fiets kan worden opgeladen;</text:p>
              </text:list-item>
              <text:list-item text:style-override="id1-3-2-2-1-3-9">
                <text:number>i.</text:number>
                <text:p text:style-name="al">Staller: de eigenaar, houder, gebruiker of feitelijk bezitter van een Fiets die gebruikmaakt van de Fietsenstalling en/of Stallingsvoorzieningen.</text:p>
              </text:list-item>
              <text:list-item text:style-override="id1-3-2-2-1-3-10">
                <text:number>j.</text:number>
                <text:p text:style-name="al">Stallingsbewijs: het bewijs van toegang tot een Fietsenstalling dat door de Beheerder namens de Exploitant aan de Staller wordt verstrekt.</text:p>
              </text:list-item>
              <text:list-item text:style-override="id1-3-2-2-1-3-11">
                <text:number>k.</text:number>
                <text:p text:style-name="al">Stallingsovereenkomst: de overeenkomst voor het gebruik van een Fietsenstalling waarop deze algemene stallingsvoorwaarden van toepassing zijn;</text:p>
              </text:list-item>
              <text:list-item text:style-override="id1-3-2-2-1-3-12">
                <text:number>l.</text:number>
                <text:p text:style-name="al">Stallingsvoorzieningen: alle voorzieningen die behoren tot een Fietsenstalling, zoals Oplaadpunten, Kluizen en toiletten.</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algemene stallingsvoorwaarden zijn van toepassing op het betreden en gebruik van de volgende Fietsenstallingen in de gemeente Enschede:</text:p>
                <text:list text:style-name="id1-3-2-2-2-2-3">
                  <text:list-item text:style-override="id1-3-2-2-2-2-3-1">
                    <text:number>a.</text:number>
                    <text:p text:style-name="al">Fietsenstalling Van Heekplein, gevestigd aan het H.J. van Heekplein 85, 7511 HN Enschede;</text:p>
                  </text:list-item>
                  <text:list-item text:style-override="id1-3-2-2-2-2-3-2">
                    <text:number>b.</text:number>
                    <text:p text:style-name="al">Fietsenstalling Kruispunt De Graaff, gevestigd aan de Brammelerstraat 4, 7511 JK Enschede;</text:p>
                  </text:list-item>
                  <text:list-item text:style-override="id1-3-2-2-2-2-3-3">
                    <text:number>c.</text:number>
                    <text:p text:style-name="al">Fietsenstalling Willem Wilminkplein, gevestigd aan het Willem Wilminkplein 5, 7511 PG Enschede. </text:p>
                  </text:list-item>
                </text:list>
              </text:list-item>
              <text:list-item text:style-override="id1-3-2-2-2-3">
                <text:number>2.</text:number>
                <text:p text:style-name="al">Een Stallingsovereenkomst komt tot stand zodra de Staller een Stallingsbewijs ontvangt en/of feitelijk gebruikmaakt van de Fietsenstalling met bijbehorende Stallingsvoorzieningen. </text:p>
              </text:list-item>
              <text:list-item text:style-override="id1-3-2-2-2-4">
                <text:number>3.</text:number>
                <text:p text:style-name="al">De algemene stallingsvoorwaarden maken deel uit van iedere Stallingsovereenkomst tussen de Exploitant en Staller.</text:p>
              </text:list-item>
              <text:list-item text:style-override="id1-3-2-2-2-5">
                <text:number>4.</text:number>
                <text:p text:style-name="al">Bij het betreden en gebruiken van de Fietsenstalling wordt de Staller geacht kennis te hebben genomen van de geldende algemene stallingsvoorwaarden. Deze voorwaarden zijn voorafgaand aan het betreden en gebruiken van de Fietsenstalling op duidelijke wijze beschikbaar gesteld en kenbaar gemaakt.</text:p>
              </text:list-item>
              <text:list-item text:style-override="id1-3-2-2-2-6">
                <text:number>5.</text:number>
                <text:p text:style-name="al">De Exploitant accepteert geen andere algemene stallingsvoorwaarden en wijst die uitdrukkelijk af.</text:p>
              </text:list-item>
              <text:list-item text:style-override="id1-3-2-2-2-7">
                <text:number>6.</text:number>
                <text:p text:style-name="al">De Exploitant is gerechtigd deze algemene stallingsvoorwaarden op ieder moment te wijzigen. Gewijzigde voorwaarden treden in werking op het moment van publicatie, tenzij anders aangegeven.</text:p>
              </text:list-item>
            </text:list>
          </text:section>
          <text:section text:name="artikel_id1-3-2-2-3" text:style-name="artikel">
            <text:p text:style-name="artikel_kop_titel"><text:span text:style-name="artikel_kop_label">Artikel</text:span> <text:span text:style-name="artikel_kop_nr">3</text:span> Stallen in een Fietsenstalling</text:p>
            <text:list text:style-name="id1-3-2-2-3-2">
              <text:list-item text:style-override="id1-3-2-2-3-2">
                <text:number>1.</text:number>
                <text:p text:style-name="al">Stallen van fietsen kan uitsluitend tijdens de openingstijden, zoals die bij de ingang van de Fietsenstalling staan aangegeven.</text:p>
              </text:list-item>
              <text:list-item text:style-override="id1-3-2-2-3-3">
                <text:number>2.</text:number>
                <text:p text:style-name="al">De Staller dient voor de ingang van de Fietsenstalling af te stappen en, als dat van toepassing is, de motor of accu uit te schakelen en met de Fiets aan de hand de Fietsenstalling binnen te gaan.</text:p>
              </text:list-item>
              <text:list-item text:style-override="id1-3-2-2-3-4">
                <text:number>3.</text:number>
                <text:p text:style-name="al">In de Fietsenstalling mogen uitsluitend fietsen worden gestald. </text:p>
              </text:list-item>
              <text:list-item text:style-override="id1-3-2-2-3-5">
                <text:number>4.</text:number>
                <text:p text:style-name="al">De Staller moet de Fiets stallen op de daarvoor bestemde plaatsen.</text:p>
              </text:list-item>
              <text:list-item text:style-override="id1-3-2-2-3-6">
                <text:number>5.</text:number>
                <text:p text:style-name="al">De Staller moet de Fiets deugdelijk op slot zetten.</text:p>
              </text:list-item>
            </text:list>
          </text:section>
          <text:section text:name="artikel_id1-3-2-2-4" text:style-name="artikel">
            <text:p text:style-name="artikel_kop_titel"><text:span text:style-name="artikel_kop_label">Artikel</text:span> <text:span text:style-name="artikel_kop_nr">4</text:span> Specifieke voorwaarden stallen in Fietsenstalling Van Heekplein</text:p>
            <text:list text:style-name="id1-3-2-2-4-2">
              <text:list-item text:style-override="id1-3-2-2-4-2">
                <text:number>1.</text:number>
                <text:p text:style-name="al">Voor het stallen van een Fiets in de Fietsenstalling Van Heekplein is een Stallingsbewijs nodig.</text:p>
              </text:list-item>
              <text:list-item text:style-override="id1-3-2-2-4-3">
                <text:number>2.</text:number>
                <text:p text:style-name="al">Een Stallingsbewijs wordt bij het binnentreden van de Fietsenstalling door de Beheerder namens de Exploitant aan de Fiets bevestigd.</text:p>
              </text:list-item>
              <text:list-item text:style-override="id1-3-2-2-4-4">
                <text:number>3.</text:number>
                <text:p text:style-name="al">Als aan Staller een Stallingsbewijs is gegeven, krijgt Staller de Fiets alleen weer mee terug na overhandiging van het Stallingsbewijs aan de Beheerder.</text:p>
              </text:list-item>
              <text:list-item text:style-override="id1-3-2-2-4-5">
                <text:number>4.</text:number>
                <text:p text:style-name="al">De Beheerder controleert bij het afhalen van de Fiets of het nummer op het Stallingsbewijs overeenkomt met het nummer dat aan de Fiets is bevestigd. De Fiets wordt uitsluitend meegegeven als deze nummers overeenkomen.</text:p>
              </text:list-item>
              <text:list-item text:style-override="id1-3-2-2-4-6">
                <text:number>5.</text:number>
                <text:p text:style-name="al">Bij verlies van het Stallingsbewijs wordt de Fiets uitsluitend meegegeven als de persoon naar het oordeel van de Beheerder voldoende kan aantonen dat hij rechthebbende is op de Fiets. De Beheerder kan daarbij vragen om een geldig legitimatiebewijs en andere informatie of bewijsstukken. Voor een bromfiets of scooter moet daarnaast een geldig kentekenbewijs worden getoond.</text:p>
              </text:list-item>
            </text:list>
          </text:section>
          <text:section text:name="artikel_id1-3-2-2-5" text:style-name="artikel">
            <text:p text:style-name="artikel_kop_titel"><text:span text:style-name="artikel_kop_label">Artikel</text:span> <text:span text:style-name="artikel_kop_nr">5</text:span> Gebruik van het toilet</text:p>
            <text:p text:style-name="al">In de Fietsenstalling Van Heekplein is een toilet aanwezig waarvan de Staller gebruik van kan maken.</text:p>
          </text:section>
          <text:section text:name="artikel_id1-3-2-2-6" text:style-name="artikel">
            <text:p text:style-name="artikel_kop_titel"><text:span text:style-name="artikel_kop_label">Artikel</text:span> <text:span text:style-name="artikel_kop_nr">6</text:span> Gebruik van een Oplaadpunt</text:p>
            <text:p text:style-name="al">De Staller van een elektrische Fiets kan gebruik maken van een Oplaadpunt en dient in dat geval de elektrische Fiets op de daarvoor bestemde plaats in de Fietsenstalling te stallen. Het opladen geschiedt geheel voor eigen risico. Als door het opladen of door de accu van de elektrische Fiets brand, schade of gevaar ontstaat, komt alle daaruit voortvloeiende schade voor rekening van de Staller. </text:p>
          </text:section>
          <text:section text:name="artikel_id1-3-2-2-7" text:style-name="artikel">
            <text:p text:style-name="artikel_kop_titel"><text:span text:style-name="artikel_kop_label">Artikel</text:span> <text:span text:style-name="artikel_kop_nr">7</text:span> Gebruik van een Kluis </text:p>
            <text:list text:style-name="id1-3-2-2-7-2">
              <text:list-item text:style-override="id1-3-2-2-7-2">
                <text:number>1.</text:number>
                <text:p text:style-name="al">Een Kluis in de Fietsenstalling kan uitsluitend worden gebruikt tijdens de aangegeven openingstijden. De kluizen worden dagelijks bij sluitingstijd geopend, hetzij door de Beheerder, hetzij automatisch. De Staller dient de Kluis vóór sluitingstijd leeg te halen.</text:p>
              </text:list-item>
              <text:list-item text:style-override="id1-3-2-2-7-3">
                <text:number>2.</text:number>
                <text:p text:style-name="al">Na afloop van de maximale gebruiksduur van een Kluis is de Beheerder gerechtigd de inhoud te verwijderen.</text:p>
              </text:list-item>
              <text:list-item text:style-override="id1-3-2-2-7-4">
                <text:number>3.</text:number>
                <text:p text:style-name="al">De inhoud van een geopende Kluis wordt door de Beheerder gedurende één (1) maand in de Fietsenstalling bewaard, met uitzondering van bederfelijke goederen; deze worden direct vernietigd. </text:p>
              </text:list-item>
              <text:list-item text:style-override="id1-3-2-2-7-5">
                <text:number>4.</text:number>
                <text:p text:style-name="al">Na afloop van de bewaartermijn van één (1) maand worden de in bewaring genomen goederen overgebracht naar het Depot. In dat geval is artikel 13 van deze algemene stallingsvoorwaarden van toepassing.</text:p>
              </text:list-item>
            </text:list>
          </text:section>
          <text:section text:name="artikel_id1-3-2-2-8" text:style-name="artikel">
            <text:p text:style-name="artikel_kop_titel"><text:span text:style-name="artikel_kop_label">Artikel</text:span> <text:span text:style-name="artikel_kop_nr">8</text:span> Gebruik van een Kluis voor illegale praktijken</text:p>
            <text:list text:style-name="id1-3-2-2-8-2">
              <text:list-item text:style-override="id1-3-2-2-8-2">
                <text:number>1.</text:number>
                <text:p text:style-name="al">Het is ten strengste verboden om drugs, wapens, dan wel andere volgens de wet verboden goederen in een Kluis op te bergen.</text:p>
              </text:list-item>
              <text:list-item text:style-override="id1-3-2-2-8-3">
                <text:number>2.</text:number>
                <text:p text:style-name="al">Bij (vermoeden van) misbruik van of opslag van illegale goederen in een Kluis wordt de betreffende Kluis onmiddellijk geopend door de Beheerder. </text:p>
              </text:list-item>
              <text:list-item text:style-override="id1-3-2-2-8-4">
                <text:number>3.</text:number>
                <text:p text:style-name="al">Als de Beheerder illegale goederen aantreft, stelt hij hiervan onverwijld de bevoegde autoriteiten in kennis. De verdere afhandeling, waaronder eventuele inbeslagname, geschiedt door daartoe bevoegde opsporingsambtenaren.</text:p>
              </text:list-item>
              <text:list-item text:style-override="id1-3-2-2-8-5">
                <text:number>4.</text:number>
                <text:p text:style-name="al">Het gebruik van een Kluis voor illegale praktijken kan leiden tot het permanent weigeren van toegang tot de Fietsenstalling en/of het doen van aangifte bij de bevoegde autoriteiten.</text:p>
              </text:list-item>
            </text:list>
          </text:section>
          <text:section text:name="artikel_id1-3-2-2-9" text:style-name="artikel">
            <text:p text:style-name="artikel_kop_titel"><text:span text:style-name="artikel_kop_label">Artikel</text:span> <text:span text:style-name="artikel_kop_nr">9</text:span> Het vergeten van de pincode of kwijtraken van de sleutel </text:p>
            <text:list text:style-name="id1-3-2-2-9-2">
              <text:list-item text:style-override="id1-3-2-2-9-2">
                <text:number>1.</text:number>
                <text:p text:style-name="al">De door de Exploitant ter beschikking gestelde Kluis werkt met een persoonlijke pincode of sleutel. De Staller is verantwoordelijk voor het correct invoeren, onthouden en vertrouwelijk houden van de door hem/haar ingestelde of ontvangen pincode, of voor het veilig bewaren van de ontvangen sleutel.</text:p>
              </text:list-item>
              <text:list-item text:style-override="id1-3-2-2-9-3">
                <text:number>2.</text:number>
                <text:p text:style-name="al">Als de Staller de pincode vergeet of de sleutel verliest, moet de Staller aantonen dat hij/zij eigenaar is van de goederen in de Kluis. Na verificatie kan de Beheerder besluiten de Kluis te openen. </text:p>
              </text:list-item>
            </text:list>
          </text:section>
          <text:section text:name="artikel_id1-3-2-2-10" text:style-name="artikel">
            <text:p text:style-name="artikel_kop_titel"><text:span text:style-name="artikel_kop_label">Artikel</text:span> <text:span text:style-name="artikel_kop_nr">10</text:span> Verboden activiteiten</text:p>
            <text:list text:style-name="id1-3-2-2-10-2">
              <text:list-item text:style-override="id1-3-2-2-10-2">
                <text:number>1.</text:number>
                <text:p text:style-name="al">Het is verboden in een Fietsenstalling reclame te maken in welke vorm dan ook, fietsen en/of overige goederen te verkopen, te koop aan te bieden, te verhuren of ter verhuur aan te bieden, met uitzondering van het uitoefenen van genoemde activiteiten door de Exploitant of een derde met wie de Exploitant daartoe een overeenkomst heeft gesloten.</text:p>
              </text:list-item>
              <text:list-item text:style-override="id1-3-2-2-10-3">
                <text:number>2.</text:number>
                <text:p text:style-name="al">Het is verboden ontplofbare, ontbrandbare of anderszins gevaarlijke en/of schadelijke stoffen in een Fietsenstalling te brengen dan wel binnen te hebben, daaronder niet inbegrepen motorbrandstoffen in de daarvoor bestemde reservoirs van bromfietsen en scooters.</text:p>
              </text:list-item>
              <text:list-item text:style-override="id1-3-2-2-10-4">
                <text:number>3.</text:number>
                <text:p text:style-name="al">Het is verboden in een Fietsenstalling reparaties aan fietsen of andere werkzaamheden uit te (laten) voeren, tenzij daartoe uitdrukkelijk schriftelijk toestemming door of namens de Exploitant is verleend. Voor het uitvoeren van een noodreparatie aan een Fiets (pechhulp) is mondelinge toestemming van de Beheerder vereist.</text:p>
              </text:list-item>
              <text:list-item text:style-override="id1-3-2-2-10-5">
                <text:number>4.</text:number>
                <text:p text:style-name="al">Het is verboden in een Fietsenstalling te roken of open vuur te maken.</text:p>
              </text:list-item>
              <text:list-item text:style-override="id1-3-2-2-10-6">
                <text:number>5.</text:number>
                <text:p text:style-name="al">Het is verboden in een Fietsenstalling afval op andere dan de daarvoor bestemde plaatsen achter te laten.</text:p>
              </text:list-item>
              <text:list-item text:style-override="id1-3-2-2-10-7">
                <text:number>6.</text:number>
                <text:p text:style-name="al">Het is verboden illegale voorwerpen in een Fietsenstalling te brengen, dan wel binnen te hebben die de andere Stallers en/of Beheerders lichamelijk letsel kunnen toebrengen.</text:p>
              </text:list-item>
              <text:list-item text:style-override="id1-3-2-2-10-8">
                <text:number>7.</text:number>
                <text:p text:style-name="al">Het is verboden in een Fietsenstalling verdovende middelen en/of alcohol te gebruiken. </text:p>
              </text:list-item>
              <text:list-item text:style-override="id1-3-2-2-10-9">
                <text:number>8.</text:number>
                <text:p text:style-name="al">Het is verboden zich in de Fietsenstalling op te houden en daarbij overlast, hinder, gevaar of schade te veroorzaken. Onder overlast wordt onder meer verstaan agressief, intimiderend of hinderlijk gedrag, bedelen, geluidsoverlast, vervuiling, vandalisme en gedrag onder invloed van alcohol of verdovende middelen, voor zover dit leidt of kan leiden tot hinder, gevaar of schade.</text:p>
              </text:list-item>
              <text:list-item text:style-override="id1-3-2-2-10-10">
                <text:number>9.</text:number>
                <text:p text:style-name="al">Het is verboden gebruik te maken van de Stallingsvoorzieningen in de Fietsenstalling wanneer er geen Fiets wordt gestald.</text:p>
              </text:list-item>
              <text:list-item text:style-override="id1-3-2-2-10-11">
                <text:number>10.</text:number>
                <text:p text:style-name="al">Bij overtreding van één of meer van de in de leden 1 tot en met 7 genoemde bepalingen kan de Beheerder de overtreder verzoeken de Fietsenstalling onmiddellijk te verlaten en/of de toegang tot de Fietsenstalling tijdelijk of permanent ontzeggen. Eventuele schade en kosten die voortvloeien uit de overtreding komen voor rekening van de overtreder.</text:p>
              </text:list-item>
            </text:list>
          </text:section>
          <text:section text:name="artikel_id1-3-2-2-11" text:style-name="artikel">
            <text:p text:style-name="artikel_kop_titel"><text:span text:style-name="artikel_kop_label">Artikel</text:span> <text:span text:style-name="artikel_kop_nr">11</text:span> Onnodig verblijf in een Fietsenstalling</text:p>
            <text:list text:style-name="id1-3-2-2-11-2">
              <text:list-item text:style-override="id1-3-2-2-11-2">
                <text:number>1.</text:number>
                <text:p text:style-name="al">De Fietsenstalling is uitsluitend bestemd voor het stallen en ophalen van Fietsen. Het is niet toegestaan de Fietsenstalling voor andere doeleinden te gebruiken, waaronder verblijf, overnachting of het opslaan van goederen.</text:p>
              </text:list-item>
              <text:list-item text:style-override="id1-3-2-2-11-3">
                <text:number>2.</text:number>
                <text:p text:style-name="al">Op eerste verzoek van de Beheerder dient degene die onnodig in de Fietsenstalling verblijft de Fietsenstalling onmiddellijk te verlaten.</text:p>
              </text:list-item>
              <text:list-item text:style-override="id1-3-2-2-11-4">
                <text:number>3.</text:number>
                <text:p text:style-name="al">Als geen gehoor wordt gegeven aan het verzoek van de Beheerder op grond van het tweede lid, dan zal de Beheerder de bevoegde autoriteiten inschakelen.</text:p>
              </text:list-item>
              <text:list-item text:style-override="id1-3-2-2-11-5">
                <text:number>4.</text:number>
                <text:p text:style-name="al">Het bij herhaling onnodig verblijven in de Fietsenstalling kan leiden tot het permanent weigeren van toegang tot de Fietsenstalling en/of het doen van aangifte bij de bevoegde autoriteiten.</text:p>
              </text:list-item>
            </text:list>
          </text:section>
          <text:section text:name="artikel_id1-3-2-2-12" text:style-name="artikel">
            <text:p text:style-name="artikel_kop_titel"><text:span text:style-name="artikel_kop_label">Artikel</text:span> <text:span text:style-name="artikel_kop_nr">12</text:span> Niet opgehaalde fietsen</text:p>
            <text:list text:style-name="id1-3-2-2-12-2">
              <text:list-item text:style-override="id1-3-2-2-12-2">
                <text:number>1.</text:number>
                <text:p text:style-name="al">Fietsen die langer dan 28 dagen in een Fietsenstalling staan, worden door de Beheerder gelabeld en vervolgens verplaatst naar een daarvoor aangewezen plek binnen dezelfde Fietsenstalling.</text:p>
              </text:list-item>
              <text:list-item text:style-override="id1-3-2-2-12-3">
                <text:number>2.</text:number>
                <text:p text:style-name="al">Na verplaatsing van de gelabelde Fiets binnen de Fietsenstalling heeft de Staller vervolgens twee (2) dagen de tijd om de Fiets op te halen. </text:p>
              </text:list-item>
              <text:list-item text:style-override="id1-3-2-2-12-4">
                <text:number>3.</text:number>
                <text:p text:style-name="al">Na het verstrijken van de in het tweede lid genoemde termijn, wordt de Fiets uit de Fietsenstalling verwijderd en verplaatst naar het Depot. In dat geval is artikel 13 van deze algemene stallingsvoorwaarden van toepassing.</text:p>
              </text:list-item>
            </text:list>
          </text:section>
          <text:section text:name="artikel_id1-3-2-2-13" text:style-name="artikel">
            <text:p text:style-name="artikel_kop_titel"><text:span text:style-name="artikel_kop_label">Artikel</text:span> <text:span text:style-name="artikel_kop_nr">13</text:span> Bewaartermijn Depot</text:p>
            <text:list text:style-name="id1-3-2-2-13-2">
              <text:list-item text:style-override="id1-3-2-2-13-2">
                <text:number>1.</text:number>
                <text:p text:style-name="al">Als een Fiets gedurende een periode van drie (3) maanden in het Depot is opgeslagen zonder dat deze door de Staller is opgehaald, is de Exploitant gerechtigd de Fiets te verwijderen en, naar eigen keuze, te verkopen of te vernietigen.</text:p>
              </text:list-item>
              <text:list-item text:style-override="id1-3-2-2-13-3">
                <text:number>2.</text:number>
                <text:p text:style-name="al">De opbrengst van een eventuele verkoop wordt gebruikt om de kosten te dekken die de Exploitant heeft gemaakt. Voor zover de opbrengst deze kosten overstijgt, komt het meerdere toe aan de Staller.</text:p>
              </text:list-item>
              <text:list-item text:style-override="id1-3-2-2-13-4">
                <text:number>3.</text:number>
                <text:p text:style-name="al">De Exploitant is gerechtigd eventuele resterende kosten, voor zover de opbrengst ontoereikend is, op de Staller te verhalen.</text:p>
              </text:list-item>
            </text:list>
          </text:section>
          <text:section text:name="artikel_id1-3-2-2-14" text:style-name="artikel">
            <text:p text:style-name="artikel_kop_titel"><text:span text:style-name="artikel_kop_label">Artikel</text:span> <text:span text:style-name="artikel_kop_nr">14</text:span> Camerabewaking</text:p>
            <text:list text:style-name="id1-3-2-2-14-2">
              <text:list-item text:style-override="id1-3-2-2-14-2">
                <text:number>1.</text:number>
                <text:p text:style-name="al">In de Fietsenstalling is camerabewaking aanwezig om de veiligheid van Stallers, Beheerders, en eigendommen te bevorderen.</text:p>
              </text:list-item>
              <text:list-item text:style-override="id1-3-2-2-14-3">
                <text:number>2.</text:number>
                <text:p text:style-name="al">Het gebruik van de camerabewaking is gebaseerd op het gerechtvaardigde belang van de Exploitant, dan wel de eigenaar. </text:p>
              </text:list-item>
              <text:list-item text:style-override="id1-3-2-2-14-4">
                <text:number>3.</text:number>
                <text:p text:style-name="al">Stallers worden in de Fietsenstalling geïnformeerd over de aanwezigheid en het doel van de camerabewaking.</text:p>
              </text:list-item>
              <text:list-item text:style-override="id1-3-2-2-14-5">
                <text:number>4.</text:number>
                <text:p text:style-name="al">Camerabeelden worden uitsluitend geraadpleegd door daartoe bevoegde personen of door bevoegde autoriteiten als daartoe een wettelijk bevel is afgegeven. De beelden worden maximaal 10 dagen bewaard, tenzij de Exploitant deze langer moet bewaren in het kader van een lopende procedure op verzoek van bevoegde autoriteiten.</text:p>
              </text:list-item>
              <text:list-item text:style-override="id1-3-2-2-14-6">
                <text:number>5.</text:number>
                <text:p text:style-name="al">De verwerking vindt plaats conform de Algemene verordening gegevensbescherming (AVG). Zie <text:a xlink:href="http://www.enschede.nl/privacy" xlink:type="simple">www.enschede.nl/privacy</text:a> voor informatie over het privacybeleid, bewaartermijnen en rechten.</text:p>
              </text:list-item>
            </text:list>
          </text:section>
          <text:section text:name="artikel_id1-3-2-2-15" text:style-name="artikel">
            <text:p text:style-name="artikel_kop_titel"><text:span text:style-name="artikel_kop_label">Artikel</text:span> <text:span text:style-name="artikel_kop_nr">15</text:span> Aansprakelijkheid Exploitant </text:p>
            <text:list text:style-name="id1-3-2-2-15-2">
              <text:list-item text:style-override="id1-3-2-2-15-2">
                <text:number>1.</text:number>
                <text:p text:style-name="al">De Exploitant is niet aansprakelijk voor de hieronder genoemde schade, tenzij deze het rechtstreeks en toerekenbaar gevolg is van een aan de Exploitant toe te rekenen tekortkoming:</text:p>
                <text:list text:style-name="id1-3-2-2-15-2-3">
                  <text:list-item text:style-override="id1-3-2-2-15-2-3-1">
                    <text:number>a.</text:number>
                    <text:p text:style-name="al">verlies, diefstal, vermissing of beschadiging van accessoires, losse onderdelen, bagage of andere eigendommen van de Staller;</text:p>
                  </text:list-item>
                  <text:list-item text:style-override="id1-3-2-2-15-2-3-2">
                    <text:number>b.</text:number>
                    <text:p text:style-name="al">beschadiging van Fietsen, waaronder schade die ontstaat als gevolg van verplaatsing of verwijdering volgens de artikelen 12 en 13 van deze voorwaarden;</text:p>
                  </text:list-item>
                  <text:list-item text:style-override="id1-3-2-2-15-2-3-3">
                    <text:number>c.</text:number>
                    <text:p text:style-name="al">lichamelijk letsel of andere schade die direct of indirect ontstaat in verband met het betreden en gebruiken van de Fietsenstalling (inclusief Stallingsvoorzieningen).</text:p>
                  </text:list-item>
                </text:list>
              </text:list-item>
              <text:list-item text:style-override="id1-3-2-2-15-3">
                <text:number>2.</text:number>
                <text:p text:style-name="al">Voor specifieke bepalingen over aansprakelijkheid bij diefstal van een Fiets of goederen uit een Kluis wordt verwezen naar de artikelen 17 en 18.</text:p>
              </text:list-item>
              <text:list-item text:style-override="id1-3-2-2-15-4">
                <text:number>3.</text:number>
                <text:p text:style-name="al">De Exploitant is niet aansprakelijk voor schade als gevolg van overmacht. Onder overmacht wordt in ieder geval verstaan: werkstakingen, brand, overheidsmaatregelen en bedrijfsstoringen, voor zover deze buiten de invloedssfeer van de Exploitant liggen. Van overmacht kan ook sprake zijn bij uitzonderlijke weersomstandigheden van een zodanige aard dat van de Exploitant redelijkerwijs geen maatregelen konden worden verlangd om schade te voorkomen. </text:p>
              </text:list-item>
              <text:list-item text:style-override="id1-3-2-2-15-5">
                <text:number>4.</text:number>
                <text:p text:style-name="al">De Staller is verplicht schade zo spoedig mogelijk, en uiterlijk binnen twee weken nadat deze is ontstaan, schriftelijk aan de Exploitant te melden, zodat de Exploitant de schade tijdig kan onderzoeken. </text:p>
              </text:list-item>
              <text:list-item text:style-override="id1-3-2-2-15-6">
                <text:number>5.</text:number>
                <text:p text:style-name="al">Schade waarvoor de Staller aanspraak kan maken wordt niet vergoed als deze al is gedekt door een verzekering van de Staller.</text:p>
              </text:list-item>
            </text:list>
          </text:section>
          <text:section text:name="artikel_id1-3-2-2-16" text:style-name="artikel">
            <text:p text:style-name="artikel_kop_titel"><text:span text:style-name="artikel_kop_label">Artikel</text:span> <text:span text:style-name="artikel_kop_nr">16</text:span> Aansprakelijkheid Staller</text:p>
            <text:list text:style-name="id1-3-2-2-16-2">
              <text:list-item text:style-override="id1-3-2-2-16-2">
                <text:number>1.</text:number>
                <text:p text:style-name="al">De Staller is aansprakelijk voor alle directe en indirecte schade die het gevolg is van een aan de Staller toerekenbaar handelen of nalaten bij het gebruik van de Fietsenstalling (inclusief Stallingsvoorzieningen) of door het niet naleven van deze voorwaarden.</text:p>
              </text:list-item>
              <text:list-item text:style-override="id1-3-2-2-16-3">
                <text:number>2.</text:number>
                <text:p text:style-name="al">De hoogte van de schade wordt vastgesteld op basis van het rapport van een door de Exploitant aangewezen onafhankelijke deskundige. De kosten van dit rapport komen voor rekening van de Staller.</text:p>
              </text:list-item>
              <text:list-item text:style-override="id1-3-2-2-16-4">
                <text:number>3.</text:number>
                <text:p text:style-name="al">De Staller is verplicht de vastgestelde schade en alle daarmee samenhangende kosten, zowel in als buiten rechte, aan de Exploitant te vergoeden, met inachtneming van het Besluit vergoeding voor buitengerechtelijke incassokosten.</text:p>
              </text:list-item>
              <text:list-item text:style-override="id1-3-2-2-16-5">
                <text:number>4.</text:number>
                <text:p text:style-name="al">De Exploitant mag een Staller tijdelijk of permanent de toegang tot de Fietsenstalling ontzeggen als de Staller zich niet aan deze voorwaarden houdt.</text:p>
              </text:list-item>
            </text:list>
          </text:section>
          <text:section text:name="artikel_id1-3-2-2-17" text:style-name="artikel">
            <text:p text:style-name="artikel_kop_titel"><text:span text:style-name="artikel_kop_label">Artikel</text:span> <text:span text:style-name="artikel_kop_nr">17</text:span> Diefstal van fietsen</text:p>
            <text:list text:style-name="id1-3-2-2-17-2">
              <text:list-item text:style-override="id1-3-2-2-17-2">
                <text:number>1.</text:number>
                <text:p text:style-name="al">Bij de Fietsenstallingen Willem Wilminkplein en De Graaff is sprake van onbewaakte stallingen. Het gebruik van de stalling geschiedt dan ook op eigen risico van de Staller. De Exploitant is niet aansprakelijk voor diefstal van fietsen, tenzij deze schade het rechtstreeks en toerekenbaar gevolg is van een aan de Exploitant toe te rekenen tekortkoming.</text:p>
              </text:list-item>
              <text:list-item text:style-override="id1-3-2-2-17-3">
                <text:number>2.</text:number>
                <text:p text:style-name="al">Bij de Fietsenstalling Van Heekplein is sprake van een bewaakte stalling. De Exploitant neemt redelijke maatregelen om de Fiets uitsluitend mee te geven aan de rechthebbende. De Exploitant is uitsluitend aansprakelijk voor diefstal van een Fiets onder de in lid 3 opgenomen voorwaarden. Deze aansprakelijkheid is beperkt tot een maximum van € 1.000,- per incident.</text:p>
              </text:list-item>
              <text:list-item text:style-override="id1-3-2-2-17-4">
                <text:number>3.</text:number>
                <text:p text:style-name="al">De Staller komt in aanmerking voor een vergoeding als aan alle onderstaande voorwaarden is voldaan:</text:p>
                <text:list text:style-name="id1-3-2-2-17-4-3">
                  <text:list-item text:style-override="id1-3-2-2-17-4-3-1">
                    <text:number>a.</text:number>
                    <text:p text:style-name="al">het Stallingsbewijs wordt getoond;</text:p>
                  </text:list-item>
                  <text:list-item text:style-override="id1-3-2-2-17-4-3-2">
                    <text:number>b.</text:number>
                    <text:p text:style-name="al">het eigendom van de Fiets wordt naar het oordeel van de Exploitant voldoende aangetoond, bijvoorbeeld door een aankoopbewijs, verzekeringsbewijs, foto’s of andere documenten waaruit eigendom blijkt;</text:p>
                  </text:list-item>
                  <text:list-item text:style-override="id1-3-2-2-17-4-3-3">
                    <text:number>c.</text:number>
                    <text:p text:style-name="al">een kopie van de aangifte van diefstal wordt overgelegd.</text:p>
                  </text:list-item>
                </text:list>
              </text:list-item>
              <text:list-item text:style-override="id1-3-2-2-17-5">
                <text:number>4.</text:number>
                <text:p text:style-name="al">Als de Staller geen bewijs van eigendom van de Fiets kan overleggen, maar wel aan de overige voorwaarden uit lid 3 voldoet, bedraagt de maximale vergoeding € 100, ongeacht de waarde van de Fiets.</text:p>
              </text:list-item>
              <text:list-item text:style-override="id1-3-2-2-17-6">
                <text:number>5.</text:number>
                <text:p text:style-name="al">Op aanspraken op grond van dit artikel zijn artikel 15 lid 5 en 6 van overeenkomstige toepassing.</text:p>
              </text:list-item>
            </text:list>
          </text:section>
          <text:section text:name="artikel_id1-3-2-2-18" text:style-name="artikel">
            <text:p text:style-name="artikel_kop_titel"><text:span text:style-name="artikel_kop_label">Artikel</text:span> <text:span text:style-name="artikel_kop_nr">18</text:span> Schade aan of diefstal uit een Kluis</text:p>
            <text:list text:style-name="id1-3-2-2-18-2">
              <text:list-item text:style-override="id1-3-2-2-18-2">
                <text:number>1.</text:number>
                <text:p text:style-name="al">Een Kluis wordt door de Exploitant uitsluitend als zelfbedieningsvoorziening ter beschikking gesteld. Het gebruik van een Kluis schept geen verplichting voor de Exploitant tot bewaking van de in de Kluis geplaatste goederen.</text:p>
              </text:list-item>
              <text:list-item text:style-override="id1-3-2-2-18-3">
                <text:number>2.</text:number>
                <text:p text:style-name="al">De Staller is zelf verantwoordelijk voor het gebruik van de Kluis, waaronder het controleren van de staat van de Kluis vóór gebruik en het correct afsluiten daarvan. </text:p>
              </text:list-item>
              <text:list-item text:style-override="id1-3-2-2-18-4">
                <text:number>3.</text:number>
                <text:p text:style-name="al">De Exploitant is niet aansprakelijk voor verlies, diefstal, vermissing of beschadiging van goederen die in een Kluis zijn geplaatst, of voor schade die daarvan het gevolg is, tenzij deze schade het rechtstreeks en toerekenbaar gevolg is van een aan de Exploitant toe te rekenen tekortkoming.</text:p>
              </text:list-item>
              <text:list-item text:style-override="id1-3-2-2-18-5">
                <text:number>4.</text:number>
                <text:p text:style-name="al">Op aanspraken op grond van dit artikel zijn artikel 15 lid 5 en 6 van overeenkomstige toepassing.</text:p>
              </text:list-item>
            </text:list>
          </text:section>
          <text:section text:name="artikel_id1-3-2-2-19" text:style-name="artikel">
            <text:p text:style-name="artikel_kop_titel"><text:span text:style-name="artikel_kop_label">Artikel</text:span> <text:span text:style-name="artikel_kop_nr">19</text:span> Afwijkingen</text:p>
            <text:p text:style-name="al">Van de in deze overeenkomst bepaalde voorwaarden kan niet worden afgeweken anders dan met uitdrukkelijke schriftelijke toestemming van de Exploitant.</text:p>
          </text:section>
          <text:section text:name="artikel_id1-3-2-2-20" text:style-name="artikel">
            <text:p text:style-name="artikel_kop_titel"><text:span text:style-name="artikel_kop_label">Artikel</text:span> <text:span text:style-name="artikel_kop_nr">20</text:span> Vindbaarheid </text:p>
            <text:p text:style-name="al">Deze voorwaarden zijn te vinden op de gemeentelijke website, het Gemeenteblad en in de Parkeergarage zelf. </text:p>
          </text:section>
          <text:section text:name="artikel_id1-3-2-2-21" text:style-name="artikel">
            <text:p text:style-name="artikel_kop_titel"><text:span text:style-name="artikel_kop_label">Artikel</text:span> <text:span text:style-name="artikel_kop_nr">21</text:span> Conversie</text:p>
            <text:p text:style-name="al">Als een bepaling nietig is of wordt vernietigd, blijven de overige bepalingen van kracht. De betreffende bepaling wordt dan vervangen door een geldige bepaling die zoveel mogelijk hetzelfde doel heeft. </text:p>
          </text:section>
          <text:section text:name="artikel_id1-3-2-2-22" text:style-name="artikel">
            <text:p text:style-name="artikel_kop_titel"><text:span text:style-name="artikel_kop_label">Artikel</text:span> <text:span text:style-name="artikel_kop_nr">22</text:span> Nederlands recht van toepassing</text:p>
            <text:list text:style-name="id1-3-2-2-22-2">
              <text:list-item text:style-override="id1-3-2-2-22-2">
                <text:number>1.</text:number>
                <text:p text:style-name="al">Op deze algemene stallingsvoorwaarden is Nederlands recht van toepassing.</text:p>
              </text:list-item>
              <text:list-item text:style-override="id1-3-2-2-22-3">
                <text:number>2.</text:number>
                <text:p text:style-name="al">Alle schriftelijke mededelingen, sommaties daaronder begrepen, voortvloeiend uit of verband houdend met deze algemene stallingsvoorwaarden en de hierop afgesloten overeenkomsten dienen te worden gezonden naar: Gemeente Enschede, Postbus 20, 7500 AA Enschede of per e-mail aan <text:a xlink:href="mailto:postbus20@enschede.nl" xlink:type="simple">postbus20@enschede.nl</text:a>. </text:p>
              </text:list-item>
            </text:list>
          </text:section>
          <text:section text:name="artikel_id1-3-2-2-23" text:style-name="artikel">
            <text:p text:style-name="artikel_kop_titel"><text:span text:style-name="artikel_kop_label">Artikel</text:span> <text:span text:style-name="artikel_kop_nr">23</text:span> Citeertitel en inwerkingtreding</text:p>
            <text:list text:style-name="id1-3-2-2-23-2">
              <text:list-item text:style-override="id1-3-2-2-23-2">
                <text:number>1.</text:number>
                <text:p text:style-name="al">Dit besluit kan worden aangehaald als " Algemene Stallingsvoorwaarden Overdekte Fietsenstallingen van de gemeente Enschede”.</text:p>
              </text:list-item>
              <text:list-item text:style-override="id1-3-2-2-23-3">
                <text:number>2.</text:number>
                <text:p text:style-name="al">Dit besluit treedt in werking op de dag na bekendmaking.</text:p>
              </text:list-item>
              <text:list-item text:style-override="id1-3-2-2-23-4">
                <text:number>3.</text:number>
                <text:p text:style-name="al">Met het vaststellen van deze algemene stallingsvoorwaarden worden alle voorgaande versies ingetrokken.</text:p>
              </text:list-item>
            </text:list>
            <text:p text:style-name="al"/>
          </text:section>
        </text:section>
        <text:section text:name="regeling-sluiting_id1-3-2-3" text:style-name="regeling-sluiting">
          <text:section text:name="ondertekening_id1-3-2-3-1">
            <text:p><text:span text:style-name="functie">Aldus vastgesteld in de vergadering van 23 juni 2026.</text:span></text:p>
          </text:section>
          <text:section text:name="ondertekening_id1-3-2-3-2">
            <text:p><text:span text:style-name="functie"/></text:p>
            <text:p><text:span text:style-name="functie"/></text:p>
            <text:p><text:span text:style-name="functie">Het college van burgemeester en wethouders van de gemeente Enschede,</text:span></text:p>
          </text:section>
          <text:section text:name="ondertekening_id1-3-2-3-3">
            <text:p><text:span text:style-name="functie"/></text:p>
            <text:p><text:span text:style-name="functie"/></text:p>
            <text:p><text:span text:style-name="functie">M.W. de Graaf, gemeentesecretaris </text:span></text:p>
            <text:p><text:span text:style-name="functie"/></text:p>
            <text:p><text:span text:style-name="functie">R.W. Bleker,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06409</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409</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409</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TERMS.alternative">Algemene stallingsvoorwaarden overdekte fietsenstallingen van de gemeente Enschede</meta:user-defined>
    <dc:language>nl</dc:language>
    <meta:user-defined meta:name="OVERHEIDop.locatietype/OVERHEIDop.gebiedsmarkering">Gemeente</meta:user-defined>
    <meta:user-defined meta:name="DC.title">Algemene stallingsvoorwaarden overdekte fietsenstallingen van de gemeente Enschede</meta:user-defined>
    <meta:user-defined meta:name="DCTERMS.W3CDTF/DCTERMS.available">2026-06-26</meta:user-defined>
    <meta:user-defined meta:name="DCTERMS.W3CDTF/OVERHEIDop.jaargang">2026</meta:user-defined>
    <meta:user-defined meta:name="OVERHEIDop.publicationIssue">306409</meta:user-defined>
    <meta:user-defined meta:name="OVERHEIDop.betreftRegeling">CVDR763471_1</meta:user-defined>
    <meta:user-defined meta:name="OVERHEIDop.GmbID/DC.identifier">gmb-2026-306409</meta:user-defined>
    <meta:user-defined meta:name="xs:date/OVERHEIDop.startdatum">2026-06-27</meta:user-defined>
    <meta:user-defined meta:name="OVERHEIDop.versieInformatie"/>
  </office:meta>
</office:document-meta>
</file>