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mesverbodcentrumi75816caf-7fcf-4a5c-b76b-572b048770f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office:automatic-styles>
  <office:body>
    <office:text>
      <text:p text:style-name="new_page_staatscourant"/>
      <text:p text:style-name="single-kop-titel">Gemeente Assen - Aanwijsbesluit messenverbod</text:p>
      <text:section text:name="regeling_id1-3-2" text:style-name="regeling">
        <text:section text:name="aanhef_id1-3-2-1" text:style-name="aanhef">
          <text:section text:name="preambule_id1-3-2-1-1" text:style-name="preambule">
            <text:p text:style-name="al">HET COLLEGE VAN BURGEMEESTER EN WETHOUDERS VAN ASSEN</text:p>
            <text:p text:style-name="al">Gelet op artikel 2:50a van de Algemene Plaatselijke Verordening gemeente Assen; Overwegende:</text:p>
            <text:list text:style-name="id1-3-2-1-1-3">
              <text:list-item text:style-override="id1-3-2-1-1-3-1">
                <text:number>•</text:number>
                <text:p text:style-name="al">dat het college ingevolge artikel 2:50a van de Algemene Plaatselijke Verordening gemeente Assen openbare plaatsen kan aanwijzen waar het gedurende een door het college te bepalen periode een ieder verboden is messen of andere voorwerpen die als steekwapen kunnen worden gebruikt bij zich te hebben;</text:p>
              </text:list-item>
              <text:list-item text:style-override="id1-3-2-1-1-3-2">
                <text:number>•</text:number>
                <text:p text:style-name="al">dat eerder, bij besluit van 5 juni 2025, een aanwijsbesluit messenverbod is vastgesteld voor het centrum- en stationsgebied van Assen, geldend van 15 juni 2025 tot en met 15 juni 2026;</text:p>
              </text:list-item>
              <text:list-item text:style-override="id1-3-2-1-1-3-3">
                <text:number>•</text:number>
                <text:p text:style-name="al">dat deze afwezigheid van incidenten in samenhang wordt bezien met de werking van het sinds 15 juni 2025 geldende messenverbod, de wapeninleveracties en het overige preventiebeleid in het centrum- en stationsgebied, en dat het college het ontbreken van incidenten beschouwt als een aanwijzing dat het verbod en de overige maatregelen het beoogde preventieve effect hebben;</text:p>
              </text:list-item>
              <text:list-item text:style-override="id1-3-2-1-1-3-4">
                <text:number>•</text:number>
                <text:p text:style-name="al">dat landelijk nog steeds sprake is van de aanwezigheid en het gebruik van (steek)wapens en dat de Wet wapens en munitie (Wwm) slechts een beperkt aantal (steek)wapens verbiedt, waardoor de politie regelmatig wapens aantreft die niet onder deze wet vallen en derhalve niet in beslag genomen kunnen worden;</text:p>
              </text:list-item>
              <text:list-item text:style-override="id1-3-2-1-1-3-5">
                <text:number>•</text:number>
                <text:p text:style-name="al">dat het college, gelet op het voorgaande, van oordeel is dat voortzetting van het messenverbod in het centrum- en stationsgebied aangewezen is ter ondersteuning van de openbare orde en veiligheid, in combinatie met het bestaande preventiebeleid, en dat de looptijd van dit besluit aansluit bij de behoefte om de ontwikkeling van incidenten en de noodzaak van het verbod periodiek te kunnen evalueren;</text:p>
              </text:list-item>
              <text:list-item text:style-override="id1-3-2-1-1-3-6">
                <text:number>•</text:number>
                <text:p text:style-name="al">dat het college zich ervan bewust is dat de afwezigheid van incidenten op zichzelf ook kan worden uitgelegd als een afnemende noodzaak voor het verbod, en daarom de inzet van politie en gemeente op dit dossier blijft monitoren, zodat tijdig kan worden bijgestuurd indien de ontwikkelingen daartoe aanleiding geven.</text:p>
              </text:list-item>
            </text:list>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BESLUIT:</text:p>
            <text:list text:style-name="id1-3-2-2-1-3">
              <text:list-item text:style-override="id1-3-2-2-1-3-1">
                <text:number>•</text:number>
                <text:p text:style-name="al">Het centrum- en stationsgebied van Assen aan te wijzen als openbare plaats waar het verboden is messen of andere voorwerpen die als steekwapen, als bedoeld in artikel 2:50a van de Algemene Plaatselijke Verordening Assen, kunnen worden gebruikt bij zich te hebben. Dit messenverbod geldt van 23 juni 2026 tot en met 23 juni 2027.</text:p>
              </text:list-item>
              <text:list-item text:style-override="id1-3-2-2-1-3-2">
                <text:number>•</text:number>
                <text:p text:style-name="al">Een overzicht van het gebied is opgenomen als bijlage 1 bij dit besluit. Het gebied wordt begrensd door de volgende straten en grachten, met inbegrip van de daarin gelegen voor het publiek openstaande gebouwen en daarbij behorende erven: Het Kanaal, Rolderstraat, Industrieweg, Overcingellaan, Hendrik de Ruiterstraat, Stationsstraat, het stationsgebied, Oostersingel, Zuidersingel, Collardslaan, Vaart Zuidzijde, Vaart Noordzijde, Weiersstraat, Keerweer, Alteveerstraat.</text:p>
              </text:list-item>
              <text:list-item text:style-override="id1-3-2-2-1-3-3">
                <text:number>•</text:number>
                <text:p text:style-name="al">De ontwikkeling van incidenten in het aangewezen gebied te laten monitoren en, indien de noodzaak van het verbod gedurende de looptijd van dit besluit wijzigt, dit besluit te heroverwegen.</text:p>
              </text:list-item>
            </text:list>
            <text:p text:style-name="al"/>
          </text:section>
        </text:section>
        <text:section text:name="regeling-sluiting_id1-3-2-3" text:style-name="regeling-sluiting">
          <text:section text:name="ondertekening_id1-3-2-3-1">
            <text:p><text:span text:style-name="functie">Ondertekening</text:span></text:p>
            <text:p><text:span text:style-name="functie">Aldus vastgesteld door het college op d.d. 23 juni 2026</text:span></text:p>
          </text:section>
        </text:section>
        <text:section text:name="bijlage_id1-3-2-4" text:style-name="bijlage">
          <text:p text:style-name="bijlage_top"/>
          <text:p text:style-name="hoofdstuk_kop"><text:span text:style-name="label">Bijlage</text:span> <text:span text:style-name="nr">1:</text:span> Gebiedsaanduiding</text:p>
          <text:p text:style-name="al">
          <draw:frame><draw:text-box><text:section text:name="plaatje_id1-3-2-4-2-1" text:style-name="plaatje">
            <text:p text:style-name="illustratie_id1-3-2-4-2-1-1"><draw:frame draw:style-name="illustratie_id1-3-2-4-2-1-1" text:anchor-type="paragraph" svg:width="150mm" svg:height="139.9mm"><draw:image xlink:href="Pictures/mesverbodcentrumi75816caf-7fcf-4a5c-b76b-572b048770ff.jpg" xlink:type="simple"/></draw:frame></text:p>
          </text:section></draw:text-box></draw:frame>
        </text:p>
        </text:section>
        <text:section text:name="nota-toelichting_id1-3-2-5" text:style-name="nota-toelichting">
          <text:p text:style-name="kop_level0"><text:span text:style-name="label"/> <text:span text:style-name="nr"/> Toelichting:</text:p>
          <text:p text:style-name="al">Het (steek)wapenbezit en -gebruik vormt landelijk nog steeds een aandachtspunt. De aanwezigheid van wapens of voorwerpen die als wapen gebruikt kunnen worden, onder meer bij jongeren, drugsdealers en drugs- en alcoholgebruikers, vergroot in het centrum- en stationsgebied van Assen het risico op een geweldsdelict met wapengebruik.</text:p>
          <text:p text:style-name="al">De Wet wapens en munitie (Wwm) verbiedt slechts een beperkt aantal (steek)wapens. De aangekondigde wijziging van de Wwm, waarbij de verkoop van bepaalde gebruiksmessen aan minderjarigen en het dragen daarvan in de openbare ruimte verboden zou worden, is nog niet doorgevoerd. In de praktijk treft de politie regelmatig (steek)wapens aan die niet onder deze wet vallen en daardoor niet in beslag genomen kunnen worden. Het dragen van dergelijke, niet-strafbare wapens dient daarom zoveel mogelijk te worden ontmoedigd en bestreden. Het verbod is niet van toepassing op voorwerpen die onder de werking van de Wwm vallen, en evenmin op voorwerpen die zodanig zijn ingepakt dat zij niet voor direct gebruik gereed zijn.</text:p>
          <text:p text:style-name="al"/>
          <text:p text:style-name="al">
          <text:span text:style-name="nadrukvet">Bevoegdheid. </text:span>
        </text:p>
          <text:p text:style-name="al">Artikel 2:50a APV kent de aanwijzingsbevoegdheid echter toe aan het college van burgemeester en wethouders. Met het onderhavige besluit zet het college, als bevoegd orgaan, de aanwijzing van het centrum- en stationsgebied voort, zodat de aanwijzing voor de periode vanaf 23 juni 2026 op de juiste bevoegdheidsgrondslag berust.</text:p>
          <text:p text:style-name="al"/>
          <text:p text:style-name="al">
          <text:span text:style-name="nadrukvet">Onderbouwing noodzaak. </text:span>
        </text:p>
          <text:p text:style-name="al">In de periode van 15 juni 2025 tot en met juni 2026 hebben er volgens de politie geen steekwapenincidenten zich voorgedaan in het centrum- en stationsgebied. Het college merkt op dat deze afname samenvalt met de periode waarin het messenverbod, het cameratoezicht en het overige preventiebeleid (waaronder wapeninleveracties en de aanpak vanuit het Integraal Veiligheidsbeleid 2024-2028) van kracht zijn geweest, en beschouwt dit als een aanwijzing voor de preventieve werking van deze gecombineerde aanpak. </text:p>
          <text:p text:style-name="al">Het college onderkent dat deze ontwikkeling tegelijk betekent dat de feitelijke onderbouwing van de noodzaak beperkter is dan bij de eerdere aanwijzing in 2025, toen sprake was van tien geregistreerde incidenten in een periode van zes maanden. Om die reden is de monitoring van incidenten en de mogelijkheid tot heroverweging expliciet in onderdeel c van het besluit opgenomen, en zal de noodzaak van het verbod bij gewijzigde omstandigheden opnieuw worden beoordeeld.</text:p>
          <text:p text:style-name="al"/>
          <text:p text:style-name="al">
          <text:span text:style-name="nadrukvet">Proportionaliteit en gebiedskeuze. </text:span>
        </text:p>
          <text:p text:style-name="al">Het aangewezen gebied omvat het centrum en het stationsgebied van Assen en is, zoals bij het besluit van 2025, zo beperkt mogelijk gehouden. Het stationsgebied blijft onderdeel van de aanwijzing gelet op de eerder vastgestelde ontwikkeling van geweldsincidenten in dat gebied. De gebiedsomschrijving en bijlage 1 zijn ongewijzigd overgenomen uit het besluit van 5 juni 2025.</text:p>
          <text:p text:style-name="al"/>
          <text:p text:style-name="al">
          <text:span text:style-name="nadrukvet">Integraal Veiligheidsbeleid 2024-2028</text:span>
        </text:p>
          <text:p text:style-name="al">In december 2023 is door gemeenteraad van Assen het Integraal Veiligheidsbeleid voor de komende vier jaar vastgesteld. Een van de prioriteiten is het ontwikkelen van een meerjarig aanpak op jeugd en veiligheid, onder andere op de thema’s overlastgevende jeugd, jonge aanwas en middelengebruik. Wij willen voorkomen dat onze jongeren in de (drugs)criminaliteit belanden. Wij zetten in op preventie en daar waar nodig op repressie.</text:p>
          <text:p text:style-name="al">Het in bijlage 1 opgenomen gebied omvat het gehele centrum van Assen en het stationsgebied. Het gebied is zo klein als mogelijk gemaakt, waarbij rekening is gehouden met proportionaliteit. Het stationsgebied is ook meegenomen, omdat uit de cijfers bijvoorbeeld blijkt dat er een stijging te zien is als het gaat om mishandelingen in dat gebied.</text:p>
          <text:p text:style-name="al"/>
          <text:p text:style-name="al">
          <text:span text:style-name="nadrukvet">Bekendmaking en Inwerkingtreding</text:span>
        </text:p>
          <text:p text:style-name="al">Dit besluit wordt bekendgemaakt in het elektronisch gemeenteblad en treedt in werking op de eerste dag na die van bekendmaking, met dien verstande dat het besluit terugwerkt tot en met 16 juni 2026 voor zover de bekendmaking na die datum plaatsvindt.</text:p>
          <text:p text:style-name="al"/>
          <text:p text:style-name="al">
          <text:span text:style-name="nadrukvet">Bezwaar</text:span>
        </text:p>
          <text:p text:style-name="al">Tegen dit besluit kan een belanghebbende een bezwaarschrift indienen bij de burgemeester van Assen, postbus 30018, 9400 RA Assen. Op grond van de Algemene wet bestuursrecht kan dat binnen zes weken na de datum van bekendmaking. Volgens de wettelijke regels bevat het bezwaarschrift ten minste: de dagtekening, uw naam, adres en handtekening, een omschrijving van het besluit waar u bezwaar tegen maakt en de gronden van het bezwaar.</text:p>
          <text:p text:style-name="al">Een bezwaarschrift heeft geen schorsende werking, het besluit waar u bezwaar tegen maakt blijft gelden. In afwachting van de beslissing op bezwaar kunt u de Voorzieningenrechter vragen een voorlopige voorziening te treffen. Dat kan alleen voor een spoedeisend belang. Uw brief aan de Voorzieningenrechter stuurt u naar de Rechtbank Noord-Nederland, Afdeling Bestuursrecht, Postbus 150, 9700 AD Groningen.</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06264</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264</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264</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Assen</meta:user-defined>
    <meta:user-defined meta:name="OVERHEID.Informatietype/DC.type">officiële publicatie</meta:user-defined>
    <meta:user-defined meta:name="OVERHEIDop.Rubriek/DC.type">ander besluit van algemene strekking</meta:user-defined>
    <meta:user-defined meta:name="OVERHEID.Gemeente/DCTERMS.publisher">Assen</meta:user-defined>
    <meta:user-defined meta:name="OVERHEID.Gemeente/OVERHEID.authority">Assen</meta:user-defined>
    <meta:user-defined meta:name="OVERHEID.TaxonomieBeleidsagendaDecentraal/OVERHEID.category">Bestuur | Organisatie en beleid</meta:user-defined>
    <meta:user-defined meta:name="OVERHEID.TaxonomieBeleidsagendaDecentraal/OVERHEID.category">Openbare orde en veiligheid | Organisatie en beleid</meta:user-defined>
    <meta:user-defined meta:name="DC.source">Onbekend</meta:user-defined>
    <meta:user-defined meta:name="DCTERMS.alternative">aanwijsbesluit messenverbod gemeente Assen</meta:user-defined>
    <dc:language>nl</dc:language>
    <meta:user-defined meta:name="OVERHEIDop.locatietype/OVERHEIDop.gebiedsmarkering">Gemeente</meta:user-defined>
    <meta:user-defined meta:name="DC.title">Gemeente Assen - Aanwijsbesluit messenverbod</meta:user-defined>
    <meta:user-defined meta:name="DCTERMS.W3CDTF/DCTERMS.available">2026-06-26</meta:user-defined>
    <meta:user-defined meta:name="DCTERMS.W3CDTF/OVERHEIDop.jaargang">2026</meta:user-defined>
    <meta:user-defined meta:name="OVERHEIDop.publicationIssue">306264</meta:user-defined>
    <meta:user-defined meta:name="OVERHEIDop.betreftRegeling">CVDR763465_1</meta:user-defined>
    <meta:user-defined meta:name="OVERHEIDop.GmbID/DC.identifier">gmb-2026-306264</meta:user-defined>
    <meta:user-defined meta:name="xs:date/OVERHEIDop.startdatum">2026-06-27</meta:user-defined>
    <meta:user-defined meta:name="OVERHEIDop.versieInformatie"/>
  </office:meta>
</office:document-meta>
</file>