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738362166ief214d38-b420-45ae-a12a-938a3dad5363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Oost, verkeersbesluit opheffen gehandicaptenparkeerplaats op kenteken, Terletstraat 49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Terletstraat 49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Terletstraat 49 (parkeervaknummer 126777948406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92.18490566037735mm"><draw:image xlink:href="Pictures/Afbeelding738362166ief214d38-b420-45ae-a12a-938a3dad5363.jpg" xlink:type="simple"/></draw:frame></text:p>
            </text:section></draw:text-box></draw:frame>
          </text:p>
            <text:p text:style-name="common-al">Amsterdam,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06249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6249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6249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6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Terletstraat 49 - Terletstraat 4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Terletstraat 49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Oost, verkeersbesluit opheffen gehandicaptenparkeerplaats op kenteken, Terletstraat 49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6249</meta:user-defined>
    <meta:user-defined meta:name="OVERHEIDop.GmbID/DC.identifier">gmb-2026-306249</meta:user-defined>
    <meta:user-defined meta:name="OVERHEIDop.versieInformatie"/>
  </office:meta>
</office:document-meta>
</file>