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het aangaan van een huurovereenkomst ten aanzien van ruimtes in De Slinger 40-48 te Houten</text:p>
      <text:section text:name="regeling_id1-3-2" text:style-name="regeling">
        <text:section text:name="aanhef_id1-3-2-1" text:style-name="aanhef">
          <text:section text:name="preambule_id1-3-2-1-1" text:style-name="preambule">
            <text:p text:style-name="al">De gemeente Houten heeft het voornemen om een huurovereenkomst aan te gaan ten aanzien van ruimtes/lokalen in De Slinger 40-48 met stichting HIJN Scholengroep vanaf 1 januari 2027 tot 1 januari 2030. Stichting HIJN Scholengroep huurt deze ruimtes al van de huidige hoofdhuurder.</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cur">Korte toelichting</text:span>
          </text:p>
            <text:p text:style-name="al">Stichting HIJN Scholengroep huurt momenteel een aantal ruimtes/lokalen binnen schooltijden op deze locatie als onderhuurder ten behoeve van college De Heemlanden die onder deze stichting valt. De gemeente is voornemens om deze ruimtes rechtstreeks aan Stichting HIJN Scholengroep te verhuren. De huurovereenkomst zal ingaan op 1 januari 2027 voor een periode van 4 jaar.</text:p>
            <text:p text:style-name="al">Door de gemeente wordt geen mededingingsruimte geboden, omdat bij voorbaat al vaststaat dat op grond van objectieve, toetsbare en redelijke criteria slechts één serieuze gegadigde in aanmerking komt voor het aangaan van de huurovereenkomst. De gemeente voert hiervoor de volgende argumenten aan:</text:p>
            <text:p text:style-name="al"/>
            <text:p text:style-name="al">1 Vanwege gebrek aan ruimte voor onderwijshuisvesting van college De Heemlanden huurt Stichting HIJN Scholengemeenschap de ruimtes al geruime tijd via het theater. Omdat de Gemeente Houten een wettelijke plicht heeft om te voorzien in onderwijshuisvesting willen wij dit rechtstreeks verhuren aan Stichting HIJN scholengroep.</text:p>
            <text:p text:style-name="al"/>
            <text:p text:style-name="al">Bent u het niet eens met dit voornemen tot het aangaan van de huurovereenkomst, omdat u van mening bent ook als serieuze gegadigde in aanmerking dient te komen tot het aangaan van een huurovereenkomst, dan dient u dit kenbaar te maken door binnen een termijn van 20 kalenderdagen na publicatie van deze bekendmaking, een kort geding tegen dit voornemen aanhangig te maken bij de voorzieningenrechter bij de rechtbank Midden-Nederland.</text:p>
            <text:p text:style-name="al">De termijn van 20 kalenderdagen is een vervaltermijn. Dit betekent dat indien een serieuze gegadigde binnen deze termijn géén kort geding is gestart, alle rechten vervallen, waaronder het recht om nadien in rechte op te komen tegen dit voornemen tot verhuur. De gemeente hanteert deze handelwijze om rechtszekerheid te creëren, zodat zij na ommekomst van de termijn van 20 dagen of nadat de voorzieningenrechter in kort geding heeft geoordeeld dat geen sprake is van een andere serieuze gegadigde, één op één kan contracteren met stichting HIJN Scholengroep.</text:p>
            <text:p text:style-name="al">Volledigheidshalve wordt opgemerkt dat de thans gestelde termijnen uiterlijke termijnen zijn en dat een nadere verlenging van deze termijnen niet aan de orde is.</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06213</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213</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213</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5/xml/MC-DRP-OverigeInformatie-Web-CB.xml</meta:user-defined>
    <meta:user-defined meta:name="OVERHEID.Gemeente/DC.creator">Houten</meta:user-defined>
    <meta:user-defined meta:name="OVERHEID.Informatietype/DC.type">officiële publicatie</meta:user-defined>
    <meta:user-defined meta:name="OVERHEIDop.Rubriek/DC.type">overige overheidsinformatie</meta:user-defined>
    <meta:user-defined meta:name="OVERHEID.Gemeente/OVERHEID.authority">Houten</meta:user-defined>
    <meta:user-defined meta:name="OVERHEID.Gemeente/DCTERMS.publisher">Houten</meta:user-defined>
    <meta:user-defined meta:name="OVERHEID.TaxonomieBeleidsagendaDecentraal/OVERHEID.category">Onderwijs en wetenschap | Organisatie en beleid</meta:user-defined>
    <dc:language>nl</dc:language>
    <meta:user-defined meta:name="OVERHEIDop.locatietype/OVERHEIDop.gebiedsmarkering">Adres</meta:user-defined>
    <meta:user-defined meta:name="DC.title">Bekendmaking voornemen tot het aangaan van een huurovereenkomst ten aanzien van ruimtes in De Slinger 40-48 te Houten</meta:user-defined>
    <meta:user-defined meta:name="DCTERMS.W3CDTF/DCTERMS.available">2026-06-26</meta:user-defined>
    <meta:user-defined meta:name="DCTERMS.W3CDTF/OVERHEIDop.jaargang">2026</meta:user-defined>
    <meta:user-defined meta:name="OVERHEIDop.publicationIssue">306213</meta:user-defined>
    <meta:user-defined meta:name="OVERHEIDop.GmbID/DC.identifier">gmb-2026-306213</meta:user-defined>
    <meta:user-defined meta:name="OVERHEIDop.versieInformatie"/>
  </office:meta>
</office:document-meta>
</file>