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een inrit en een parkeerplaats in de voor/zijtuin, Tweede Westerparklaan 186, 3544VR Utrecht, GU-Z2026-00488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weede Westerparklaan 186, 3544VR Utrecht</text:p>
            <text:p text:style-name="common-al">GU-Z2026-0048877</text:p>
            <text:p text:style-name="common-al">Toelichting: het maken van een inrit en een parkeerplaats in de voor/zijtui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augustus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5721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5721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5721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GU-Z2026-0048877</meta:user-defined>
    <meta:user-defined meta:name="DCTERMS.abstract">Toelichting: het maken van een inrit en een parkeerplaats in de voor/zijtui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het maken van een inrit en een parkeerplaats in de voor/zijtuin, Tweede Westerparklaan 186, 3544VR Utrecht, GU-Z2026-0048877</meta:user-defined>
    <meta:user-defined meta:name="OVERHEIDop.datumEindeReactietermijn">2026-08-05</meta:user-defined>
    <meta:user-defined meta:name="OVERHEIDop.terinzageleggingBG">https://jeleefomgeving.nl/inzien/002220647/568bb4ec-e402-4785-837d-2e1ac96cebe8</meta:user-defined>
    <meta:user-defined meta:name="DCTERMS.W3CDTF/DCTERMS.available">2026-06-26</meta:user-defined>
    <meta:user-defined meta:name="DCTERMS.W3CDTF/OVERHEIDop.jaargang">2026</meta:user-defined>
    <meta:user-defined meta:name="OVERHEIDop.publicationIssue">305721</meta:user-defined>
    <meta:user-defined meta:name="OVERHEIDop.GmbID/DC.identifier">gmb-2026-305721</meta:user-defined>
    <meta:user-defined meta:name="OVERHEIDop.versieInformatie"/>
  </office:meta>
</office:document-meta>
</file>