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Maaikeduinweg 2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6 MN) Maaikeduinweg 2 in De Koog: zaaknummer 3746916 Het plaatsen van 21 zonnepanelen. De uiterste beslisdatum wordt 21 augustus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05358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358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5358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46916</meta:user-defined>
    <dc:language>nl</dc:language>
    <meta:user-defined meta:name="OVERHEIDop.locatietype/OVERHEIDop.gebiedsmarkering">Punt</meta:user-defined>
    <meta:user-defined meta:name="DC.title">Omgevingsvergunning Verlengen beslistermijn - Maaikeduinweg 2 in De Koog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5358</meta:user-defined>
    <meta:user-defined meta:name="OVERHEIDop.GmbID/DC.identifier">gmb-2026-305358</meta:user-defined>
    <meta:user-defined meta:name="OVERHEIDop.versieInformatie"/>
  </office:meta>
</office:document-meta>
</file>