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Lage Giessen 16, Hoornaar, zaaknummer OMG-2026-040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2 sub a,  kenmerk:OMG-2026-0404-20-00002
- Bouwen, art. 5.1, lid 1a,  kenmerk:OMG-2026-0404-20-00001
- Bouwen, art. 5.1, lid 1a,  kenmerk:OMG-2026-0404-24-00001
- Bouwen, art. 5.1, lid 1a,  kenmerk:OMG-2026-0404-28-00001</text:p>
            <text:p text:style-name="common-al">Voor het: vervangen van een dak en het wijzigen van de gevelindeling</text:p>
            <text:p text:style-name="common-al"/>
            <text:p text:style-name="common-al">
            <text:span text:style-name="nadrukvet">Locatie: Lage Giessen 16, Hoornaar</text:span>
          </text:p>
            <text:p text:style-name="common-al">(Verzend)datum besluit: 24 juni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04969</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4969</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4969</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404</meta:user-defined>
    <meta:user-defined meta:name="DCTERMS.abstract">Verleend - omgevingsvergunning, Lage Giessen 16, Hoornaar, vervangen van een dak en het wijzigen van de gevelindeling.</meta:user-defined>
    <dc:language>nl</dc:language>
    <meta:user-defined meta:name="OVERHEIDop.locatietype/OVERHEIDop.gebiedsmarkering">Adres</meta:user-defined>
    <meta:user-defined meta:name="DC.title">Gemeente Molenlanden verleende omgevingsvergunning reguliere procedure Lage Giessen 16, Hoornaar, zaaknummer OMG-2026-0404</meta:user-defined>
    <meta:user-defined meta:name="DCTERMS.W3CDTF/DCTERMS.available">2026-06-26</meta:user-defined>
    <meta:user-defined meta:name="DCTERMS.W3CDTF/OVERHEIDop.jaargang">2026</meta:user-defined>
    <meta:user-defined meta:name="OVERHEIDop.publicationIssue">304969</meta:user-defined>
    <meta:user-defined meta:name="OVERHEIDop.GmbID/DC.identifier">gmb-2026-304969</meta:user-defined>
    <meta:user-defined meta:name="OVERHEIDop.versieInformatie"/>
  </office:meta>
</office:document-meta>
</file>