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40901264, Nabij Bakenpad 3-5&amp;7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intern verbouwen van een scholencomplex Koningshof (aanpassen brandscheidingen)</text:p>
            <text:p text:style-name="common-al">DSO-Verzoeknummer: 2026040901264</text:p>
            <text:p text:style-name="common-al">Locatie: Nabij Bakenpad 3-5 &amp; 7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Datum besluit: 23-06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40901264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03653</text:span><text:line-break/><text:date style:data-style-name="dag" text:fixed="true" text:date-value="2026-06-25"/><text:line-break/><text:date style:data-style-name="jaar" text:fixed="true" text:date-value="2026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3653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3653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60113</meta:user-defined>
    <meta:user-defined meta:name="DCTERMS.abstract">intern verbouwen van een scholencomplex Koningshof (aanpassen brandscheidingen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40901264, Nabij Bakenpad 3-5&amp;7 Pijnacker</meta:user-defined>
    <meta:user-defined meta:name="DCTERMS.W3CDTF/DCTERMS.available">2026-06-25</meta:user-defined>
    <meta:user-defined meta:name="DCTERMS.W3CDTF/OVERHEIDop.jaargang">2026</meta:user-defined>
    <meta:user-defined meta:name="OVERHEIDop.publicationIssue">303653</meta:user-defined>
    <meta:user-defined meta:name="OVERHEIDop.GmbID/DC.identifier">gmb-2026-303653</meta:user-defined>
    <meta:user-defined meta:name="OVERHEIDop.versieInformatie"/>
  </office:meta>
</office:document-meta>
</file>