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omgevingsvergunning: 2026061400093, Kievitsbloem 19 2631TV Noot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: Verbouwen benedenverdieping </text:p>
            <text:p text:style-name="common-al">DSO-Verzoeknummer: 2026061400093</text:p>
            <text:p text:style-name="common-al">Locatie: Kievitsbloem 19 2631TV Nootdorp</text:p>
            <text:p text:style-name="common-al">Datum besluit: 23-06-2026</text:p>
            <text:p text:style-name="common-al">
            <text:span text:style-name="nadrukvet">Bezwaar maken</text:span>
          </text:p>
            <text:p text:style-name="common-al">De aanvraag omgevingsvergunning is ingetrokken. Er wordt daarom geen besluit genomen op de aanvraag.
</text:p>
            <text:p text:style-name="last-al">Het is niet mogelijk om bezwaar te maken of beroep aan te tekenen omdat er geen besluit op de aanvraag genomen wordt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303607</text:span><text:line-break/><text:date style:data-style-name="dag" text:fixed="true" text:date-value="2026-06-25"/><text:line-break/><text:date style:data-style-name="jaar" text:fixed="true" text:date-value="2026-06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3607</text:span><text:date style:data-style-name="nicedate" text:fixed="true" text:date-value="2026-06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3607</text:span><text:date style:data-style-name="nicedate" text:fixed="true" text:date-value="2026-06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Pijnacker-Noot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675853</meta:user-defined>
    <meta:user-defined meta:name="DCTERMS.abstract">Verbouwen beneden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trokken aanvraagomgevingsvergunning: 2026061400093, Kievitsbloem 19 2631TV Nootdorp</meta:user-defined>
    <meta:user-defined meta:name="DCTERMS.W3CDTF/DCTERMS.available">2026-06-25</meta:user-defined>
    <meta:user-defined meta:name="DCTERMS.W3CDTF/OVERHEIDop.jaargang">2026</meta:user-defined>
    <meta:user-defined meta:name="OVERHEIDop.publicationIssue">303607</meta:user-defined>
    <meta:user-defined meta:name="OVERHEIDop.GmbID/DC.identifier">gmb-2026-303607</meta:user-defined>
    <meta:user-defined meta:name="OVERHEIDop.versieInformatie"/>
  </office:meta>
</office:document-meta>
</file>