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bullet text:bullet-char="-" text:level="1">
        <style:list-level-properties text:min-label-width="10mm"/>
      </text:list-level-style-bullet>
    </text:list-style>
    <text:list-style style:name="id1-3-2-2-7-2-3-1">
      <text:list-level-style-bullet text:bullet-char="-" text:level="1">
        <style:list-level-properties text:min-label-width="10mm"/>
      </text:list-level-style-bullet>
    </text:list-style>
    <text:list-style style:name="id1-3-2-2-7-2-3-2">
      <text:list-level-style-bullet text:bullet-char="-" text:level="1">
        <style:list-level-properties text:min-label-width="10mm"/>
      </text:list-level-style-bullet>
    </text:list-style>
    <text:list-style style:name="id1-3-2-2-7-2-3-3">
      <text:list-level-style-bullet text:bullet-char="-" text:level="1">
        <style:list-level-properties text:min-label-width="10mm"/>
      </text:list-level-style-bullet>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udgethoudersregeling gemeenten Oostzaan, Wormerland, en Gemeenschappelijke Regeling OVER-gemeenten 2026</text:p>
      <text:section text:name="regeling_id1-3-2" text:style-name="regeling">
        <text:section text:name="aanhef_id1-3-2-1" text:style-name="aanhef">
          <text:section text:name="preambule_id1-3-2-1-1" text:style-name="preambule">
            <text:p text:style-name="al">De colleges van burgemeester en wethouders van de gemeenten Oostzaan en Wormerland en de voorzitter van het Dagelijks Bestuur van de Gemeenschappelijke Regeling OVER-gemeenten, ieder voor zover het hun bevoegdheden betreft;</text:p>
            <text:p text:style-name="al"/>
            <text:p text:style-name="al">overwegende dat:</text:p>
            <text:p text:style-name="al"/>
            <text:p text:style-name="al">het opstellen van een budgethoudersregeling noodzakelijk is om verder invulling te geven aan de verantwoordelijkheden van de budgethouders zoals die voortvloeien uit de Financiële verordeningen van de gemeenten en de Gemeenschappelijke Regeling, nader vorm te geven;</text:p>
            <text:p text:style-name="al"/>
            <text:p text:style-name="al">gelet op:</text:p>
            <text:p text:style-name="al"/>
            <text:p text:style-name="al">de Financiële verordeningen van de gemeenten en de Gemeenschappelijke Regeling;</text:p>
            <text:p text:style-name="al"/>
            <text:p text:style-name="al">het Inkoop- en aanbestedingsbeleid van de gemeenten en de Gemeenschappelijke Regeling OVER-gemeenten </text:p>
            <text:p text:style-name="al"/>
            <text:p text:style-name="al">besluiten vast te stellen: </text:p>
            <text:p text:style-name="al"/>
            <text:p text:style-name="al">Budgethoudersregeling gemeenten Oostzaan, Wormerland, en Gemeenschappelijke Regeling OVER-gemeenten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eze regeling wordt verstaan onder:</text:p>
            <text:p text:style-name="al"/>
            <text:p text:style-name="al">
            <text:span text:style-name="nadrukondlijn">Bestuurlijke organen</text:span>
          </text:p>
            <text:p text:style-name="al"/>
            <text:p text:style-name="al">raad</text:p>
            <text:p text:style-name="al">de gemeenteraad van de gemeente Oostzaan respectievelijk de gemeente Wormerland;</text:p>
            <text:p text:style-name="al"/>
            <text:p text:style-name="al">college</text:p>
            <text:p text:style-name="al">het college van burgemeester en wethouders van de gemeente Oostzaan respectievelijk de gemeente Wormerland;</text:p>
            <text:p text:style-name="al"/>
            <text:p text:style-name="al">gemeentesecretaris</text:p>
            <text:p text:style-name="al">de gemeentesecretaris van de gemeente Oostzaan of Wormerland, adviseur tussen het college en de directeur;</text:p>
            <text:p text:style-name="al"/>
            <text:p text:style-name="al">griffier</text:p>
            <text:p text:style-name="al">de griffier van de gemeenteraad van de gemeente Oostzaan respectievelijk de gemeente Wormerland;</text:p>
            <text:p text:style-name="al"/>
            <text:p text:style-name="al">directeur</text:p>
            <text:p text:style-name="al">de directeur van de Gemeenschappelijke Regeling OVER-gemeenten;</text:p>
            <text:p text:style-name="al"/>
            <text:p text:style-name="al">algemeen bestuur (AB)</text:p>
            <text:p text:style-name="al">het algemeen bestuur van de Gemeenschappelijke Regeling OVER-gemeenten;</text:p>
            <text:p text:style-name="al"/>
            <text:p text:style-name="al">dagelijks bestuur (DB)</text:p>
            <text:p text:style-name="al">het dagelijks bestuur van de Gemeenschappelijke Regeling OVER-gemeenten;</text:p>
            <text:p text:style-name="al"/>
            <text:p text:style-name="al">portefeuillehouder</text:p>
            <text:p text:style-name="al">diegene die bestuurlijk belast is met de voorbereiding en uitvoering van besluiten. Dit kan de wethouder, maar ook de burgemeester dan wel een lid van het dagelijks bestuur zijn;</text:p>
            <text:p text:style-name="al"/>
            <text:p text:style-name="al">mandaat</text:p>
            <text:p text:style-name="al">de bevoegdheid om namens een bestuursorgaan publiekrechtelijke rechtshandelingen te verrichten</text:p>
            <text:p text:style-name="al"/>
            <text:p text:style-name="al">
            <text:span text:style-name="nadrukondlijn">Functionarissen</text:span>
          </text:p>
            <text:p text:style-name="al"/>
            <text:p text:style-name="al">hoofdbudgethouder</text:p>
            <text:p text:style-name="al">de functionaris die ambtelijk eindverantwoordelijk is voor het totale beheer van de financiële middelen van de gemeenten Oostzaan en Wormerland en de Gemeenschappelijke Regeling OVER-gemeenten;</text:p>
            <text:p text:style-name="al"/>
            <text:p text:style-name="al">sub-gemandateerd hoofdbudgethouder</text:p>
            <text:p text:style-name="al">een door de hoofdbudgethouder aangewezen functionaris aan wie taken en bevoegdheden zijn gemandateerd;</text:p>
            <text:p text:style-name="al"/>
            <text:p text:style-name="al">budgethouder</text:p>
            <text:p text:style-name="al">een door de (sub-gemandateerd) hoofdbudgethouder aangewezen functionaris die binnen het toegekende budget bevoegd is verplichtingen aan te gaan en verantwoordelijk is voor het financieel beheer en de rechtmatige besteding daarvan;</text:p>
            <text:p text:style-name="al"/>
            <text:p text:style-name="al">budgetbeheerder</text:p>
            <text:p text:style-name="al">een door de budgethouder aangewezen functionaris die onder verantwoordelijkheid van de budgethouder administratieve en beheertaken uitvoert, zonder bevoegdheid tot het aangaan of verlengen van contracten;</text:p>
            <text:p text:style-name="al"/>
            <text:p text:style-name="al">
            <text:span text:style-name="nadrukondlijn">Financiële structuur</text:span>
          </text:p>
            <text:p text:style-name="al"/>
            <text:p text:style-name="al">budget</text:p>
            <text:p text:style-name="al">het door het college, het dagelijks bestuur of het algemeen bestuur vooraf vastgestelde bedrag voor een taak, activiteit, product, programma of kostensoort;</text:p>
            <text:p text:style-name="al"/>
            <text:p text:style-name="al">krediet</text:p>
            <text:p text:style-name="al">een door de raad of het algemeen bestuur vooraf beschikbaar gesteld investeringsbudget;</text:p>
            <text:p text:style-name="al"/>
            <text:p text:style-name="al">programma</text:p>
            <text:p text:style-name="al">een samenhangend geheel van producten zoals opgenomen in de programmabegroting;</text:p>
            <text:p text:style-name="al"/>
            <text:p text:style-name="al">product</text:p>
            <text:p text:style-name="al">een samenhangend geheel van activiteiten binnen een programma;</text:p>
            <text:p text:style-name="al"/>
            <text:p text:style-name="al">
            <text:span text:style-name="nadrukondlijn">Proces- en juridische begrippen</text:span>
          </text:p>
            <text:p text:style-name="al"/>
            <text:p text:style-name="al">verplichting</text:p>
            <text:p text:style-name="al">een juridisch afdwingbare verplichting die leidt tot een toekomstige uitgave of ontvangst, waaronder in ieder geval begrepen het aangaan van overeenkomsten, het verstrekken van subsidies en het erkennen van aansprakelijkheid;</text:p>
            <text:p text:style-name="al"/>
            <text:p text:style-name="al">contract</text:p>
            <text:p text:style-name="al">een overeenkomst tussen twee of meer partijen waaruit juridisch afdwingbare verplichtingen voortvloeien die kunnen leiden tot een (toekomstige) uitgave of ontvangst;</text:p>
            <text:p text:style-name="al"/>
            <text:p text:style-name="al">prestatielevering</text:p>
            <text:p text:style-name="al">het aantoonbaar leveren van goederen, diensten of werken waarvoor een financiële verplichting is aangegaan;</text:p>
            <text:p text:style-name="al"/>
            <text:p text:style-name="al">vier-ogenprincipe</text:p>
            <text:p text:style-name="al">het uitgangspunt dat financiële handelingen, waaronder factuurcontrole en autorisatie, door minimaal twee verschillende functionarissen worden gecontroleerd en goedgekeurd;</text:p>
            <text:p text:style-name="al"/>
            <text:p text:style-name="al">politiek gevoelige onderwerpen</text:p>
            <text:p text:style-name="al">een onderwerp of besluit waarvan redelijkerwijs kan worden voorzien dat dit bestuurlijke, maatschappelijke of politieke consequenties heeft, en dat aanleiding kan geven tot afstemming met de portefeuillehouder;</text:p>
            <text:p text:style-name="al"/>
            <text:p text:style-name="al">
            <text:span text:style-name="nadrukondlijn">Overige</text:span>
          </text:p>
            <text:p text:style-name="al"/>
            <text:p text:style-name="al">financiële verordening</text:p>
            <text:p text:style-name="al">de financiële verordening van de gemeente Oostzaan, de gemeente Wormerland of de Gemeenschappelijke Regeling OVER-gemeenten;</text:p>
            <text:p text:style-name="al"/>
            <text:p text:style-name="al">inkoop- en aanbestedingsbeleid</text:p>
            <text:p text:style-name="al">het door het college, het dagelijks bestuur of het algemeen bestuur vastgestelde inkoop- en aanbestedingsbeleid;</text:p>
          </text:section>
          <text:section text:name="artikel_id1-3-2-2-2" text:style-name="artikel">
            <text:p text:style-name="artikel_kop_titel"><text:span text:style-name="artikel_kop_label">Artikel</text:span> <text:span text:style-name="artikel_kop_nr">2</text:span> Rollen</text:p>
            <text:list text:style-name="id1-3-2-2-2-2">
              <text:list-item text:style-override="id1-3-2-2-2-2">
                <text:number>1.</text:number>
                <text:p text:style-name="al">De hoofdbudgethouder is de directeur van OVER-gemeenten.</text:p>
              </text:list-item>
              <text:list-item text:style-override="id1-3-2-2-2-3">
                <text:number>2.</text:number>
                <text:p text:style-name="al">Sub-gemandateerde hoofdbudgethouders zijn de afdelingshoofden van OVER-gemeenten.</text:p>
              </text:list-item>
              <text:list-item text:style-override="id1-3-2-2-2-4">
                <text:number>3.</text:number>
                <text:p text:style-name="al">Budgethouders zijn in de regel teamleiders, maar kunnen ook projectleiders of afdelingshoofden zijn.</text:p>
              </text:list-item>
              <text:list-item text:style-override="id1-3-2-2-2-5">
                <text:number>4.</text:number>
                <text:p text:style-name="al">Budgetbeheerders zijn vakambtenaren van OVER-gemeenten, Wormerland of Oostzaan.</text:p>
              </text:list-item>
            </text:list>
          </text:section>
          <text:section text:name="artikel_id1-3-2-2-3" text:style-name="artikel">
            <text:p text:style-name="artikel_kop_titel"><text:span text:style-name="artikel_kop_label">Artikel</text:span> <text:span text:style-name="artikel_kop_nr">3</text:span> Rol gemeentesecretaris en griffier</text:p>
            <text:list text:style-name="id1-3-2-2-3-2">
              <text:list-item text:style-override="id1-3-2-2-3-2">
                <text:number>1.</text:number>
                <text:p text:style-name="al">De gemeentesecretaris is adviseur tussen het college en de directeur van OVER-gemeenten.</text:p>
              </text:list-item>
              <text:list-item text:style-override="id1-3-2-2-3-3">
                <text:number>2.</text:number>
                <text:p text:style-name="al">De gemeentesecretaris is budgethouder van de budgetten van het college.</text:p>
              </text:list-item>
              <text:list-item text:style-override="id1-3-2-2-3-4">
                <text:number>3.</text:number>
                <text:p text:style-name="al">De griffier is de budgethouder van de budgetten van de raden.</text:p>
              </text:list-item>
            </text:list>
          </text:section>
          <text:section text:name="artikel_id1-3-2-2-4" text:style-name="artikel">
            <text:p text:style-name="artikel_kop_titel"><text:span text:style-name="artikel_kop_label">Artikel</text:span> <text:span text:style-name="artikel_kop_nr">4</text:span> Mandatering </text:p>
            <text:list text:style-name="id1-3-2-2-4-2">
              <text:list-item text:style-override="id1-3-2-2-4-2">
                <text:number>1.</text:number>
                <text:p text:style-name="al">De gemeenteraad kan taken mandateren aan het college.</text:p>
              </text:list-item>
              <text:list-item text:style-override="id1-3-2-2-4-3">
                <text:number>2.</text:number>
                <text:p text:style-name="al">Het algemeen bestuur kan taken mandateren aan het dagelijks bestuur.</text:p>
              </text:list-item>
              <text:list-item text:style-override="id1-3-2-2-4-4">
                <text:number>3.</text:number>
                <text:p text:style-name="al">Het college en het dagelijks bestuur kan taken mandateren aan de directeur.</text:p>
              </text:list-item>
              <text:list-item text:style-override="id1-3-2-2-4-5">
                <text:number>4.</text:number>
                <text:p text:style-name="al">De hoofdbudgethouder kan taken mandateren aan afdelingshoofden.</text:p>
              </text:list-item>
              <text:list-item text:style-override="id1-3-2-2-4-6">
                <text:number>5.</text:number>
                <text:p text:style-name="al">Budgethouders kunnen uitvoering en beheer van budgetten mandateren aan budgetbeheerders.</text:p>
              </text:list-item>
              <text:list-item text:style-override="id1-3-2-2-4-7">
                <text:number>6.</text:number>
                <text:p text:style-name="al">Het aangaan of verlengen van contracten kan niet worden gemandateerd aan budgetbeheerders.</text:p>
              </text:list-item>
            </text:list>
          </text:section>
          <text:section text:name="artikel_id1-3-2-2-5" text:style-name="artikel">
            <text:p text:style-name="artikel_kop_titel"><text:span text:style-name="artikel_kop_label">Artikel</text:span> <text:span text:style-name="artikel_kop_nr">5</text:span> Vervanging</text:p>
            <text:list text:style-name="id1-3-2-2-5-2">
              <text:list-item text:style-override="id1-3-2-2-5-2">
                <text:number>1.</text:number>
                <text:p text:style-name="al">Hoofdbudgethouders kunnen elkaar bij afwezigheid horizontaal vervangen.</text:p>
              </text:list-item>
              <text:list-item text:style-override="id1-3-2-2-5-3">
                <text:number>2.</text:number>
                <text:p text:style-name="al">Budgethouders kunnen elkaar bij afwezigheid horizontaal vervangen.</text:p>
              </text:list-item>
              <text:list-item text:style-override="id1-3-2-2-5-4">
                <text:number>3.</text:number>
                <text:p text:style-name="al">Budgetbeheerders kunnen elkaar bij afwezigheid horizontaal vervangen.</text:p>
              </text:list-item>
            </text:list>
          </text:section>
          <text:section text:name="artikel_id1-3-2-2-6" text:style-name="artikel">
            <text:p text:style-name="artikel_kop_titel"><text:span text:style-name="artikel_kop_label">Artikel</text:span> <text:span text:style-name="artikel_kop_nr">6</text:span> Functiescheiding</text:p>
            <text:list text:style-name="id1-3-2-2-6-2">
              <text:list-item text:style-override="id1-3-2-2-6-2">
                <text:number>1.</text:number>
                <text:p text:style-name="al">Voor dezelfde grootboekrekening mogen de functies budgethouder en budgetbeheerder niet door dezelfde persoon worden vervuld.</text:p>
              </text:list-item>
              <text:list-item text:style-override="id1-3-2-2-6-3">
                <text:number>2.</text:number>
                <text:p text:style-name="al">Functionarissen die betaalvoorstellen kunnen creëren of applicatiebeheer van financiële systemen uitvoeren, kunnen geen rol hebben binnen deze regeling.</text:p>
              </text:list-item>
            </text:list>
          </text:section>
          <text:section text:name="artikel_id1-3-2-2-7" text:style-name="artikel">
            <text:p text:style-name="artikel_kop_titel"><text:span text:style-name="artikel_kop_label">Artikel</text:span> <text:span text:style-name="artikel_kop_nr">7</text:span> Aangaan en verlengen van verplichtingen</text:p>
            <text:list text:style-name="id1-3-2-2-7-2">
              <text:list-item text:style-override="id1-3-2-2-7-2">
                <text:number>1.</text:number>
                <text:p text:style-name="al">Bevoegdheden (bedragen excl. btw)</text:p>
                <text:list text:style-name="id1-3-2-2-7-2-3">
                  <text:list-item text:style-override="id1-3-2-2-7-2-3-1">
                    <text:number>-</text:number>
                    <text:p text:style-name="al">Hoofdbudgethouder en sub-gemandateerde hoofdbudgethouder: leveringen en diensten vanaf € 35.000, werken vanaf: € 100.000</text:p>
                  </text:list-item>
                  <text:list-item text:style-override="id1-3-2-2-7-2-3-2">
                    <text:number>-</text:number>
                    <text:p text:style-name="al">Budgethouder: leveringen en diensten tot € 35.000, werken tot: € 100.000;</text:p>
                  </text:list-item>
                  <text:list-item text:style-override="id1-3-2-2-7-2-3-3">
                    <text:number>-</text:number>
                    <text:p text:style-name="al">Budgetbeheerder: tot € 2.000.</text:p>
                  </text:list-item>
                </text:list>
              </text:list-item>
              <text:list-item text:style-override="id1-3-2-2-7-3">
                <text:number>2.</text:number>
                <text:p text:style-name="al">Inkoop en aanbesteding vinden plaats binnen de kaders van:</text:p>
                <text:list text:style-name="id1-3-2-2-7-3-3">
                  <text:list-item text:style-override="id1-3-2-2-7-3-3-1">
                    <text:number>a.</text:number>
                    <text:p text:style-name="al">de vastgestelde begroting;</text:p>
                  </text:list-item>
                  <text:list-item text:style-override="id1-3-2-2-7-3-3-2">
                    <text:number>b.</text:number>
                    <text:p text:style-name="al">het geldende inkoop- en aanbestedingsbeleid.</text:p>
                  </text:list-item>
                </text:list>
              </text:list-item>
              <text:list-item text:style-override="id1-3-2-2-7-4">
                <text:number>3.</text:number>
                <text:p text:style-name="al">Voor het aangaan van verplichtingen vanaf € 2.000 vindt vier-ogencontrole plaats tussen de budgethouder en de budgetbeheerder, conform de werkafspraak.</text:p>
              </text:list-item>
              <text:list-item text:style-override="id1-3-2-2-7-5">
                <text:number>4.</text:number>
                <text:p text:style-name="al">Het aangaan of verlengen van verplichtingen past binnen de doelstelling waarvoor het budget is toegekend.</text:p>
              </text:list-item>
              <text:list-item text:style-override="id1-3-2-2-7-6">
                <text:number>5.</text:number>
                <text:p text:style-name="al">De hoofdbudgethouder, sub-gemandateerde hoofdbudgethouder, budgethouder en budgetbeheerder tekenen niet voor facturen waarbij zij zelf optreden als leverancier of opdrachtnemer.</text:p>
              </text:list-item>
              <text:list-item text:style-override="id1-3-2-2-7-7">
                <text:number>6.</text:number>
                <text:p text:style-name="al">Bij politieke of financieel gevoelige verplichtingen vindt consultatie plaats met de portefeuillehouder en/of directeur voordat een verplichting wordt aangegaan of verlengd.</text:p>
              </text:list-item>
              <text:list-item text:style-override="id1-3-2-2-7-8">
                <text:number>7.</text:number>
                <text:p text:style-name="al">Indien nodig vindt consultatie plaats met het afdelingshoofd door de budgethouder of budgetbeheerder voordat een verplichting wordt aangegaan of verlengd.</text:p>
              </text:list-item>
            </text:list>
          </text:section>
          <text:section text:name="artikel_id1-3-2-2-8" text:style-name="artikel">
            <text:p text:style-name="artikel_kop_titel"><text:span text:style-name="artikel_kop_label">Artikel</text:span> <text:span text:style-name="artikel_kop_nr">8</text:span> Administratieve voorschriften</text:p>
            <text:list text:style-name="id1-3-2-2-8-2">
              <text:list-item text:style-override="id1-3-2-2-8-2">
                <text:number>1.</text:number>
                <text:p text:style-name="al">Verplichtingen en contracten worden geregistreerd conform de administratieve voorschriften.</text:p>
              </text:list-item>
              <text:list-item text:style-override="id1-3-2-2-8-3">
                <text:number>2.</text:number>
                <text:p text:style-name="al">Prestatieleveringen vanaf € 2.000 worden (in)direct geregistreerd conform de administratieve voorschriften</text:p>
              </text:list-item>
              <text:list-item text:style-override="id1-3-2-2-8-4">
                <text:number>3.</text:number>
                <text:p text:style-name="al">De budgetbeheerder is verantwoordelijk voor de administratieve verwerking.</text:p>
              </text:list-item>
              <text:list-item text:style-override="id1-3-2-2-8-5">
                <text:number>4.</text:number>
                <text:p text:style-name="al">De budgethouder is eindverantwoordelijk.</text:p>
              </text:list-item>
            </text:list>
          </text:section>
          <text:section text:name="artikel_id1-3-2-2-9" text:style-name="artikel">
            <text:p text:style-name="artikel_kop_titel"><text:span text:style-name="artikel_kop_label">Artikel</text:span> <text:span text:style-name="artikel_kop_nr">9</text:span> Factuurcontrole</text:p>
            <text:list text:style-name="id1-3-2-2-9-2">
              <text:list-item text:style-override="id1-3-2-2-9-2">
                <text:number>1.</text:number>
                <text:p text:style-name="al">Facturen tot € 2.000 worden zelfstandig gecontroleerd door de budgethouder of de budgetbeheerder.</text:p>
              </text:list-item>
              <text:list-item text:style-override="id1-3-2-2-9-3">
                <text:number>2.</text:number>
                <text:p text:style-name="al">Facturen vanaf € 2.000 worden gecontroleerd volgens het vier-ogenprincipe door de budgethouder en budgetbeheerder.</text:p>
              </text:list-item>
              <text:list-item text:style-override="id1-3-2-2-9-4">
                <text:number>3.</text:number>
                <text:p text:style-name="al">Facturen waarbij de budgethouder of budgetbeheerder zelf optreedt als leverancier of opdrachtnemer worden behandeld door een collega budgethouder of budgetbeheerder.</text:p>
              </text:list-item>
            </text:list>
          </text:section>
          <text:section text:name="artikel_id1-3-2-2-10" text:style-name="artikel">
            <text:p text:style-name="artikel_kop_titel"><text:span text:style-name="artikel_kop_label">Artikel</text:span> <text:span text:style-name="artikel_kop_nr">10</text:span> Budgetverschuivingen</text:p>
            <text:list text:style-name="id1-3-2-2-10-2">
              <text:list-item text:style-override="id1-3-2-2-10-2">
                <text:number>1.</text:number>
                <text:p text:style-name="al">Budgetverschuivingen binnen hetzelfde product en programma, die betrekking hebben op:</text:p>
                <text:list text:style-name="id1-3-2-2-10-2-3">
                  <text:list-item text:style-override="id1-3-2-2-10-2-3-1">
                    <text:number>a.</text:number>
                    <text:p text:style-name="al">lasten binnen één product,</text:p>
                  </text:list-item>
                  <text:list-item text:style-override="id1-3-2-2-10-2-3-2">
                    <text:number>b.</text:number>
                    <text:p text:style-name="al">baten binnen één product, of</text:p>
                  </text:list-item>
                  <text:list-item text:style-override="id1-3-2-2-10-2-3-3">
                    <text:number>c.</text:number>
                    <text:p text:style-name="al">een krediet,</text:p>
                  </text:list-item>
                </text:list>
                <text:p text:style-name="al">worden voorbereid door de budgetbeheerder en besloten door de budgethouder.</text:p>
                <text:p text:style-name="al">De portefeuillehouder wordt geïnformeerd indien nodig, bijvoorbeeld bij politiek gevoelige onderwerpen.</text:p>
              </text:list-item>
              <text:list-item text:style-override="id1-3-2-2-10-3">
                <text:number>2.</text:number>
                <text:p text:style-name="al">Budgetverschuivingen binnen hetzelfde product en programma, waarbij zowel lasten als baten wijzigen, worden voorbereid door de budgetbeheerder en besloten door de budgethouder.De portefeuillehouder wordt geïnformeerd indien nodig, bijvoorbeeld bij politiek of bestuurlijk gevoelige onderwerpen. Consultatie met het afdelingshoofd vindt plaats indien nodig.</text:p>
              </text:list-item>
              <text:list-item text:style-override="id1-3-2-2-10-4">
                <text:number>3.</text:number>
                <text:p text:style-name="al">Budgetverschuivingen tussen producten binnen een programma worden voorbereid door de budgethouder of budgetbeheerder en besloten door het college of dagelijks bestuur.</text:p>
              </text:list-item>
              <text:list-item text:style-override="id1-3-2-2-10-5">
                <text:number>4.</text:number>
                <text:p text:style-name="al">Budgetverschuivingen tussen programma’s of nieuwe budgetten vergen een raads- of ab-besluit. Deze worden voorbereid door de budgethouder of budgetbeheerder.</text:p>
              </text:list-item>
              <text:list-item text:style-override="id1-3-2-2-10-6">
                <text:number>5.</text:number>
                <text:p text:style-name="al">De portefeuillehouder wordt altijd vooraf geïnformeerd indien dit politiek relevant is.</text:p>
              </text:list-item>
            </text:list>
          </text:section>
          <text:section text:name="artikel_id1-3-2-2-11" text:style-name="artikel">
            <text:p text:style-name="artikel_kop_titel"><text:span text:style-name="artikel_kop_label">Artikel</text:span> <text:span text:style-name="artikel_kop_nr">11</text:span> Budgetafwijkingen en verantwoording</text:p>
            <text:list text:style-name="id1-3-2-2-11-2">
              <text:list-item text:style-override="id1-3-2-2-11-2">
                <text:number>1.</text:number>
                <text:p text:style-name="al">Afwijkingen of onregelmatigheden worden gesignaleerd door de budgetbeheerder en gemeld aan de budgethouder indien nodig, bijvoorbeeld bij politiek gevoelige onderwerpen.</text:p>
              </text:list-item>
              <text:list-item text:style-override="id1-3-2-2-11-3">
                <text:number>2.</text:number>
                <text:p text:style-name="al">Bij politiek gevoelige afwijkingen wordt de portefeuillehouder geïnformeerd.</text:p>
              </text:list-item>
              <text:list-item text:style-override="id1-3-2-2-11-4">
                <text:number>3.</text:number>
                <text:p text:style-name="al">Afwijkingen worden verantwoord in de P&amp;C-documenten.</text:p>
              </text:list-item>
              <text:list-item text:style-override="id1-3-2-2-11-5">
                <text:number>4.</text:number>
                <text:p text:style-name="al">De hoofdbudgethouder is eindverantwoordelijk voor de totale rapportage in P&amp;C-documenten.</text:p>
              </text:list-item>
              <text:list-item text:style-override="id1-3-2-2-11-6">
                <text:number>5.</text:number>
                <text:p text:style-name="al">De gemandateerde hoofdbudgethouder is eindverantwoordelijk voor de eigen afdeling.</text:p>
              </text:list-item>
              <text:list-item text:style-override="id1-3-2-2-11-7">
                <text:number>6.</text:number>
                <text:p text:style-name="al">De budgethouder is inhoudelijk verantwoordelijk.</text:p>
              </text:list-item>
              <text:list-item text:style-override="id1-3-2-2-11-8">
                <text:number>7.</text:number>
                <text:p text:style-name="al">De budgetbeheerder bereidt de rapportage voor.</text:p>
              </text:list-item>
            </text:list>
          </text:section>
          <text:section text:name="artikel_id1-3-2-2-12" text:style-name="artikel">
            <text:p text:style-name="artikel_kop_titel"><text:span text:style-name="artikel_kop_label">Artikel</text:span> <text:span text:style-name="artikel_kop_nr">12</text:span> Aanpassen van budgethouder en budgetbeheerder</text:p>
            <text:list text:style-name="id1-3-2-2-12-2">
              <text:list-item text:style-override="id1-3-2-2-12-2">
                <text:number>1.</text:number>
                <text:p text:style-name="al">De gemandateerde hoofdbudgethouder is bevoegd om de budgethouder aan te passen.</text:p>
              </text:list-item>
              <text:list-item text:style-override="id1-3-2-2-12-3">
                <text:number>2.</text:number>
                <text:p text:style-name="al">De budgethouder is bevoegd om de budgetbeheerder aan te passen.</text:p>
              </text:list-item>
              <text:list-item text:style-override="id1-3-2-2-12-4">
                <text:number>3.</text:number>
                <text:p text:style-name="al">Wijzigingen in mandaat en autorisaties worden schriftelijk vastgelegd.</text:p>
              </text:list-item>
              <text:list-item text:style-override="id1-3-2-2-12-5">
                <text:number>4.</text:number>
                <text:p text:style-name="al">De administratie verwerkt de wijzigingen in de financiële systemen.</text:p>
              </text:list-item>
            </text:list>
          </text:section>
          <text:section text:name="artikel_id1-3-2-2-13" text:style-name="artikel">
            <text:p text:style-name="artikel_kop_titel"><text:span text:style-name="artikel_kop_label">Artikel</text:span> <text:span text:style-name="artikel_kop_nr">13</text:span> Slotbepalingen</text:p>
            <text:list text:style-name="id1-3-2-2-13-2">
              <text:list-item text:style-override="id1-3-2-2-13-2">
                <text:number>1.</text:number>
                <text:p text:style-name="al">In gevallen waarin deze regeling niet voorziet beslist het College of het Dagelijks Bestuur.</text:p>
              </text:list-item>
              <text:list-item text:style-override="id1-3-2-2-13-3">
                <text:number>2.</text:number>
                <text:p text:style-name="al">De “Budgethoudersregeling Gemeenschappelijke Regeling OVER 2010”, vastgesteld op 22 juni 2010 wordt ingetrokken</text:p>
              </text:list-item>
              <text:list-item text:style-override="id1-3-2-2-13-4">
                <text:number>3.</text:number>
                <text:p text:style-name="al">Deze regeling treedt in werking met ingang van 26 juni 2026.</text:p>
              </text:list-item>
              <text:list-item text:style-override="id1-3-2-2-13-5">
                <text:number>4.</text:number>
                <text:p text:style-name="al">De regeling wordt aangehaald als: Budgethoudersregeling gemeenten Oostzaan, Wormerland en Gemeenschappelijke Regeling OVER-gemeenten 2026.</text:p>
              </text:list-item>
            </text:list>
          </text:section>
        </text:section>
        <text:section text:name="regeling-sluiting_id1-3-2-3" text:style-name="regeling-sluiting">
          <text:section text:name="ondertekening_id1-3-2-3-1">
            <text:p><text:span text:style-name="functie">Aldus besloten door het college van burgemeester en wethouders van de gemeente Oostzaan, gehouden op 14 april 2026.</text:span></text:p>
          </text:section>
          <text:section text:name="ondertekening_id1-3-2-3-2">
            <text:p><text:span text:style-name="functie"/></text:p>
            <text:p><text:span text:style-name="functie">D.J. van Huizen </text:span></text:p>
            <text:p><text:span text:style-name="functie">de secretaris, </text:span></text:p>
          </text:section>
          <text:section text:name="ondertekening_id1-3-2-3-3">
            <text:p><text:span text:style-name="functie"/></text:p>
            <text:p><text:span text:style-name="functie">M.D. Polak</text:span></text:p>
            <text:p><text:span text:style-name="functie">de burgemeester, </text:span></text:p>
          </text:section>
          <text:section text:name="ondertekening_id1-3-2-3-4">
            <text:p><text:span text:style-name="functie"/></text:p>
            <text:p><text:span text:style-name="functie">Aldus besloten in de vergadering van burgemeester en wethouders van de gemeente Wormerland, gehouden op 14 april 2026.</text:span></text:p>
          </text:section>
          <text:section text:name="ondertekening_id1-3-2-3-5">
            <text:p><text:span text:style-name="functie"/></text:p>
            <text:p><text:span text:style-name="functie">E. van der Linden</text:span></text:p>
            <text:p><text:span text:style-name="functie">de secretaris</text:span></text:p>
          </text:section>
          <text:section text:name="ondertekening_id1-3-2-3-6">
            <text:p><text:span text:style-name="functie"/></text:p>
            <text:p><text:span text:style-name="functie">A.J. Michel-de Jong</text:span></text:p>
            <text:p><text:span text:style-name="functie">de burgemeester</text:span></text:p>
          </text:section>
          <text:section text:name="ondertekening_id1-3-2-3-7">
            <text:p><text:span text:style-name="functie"/></text:p>
            <text:p><text:span text:style-name="functie">Aldus besloten in de vergadering van het Dagelijks Bestuur inclusief de algemeen directeur van OVER-gemeenten, gehouden op 15 april 2026.</text:span></text:p>
          </text:section>
          <text:section text:name="ondertekening_id1-3-2-3-8">
            <text:p><text:span text:style-name="functie"/></text:p>
            <text:p><text:span text:style-name="functie">J. van Nieukerken </text:span></text:p>
            <text:p><text:span text:style-name="functie">Algemeen directeur</text:span></text:p>
          </text:section>
          <text:section text:name="ondertekening_id1-3-2-3-9">
            <text:p><text:span text:style-name="functie"/></text:p>
            <text:p><text:span text:style-name="functie">S. Nijssen</text:span></text:p>
            <text:p><text:span text:style-name="functie">Voorzitter Dagelijks Bestuu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zaan</text:p>
            </table:table-cell>
            <table:table-cell office:value-type="string" table:style-name="header.C">
              <text:p text:style-name="headerright"><text:span text:style-name="nr">Nr. 303508</text:span><text:line-break/><text:date style:data-style-name="dag" text:fixed="true" text:date-value="2026-06-25"/><text:line-break/><text:date style:data-style-name="jaar" text:fixed="true" text:date-value="2026-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3508</text:span><text:date style:data-style-name="nicedate" text:fixed="true" text:date-value="2026-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3508</text:span><text:date style:data-style-name="nicedate" text:fixed="true" text:date-value="2026-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Oostzaan</meta:user-defined>
    <meta:user-defined meta:name="OVERHEID.Informatietype/DC.type">officiële publicatie</meta:user-defined>
    <meta:user-defined meta:name="OVERHEIDop.Rubriek/DC.type">ander besluit van algemene strekking</meta:user-defined>
    <meta:user-defined meta:name="OVERHEID.Gemeente/DCTERMS.publisher">Oostzaan</meta:user-defined>
    <meta:user-defined meta:name="OVERHEID.Gemeente/OVERHEID.authority">Oostzaan</meta:user-defined>
    <meta:user-defined meta:name="OVERHEID.TaxonomieBeleidsagendaDecentraal/OVERHEID.category">Financiën | Organisatie en beleid</meta:user-defined>
    <meta:user-defined meta:name="DC.source">Verordening controle financiële beheer en organisatie (art. 213 Gemeentewet) Gemeente Oostzaan 2026]|[https://lokaleregelgeving.overheid.nl/CVDR754941/1</meta:user-defined>
    <meta:user-defined meta:name="DC.source">Gemeenschappelijke regeling OVER-gemeenten]|[https://lokaleregelgeving.overheid.nl/CVDR415555/3</meta:user-defined>
    <meta:user-defined meta:name="DC.source">Inkoop- en aanbestedingsbeleid OVER-gemeenten]|[https://lokaleregelgeving.overheid.nl/CVDR699771/1</meta:user-defined>
    <meta:user-defined meta:name="DCTERMS.alternative">Budgethoudersregeling gemeenten Oostzaan, Wormerland en Gemeenschappelijke Regeling OVER-gemeenten 2026</meta:user-defined>
    <dc:language>nl</dc:language>
    <meta:user-defined meta:name="OVERHEIDop.locatietype/OVERHEIDop.gebiedsmarkering">Gemeente</meta:user-defined>
    <meta:user-defined meta:name="DC.title">Budgethoudersregeling gemeenten Oostzaan, Wormerland, en Gemeenschappelijke Regeling OVER-gemeenten 2026</meta:user-defined>
    <meta:user-defined meta:name="DCTERMS.W3CDTF/DCTERMS.available">2026-06-25</meta:user-defined>
    <meta:user-defined meta:name="DCTERMS.W3CDTF/OVERHEIDop.jaargang">2026</meta:user-defined>
    <meta:user-defined meta:name="OVERHEIDop.publicationIssue">303508</meta:user-defined>
    <meta:user-defined meta:name="OVERHEIDop.betreftRegeling">CVDR763417_1</meta:user-defined>
    <meta:user-defined meta:name="OVERHEIDop.GmbID/DC.identifier">gmb-2026-303508</meta:user-defined>
    <meta:user-defined meta:name="xs:date/OVERHEIDop.startdatum">2026-06-26</meta:user-defined>
    <meta:user-defined meta:name="OVERHEIDop.versieInformatie"/>
  </office:meta>
</office:document-meta>
</file>