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4-2-1-1">
      <style:table-column-properties style:rel-column-width="5*"/>
    </style:style>
    <style:style style:family="table-column" style:parent-style-name="colspec" style:name="id1-3-2-4-2-1-2">
      <style:table-column-properties style:rel-column-width="63*"/>
    </style:style>
    <style:style style:family="table-column" style:parent-style-name="colspec" style:name="id1-3-2-4-2-1-3">
      <style:table-column-properties style:rel-column-width="0*"/>
    </style:style>
    <style:style style:family="table-column" style:parent-style-name="colspec" style:name="id1-3-2-4-2-1-4">
      <style:table-column-properties style:rel-column-width="36*"/>
    </style:style>
    <style:style style:family="table-column" style:parent-style-name="colspec" style:name="id1-3-2-4-2-1-5">
      <style:table-column-properties style:rel-column-width="0*"/>
    </style:style>
    <style:style style:family="table-column" style:parent-style-name="colspec" style:name="id1-3-2-4-2-1-6">
      <style:table-column-properties style:rel-column-width="35*"/>
    </style:style>
    <style:style style:family="table-column" style:parent-style-name="colspec" style:name="id1-3-2-4-4-1-1">
      <style:table-column-properties style:rel-column-width="5*"/>
    </style:style>
    <style:style style:family="table-column" style:parent-style-name="colspec" style:name="id1-3-2-4-4-1-2">
      <style:table-column-properties style:rel-column-width="63*"/>
    </style:style>
    <style:style style:family="table-column" style:parent-style-name="colspec" style:name="id1-3-2-4-4-1-3">
      <style:table-column-properties style:rel-column-width="36*"/>
    </style:style>
    <style:style style:family="table-column" style:parent-style-name="colspec" style:name="id1-3-2-4-4-1-4">
      <style:table-column-properties style:rel-column-width="35*"/>
    </style:style>
    <style:style style:family="table-column" style:parent-style-name="colspec" style:name="id1-3-2-4-6-1-1">
      <style:table-column-properties style:rel-column-width="5*"/>
    </style:style>
    <style:style style:family="table-column" style:parent-style-name="colspec" style:name="id1-3-2-4-6-1-2">
      <style:table-column-properties style:rel-column-width="63*"/>
    </style:style>
    <style:style style:family="table-column" style:parent-style-name="colspec" style:name="id1-3-2-4-6-1-3">
      <style:table-column-properties style:rel-column-width="36*"/>
    </style:style>
    <style:style style:family="table-column" style:parent-style-name="colspec" style:name="id1-3-2-4-6-1-4">
      <style:table-column-properties style:rel-column-width="34*"/>
    </style:style>
    <style:style style:family="table-column" style:parent-style-name="colspec" style:name="id1-3-2-4-8-1-1">
      <style:table-column-properties style:rel-column-width="5*"/>
    </style:style>
    <style:style style:family="table-column" style:parent-style-name="colspec" style:name="id1-3-2-4-8-1-2">
      <style:table-column-properties style:rel-column-width="63*"/>
    </style:style>
    <style:style style:family="table-column" style:parent-style-name="colspec" style:name="id1-3-2-4-8-1-3">
      <style:table-column-properties style:rel-column-width="0*"/>
    </style:style>
    <style:style style:family="table-column" style:parent-style-name="colspec" style:name="id1-3-2-4-8-1-4">
      <style:table-column-properties style:rel-column-width="36*"/>
    </style:style>
    <style:style style:family="table-column" style:parent-style-name="colspec" style:name="id1-3-2-4-8-1-5">
      <style:table-column-properties style:rel-column-width="0*"/>
    </style:style>
    <style:style style:family="table-column" style:parent-style-name="colspec" style:name="id1-3-2-4-8-1-6">
      <style:table-column-properties style:rel-column-width="36*"/>
    </style:style>
    <style:style style:family="table-column" style:parent-style-name="colspec" style:name="id1-3-2-4-10-1-1">
      <style:table-column-properties style:rel-column-width="5*"/>
    </style:style>
    <style:style style:family="table-column" style:parent-style-name="colspec" style:name="id1-3-2-4-10-1-2">
      <style:table-column-properties style:rel-column-width="63*"/>
    </style:style>
    <style:style style:family="table-column" style:parent-style-name="colspec" style:name="id1-3-2-4-10-1-3">
      <style:table-column-properties style:rel-column-width="0*"/>
    </style:style>
    <style:style style:family="table-column" style:parent-style-name="colspec" style:name="id1-3-2-4-10-1-4">
      <style:table-column-properties style:rel-column-width="35*"/>
    </style:style>
    <style:style style:family="table-column" style:parent-style-name="colspec" style:name="id1-3-2-4-10-1-5">
      <style:table-column-properties style:rel-column-width="0*"/>
    </style:style>
    <style:style style:family="table-column" style:parent-style-name="colspec" style:name="id1-3-2-4-10-1-6">
      <style:table-column-properties style:rel-column-width="36*"/>
    </style:style>
    <style:style style:family="table-column" style:parent-style-name="colspec" style:name="id1-3-2-4-12-1-1">
      <style:table-column-properties style:rel-column-width="5*"/>
    </style:style>
    <style:style style:family="table-column" style:parent-style-name="colspec" style:name="id1-3-2-4-12-1-2">
      <style:table-column-properties style:rel-column-width="63*"/>
    </style:style>
    <style:style style:family="table-column" style:parent-style-name="colspec" style:name="id1-3-2-4-12-1-3">
      <style:table-column-properties style:rel-column-width="36*"/>
    </style:style>
    <style:style style:family="table-column" style:parent-style-name="colspec" style:name="id1-3-2-4-12-1-4">
      <style:table-column-properties style:rel-column-width="36*"/>
    </style:style>
    <style:style style:family="table-column" style:parent-style-name="colspec" style:name="id1-3-2-4-14-1-1">
      <style:table-column-properties style:rel-column-width="5*"/>
    </style:style>
    <style:style style:family="table-column" style:parent-style-name="colspec" style:name="id1-3-2-4-14-1-2">
      <style:table-column-properties style:rel-column-width="63*"/>
    </style:style>
    <style:style style:family="table-column" style:parent-style-name="colspec" style:name="id1-3-2-4-14-1-3">
      <style:table-column-properties style:rel-column-width="36*"/>
    </style:style>
    <style:style style:family="table-column" style:parent-style-name="colspec" style:name="id1-3-2-4-14-1-4">
      <style:table-column-properties style:rel-column-width="35*"/>
    </style:style>
    <style:style style:family="table-column" style:parent-style-name="colspec" style:name="id1-3-2-4-16-1-1">
      <style:table-column-properties style:rel-column-width="5*"/>
    </style:style>
    <style:style style:family="table-column" style:parent-style-name="colspec" style:name="id1-3-2-4-16-1-2">
      <style:table-column-properties style:rel-column-width="63*"/>
    </style:style>
    <style:style style:family="table-column" style:parent-style-name="colspec" style:name="id1-3-2-4-16-1-3">
      <style:table-column-properties style:rel-column-width="36*"/>
    </style:style>
    <style:style style:family="table-column" style:parent-style-name="colspec" style:name="id1-3-2-4-16-1-4">
      <style:table-column-properties style:rel-column-width="35*"/>
    </style:style>
    <style:style style:family="table-column" style:parent-style-name="colspec" style:name="id1-3-2-4-18-1-1">
      <style:table-column-properties style:rel-column-width="5*"/>
    </style:style>
    <style:style style:family="table-column" style:parent-style-name="colspec" style:name="id1-3-2-4-18-1-2">
      <style:table-column-properties style:rel-column-width="63*"/>
    </style:style>
    <style:style style:family="table-column" style:parent-style-name="colspec" style:name="id1-3-2-4-18-1-3">
      <style:table-column-properties style:rel-column-width="35*"/>
    </style:style>
    <style:style style:family="table-column" style:parent-style-name="colspec" style:name="id1-3-2-4-18-1-4">
      <style:table-column-properties style:rel-column-width="36*"/>
    </style:style>
    <style:style style:family="table-column" style:parent-style-name="colspec" style:name="id1-3-2-4-20-1-1">
      <style:table-column-properties style:rel-column-width="5*"/>
    </style:style>
    <style:style style:family="table-column" style:parent-style-name="colspec" style:name="id1-3-2-4-20-1-2">
      <style:table-column-properties style:rel-column-width="63*"/>
    </style:style>
    <style:style style:family="table-column" style:parent-style-name="colspec" style:name="id1-3-2-4-20-1-3">
      <style:table-column-properties style:rel-column-width="36*"/>
    </style:style>
    <style:style style:family="table-column" style:parent-style-name="colspec" style:name="id1-3-2-4-20-1-4">
      <style:table-column-properties style:rel-column-width="0*"/>
    </style:style>
    <style:style style:family="table-column" style:parent-style-name="colspec" style:name="id1-3-2-4-20-1-5">
      <style:table-column-properties style:rel-column-width="35*"/>
    </style:style>
    <style:style style:family="table-column" style:parent-style-name="colspec" style:name="id1-3-2-4-22-1-1">
      <style:table-column-properties style:rel-column-width="5*"/>
    </style:style>
    <style:style style:family="table-column" style:parent-style-name="colspec" style:name="id1-3-2-4-22-1-2">
      <style:table-column-properties style:rel-column-width="63*"/>
    </style:style>
    <style:style style:family="table-column" style:parent-style-name="colspec" style:name="id1-3-2-4-22-1-3">
      <style:table-column-properties style:rel-column-width="0*"/>
    </style:style>
    <style:style style:family="table-column" style:parent-style-name="colspec" style:name="id1-3-2-4-22-1-4">
      <style:table-column-properties style:rel-column-width="0*"/>
    </style:style>
    <style:style style:family="table-column" style:parent-style-name="colspec" style:name="id1-3-2-4-22-1-5">
      <style:table-column-properties style:rel-column-width="0*"/>
    </style:style>
    <style:style style:family="table-column" style:parent-style-name="colspec" style:name="id1-3-2-4-22-1-6">
      <style:table-column-properties style:rel-column-width="36*"/>
    </style:style>
    <style:style style:family="table-column" style:parent-style-name="colspec" style:name="id1-3-2-4-22-1-7">
      <style:table-column-properties style:rel-column-width="0*"/>
    </style:style>
    <style:style style:family="table-column" style:parent-style-name="colspec" style:name="id1-3-2-4-22-1-8">
      <style:table-column-properties style:rel-column-width="0*"/>
    </style:style>
    <style:style style:family="table-column" style:parent-style-name="colspec" style:name="id1-3-2-4-22-1-9">
      <style:table-column-properties style:rel-column-width="35*"/>
    </style:style>
    <style:style style:family="table-column" style:parent-style-name="colspec" style:name="id1-3-2-4-24-1-1">
      <style:table-column-properties style:rel-column-width="5*"/>
    </style:style>
    <style:style style:family="table-column" style:parent-style-name="colspec" style:name="id1-3-2-4-24-1-2">
      <style:table-column-properties style:rel-column-width="63*"/>
    </style:style>
    <style:style style:family="table-column" style:parent-style-name="colspec" style:name="id1-3-2-4-24-1-3">
      <style:table-column-properties style:rel-column-width="0*"/>
    </style:style>
    <style:style style:family="table-column" style:parent-style-name="colspec" style:name="id1-3-2-4-24-1-4">
      <style:table-column-properties style:rel-column-width="0*"/>
    </style:style>
    <style:style style:family="table-column" style:parent-style-name="colspec" style:name="id1-3-2-4-24-1-5">
      <style:table-column-properties style:rel-column-width="35*"/>
    </style:style>
    <style:style style:family="table-column" style:parent-style-name="colspec" style:name="id1-3-2-4-24-1-6">
      <style:table-column-properties style:rel-column-width="0*"/>
    </style:style>
    <style:style style:family="table-column" style:parent-style-name="colspec" style:name="id1-3-2-4-24-1-7">
      <style:table-column-properties style:rel-column-width="0*"/>
    </style:style>
    <style:style style:family="table-column" style:parent-style-name="colspec" style:name="id1-3-2-4-24-1-8">
      <style:table-column-properties style:rel-column-width="34*"/>
    </style:style>
    <style:style style:family="table-column" style:parent-style-name="colspec" style:name="id1-3-2-4-26-1-1">
      <style:table-column-properties style:rel-column-width="5*"/>
    </style:style>
    <style:style style:family="table-column" style:parent-style-name="colspec" style:name="id1-3-2-4-26-1-2">
      <style:table-column-properties style:rel-column-width="63*"/>
    </style:style>
    <style:style style:family="table-column" style:parent-style-name="colspec" style:name="id1-3-2-4-26-1-3">
      <style:table-column-properties style:rel-column-width="0*"/>
    </style:style>
    <style:style style:family="table-column" style:parent-style-name="colspec" style:name="id1-3-2-4-26-1-4">
      <style:table-column-properties style:rel-column-width="36*"/>
    </style:style>
    <style:style style:family="table-column" style:parent-style-name="colspec" style:name="id1-3-2-4-26-1-5">
      <style:table-column-properties style:rel-column-width="34*"/>
    </style:style>
    <style:style style:family="table-column" style:parent-style-name="colspec" style:name="id1-3-2-4-28-1-1">
      <style:table-column-properties style:rel-column-width="5*"/>
    </style:style>
    <style:style style:family="table-column" style:parent-style-name="colspec" style:name="id1-3-2-4-28-1-2">
      <style:table-column-properties style:rel-column-width="63*"/>
    </style:style>
    <style:style style:family="table-column" style:parent-style-name="colspec" style:name="id1-3-2-4-28-1-3">
      <style:table-column-properties style:rel-column-width="36*"/>
    </style:style>
    <style:style style:family="table-column" style:parent-style-name="colspec" style:name="id1-3-2-4-28-1-4">
      <style:table-column-properties style:rel-column-width="35*"/>
    </style:style>
  </office:automatic-styles>
  <office:body>
    <office:text>
      <text:p text:style-name="new_page_staatscourant"/>
      <text:p text:style-name="single-kop-titel">Mandaat- en volmachtbesluit 2026</text:p>
      <text:section text:name="regeling_id1-3-2" text:style-name="regeling">
        <text:section text:name="aanhef_id1-3-2-1" text:style-name="aanhef">
          <text:section text:name="preambule_id1-3-2-1-1" text:style-name="preambule">
            <text:p text:style-name="al">College en burgemeester,</text:p>
            <text:p text:style-name="al"/>
            <text:p text:style-name="al">elk voor zover het hun bevoegdheden betreft,</text:p>
            <text:p text:style-name="al"/>
            <text:p text:style-name="al">gelet op de artikelen 160 en 171 van de Gemeentewet,  de artikelen 10:3 en 10:12 van de Algemene wet bestuursrecht en artikel 3:60 e.v. van het Burgerlijk Wetboek;</text:p>
            <text:p text:style-name="al"/>
            <text:p text:style-name="al">B E S L U I T E N:</text:p>
            <text:p text:style-name="al"/>
            <text:p text:style-name="al">I. de bevoegdheid tot het afdoen van aangelegenheden, met inbegrip van het ondertekenen van daarop betrekking hebbende stukken, bij mandaat en/of volmacht op te dragen aan de  functionarissen van de gemeente Dronten, zoals vermeld op de bij dit besluit behorende bijlage;</text:p>
            <text:p text:style-name="al"/>
            <text:p text:style-name="al">II.  bij de toepassing van het mandaat en/of volmacht worden door de gemandateerden respectievelijk gevolmachtigden de aanwijzingen als opgenomen in de toelichting en de lijst  gemandateerde bevoegdheden en volmachten in acht genomen; </text:p>
            <text:p text:style-name="al"/>
            <text:p text:style-name="al">III. de gemandateerden respectievelijk gevolmachtigden op te dragen de gemeente buiten rechte te vertegenwoordigen, voor zover dat ter uitvoering van de gemandateerde bevoegdheid en/of volmacht nodig is;</text:p>
            <text:p text:style-name="al"/>
            <text:p text:style-name="al">IV. de bevoegdheid tot het verrichten van eenvoudige correspondentie bij mandaat en/of volmacht op te dragen aan alle  functionarissen van de gemeente Dronten, voor zover een relatie hebbend met hun functie;</text:p>
            <text:p text:style-name="al"/>
            <text:p text:style-name="al">V. indien niet in diens vervanging is voorzien, wordt de functionaris vervangen door de naaste hogere functionaris;</text:p>
            <text:p text:style-name="al"/>
            <text:p text:style-name="al">VI. besluiten die in mandaat namens een gemeentelijke orgaan worden genomen, worden als volgt ondertekend:</text:p>
            <text:p text:style-name="al">
            <text:span text:style-name="nadrukcur">namens het college van Dronten / de burgemeester van Dronten,</text:span>
          </text:p>
            <text:p text:style-name="al">
            <text:span text:style-name="nadrukcur">(elektronische) handtekening</text:span>
          </text:p>
            <text:p text:style-name="al">
            <text:span text:style-name="nadrukcur">naam mandataris</text:span>
          </text:p>
            <text:p text:style-name="al">
            <text:span text:style-name="nadrukcur">functie mandataris</text:span>
          </text:p>
            <text:p text:style-name="al">
            <text:span text:style-name="nadrukcur">(teammanager) team …</text:span>
          </text:p>
            <text:p text:style-name="al"/>
            <text:p text:style-name="al">VII. Correspondentie aangaande rechtspositie van medewerkers wordt automatisch gegenereerd en niet voorzien van een handtekening. Onder  deze correspondentie komt het volgende te staan:</text:p>
            <text:p text:style-name="al"/>
            <text:p text:style-name="al">
            <text:span text:style-name="nadrukcur">Gemeente Dronten</text:span>
            <text:span text:style-name="nadrukcur"/>
          </text:p>
            <text:p text:style-name="al">
            <text:span text:style-name="nadrukcur">namens het college / de burgemeester</text:span>
          </text:p>
            <text:p text:style-name="al"/>
            <text:p text:style-name="al">
            <text:span text:style-name="nadrukcur"/>
            <text:span text:style-name="nadrukcur"/>
            <text:span text:style-name="nadrukcur">naam  gevolmachtigde</text:span>
          </text:p>
            <text:p text:style-name="al">
            <text:span text:style-name="nadrukcur"/>
            <text:span text:style-name="nadrukcur"/>
            <text:span text:style-name="nadrukcur">directeur vakgebied … of teammanager team …</text:span>
          </text:p>
            <text:p text:style-name="al"/>
            <text:p text:style-name="al">
            <text:span text:style-name="nadrukcur">Deze brief is digitaal vastgesteld, daarom staat er geen fysieke handtekening onder de brief.</text:span>
          </text:p>
            <text:p text:style-name="al"/>
            <text:p text:style-name="al">VIII. stukken waarin de gemeente als rechtspersoon wordt vertegenwoordigd, worden als volgt ondertekend:</text:p>
            <text:p text:style-name="al">
            <text:span text:style-name="nadrukcur">Gemeente Dronten,</text:span>
          </text:p>
            <text:p text:style-name="al">
            <text:span text:style-name="nadrukcur">Namens het college / de burgemeester</text:span>
          </text:p>
            <text:p text:style-name="al">
            <text:span text:style-name="nadrukcur">(elektronische) handtekening</text:span>
          </text:p>
            <text:p text:style-name="al">
            <text:span text:style-name="nadrukcur">Naam gevolmachtigde</text:span>
          </text:p>
            <text:p text:style-name="al"/>
            <text:p text:style-name="al">IX. dit besluit wordt aangehaald als Mandaat- en volmachtbesluit 2026 en treedt in werking op de dag na bekendmaking;</text:p>
            <text:p text:style-name="al"/>
            <text:p text:style-name="al">X. Het Gewijzigd Mandaat-en volmachtbesluit 2025 (d.d.29 augustus 2025) wordt ingetrokken.</text:p>
            <text:p text:style-name="al"/>
          </text:section>
        </text:section>
        <text:section text:name="regeling-tekst_id1-3-2-2" text:style-name="regeling-tekst">
          <text:section text:name="tekst_id1-3-2-2-1" text:style-name="tekst">
            <text:section text:name="al-groep_id1-3-2-2-1-1" text:style-name="al-groep">
              <text:p text:style-name="al-groep_top"/>
              <text:p text:style-name="al">Dronten, </text:p>
              <text:p text:style-name="al"/>
              <text:p text:style-name="al">Het college van Dronten,</text:p>
              <text:p text:style-name="al"/>
              <text:p text:style-name="al"/>
              <text:p text:style-name="al"/>
              <text:p text:style-name="al">R. Hammenga MA      drs. J.P. Gebben</text:p>
              <text:p text:style-name="al">secretaris       burgemeester</text:p>
              <text:p text:style-name="al"/>
              <text:p text:style-name="al"/>
              <text:p text:style-name="al"/>
              <text:p text:style-name="al">De burgemeester van Dronten,</text:p>
              <text:p text:style-name="al"/>
              <text:p text:style-name="al"/>
              <text:p text:style-name="al"/>
              <text:p text:style-name="al">drs. J.P. Gebben</text:p>
              <text:p text:style-name="al"/>
            </text:section>
            <text:p text:style-name="tekst_bottom"/>
          </text:section>
        </text:section>
        <text:section text:name="nota-toelichting_id1-3-2-3" text:style-name="nota-toelichting">
          <text:p text:style-name="kop_level0"><text:span text:style-name="label"/> <text:span text:style-name="nr"/> TOELICHTING</text:p>
          <text:p text:style-name="al">
          <text:span text:style-name="nadrukvet">Algemeen</text:span>
        </text:p>
          <text:p text:style-name="al">Voor het gebruik van het mandaat respectievelijk de volmacht is het van belang om aandacht te hebben voor de volgende onderscheidingen.</text:p>
          <text:p text:style-name="al"/>
          <text:p text:style-name="al">
          <text:span text:style-name="nadrukvet">Publiekrecht-privaatrecht</text:span>
        </text:p>
          <text:p text:style-name="al">Rechtshandelingen (handelingen met een beoogd rechtsgevolg) kunnen worden onderscheiden in publiekrechtelijk en privaatrechtelijk handelingen. <text:span text:style-name="nadrukvet">Publiekrechtelijk</text:span> zijn rechtshandelingen die zijn gebaseerd op een wettelijke bevoegdheid; anders gezegd handelingen waarbij <text:span text:style-name="nadrukvet">het gemeentebestuur</text:span> als overheid optreedt. Dit soort handelingen wordt verricht door een publiekrechtelijk orgaan van de gemeente (het college of de burgemeester).</text:p>
          <text:p text:style-name="al">
          <text:span text:style-name="nadrukvet">Privaatrechtelijke</text:span> handelingen kunnen worden verricht door natuurlijke personen of rechtspersonen. Hier treedt <text:span text:style-name="nadrukvet">de gemeente</text:span> op, niet op basis van een bijzondere bevoegdheid, maar op dezelfde wijze als andere rechtspersonen.</text:p>
          <text:p text:style-name="al">Er kan een verschil bestaan tussen bevoegdheid om een beslissing te nemen en de bevoegdheid daarover een stuk te ondertekenen. Met betrekking tot <text:span text:style-name="nadrukvet">publiekrechtelijke</text:span> besluiten legt het mandaat die bevoegdheden (afdoening en ondertekening) in een hand. Aangaande <text:span text:style-name="nadrukvet">privaatrechtelijke</text:span> handelingen bepaalt artikel 171 van de Gemeentewet dat de burgemeester ondertekent (hij vertegenwoordigt de gemeente buiten rechte). Hij kan die bevoegdheid aan anderen opdragen. Daarvoor is onderdeel III in het besluit opgenomen.</text:p>
          <text:p text:style-name="al"/>
          <text:p text:style-name="al">
          <text:span text:style-name="nadrukvet">Mandaat-attributie</text:span>
        </text:p>
          <text:p text:style-name="al">De heffingsambtenaar, de invorderingsambtenaar, de (bijzondere) ambtenaar burgerlijke stand en de leerplichtambtenaar ontlenen hun bevoegdheden (deels) rechtstreeks aan de wet. In een dergelijk geval is sprake van attributie. Voor die bevoegdheden zijn zij dan ook niet opgenomen in het mandaat- en volmachtbesluit. Overigens zijn zij voor de toepassing van die bevoegdheden wel verantwoording verschuldigd aan het college.</text:p>
          <text:p text:style-name="al"/>
          <text:p text:style-name="al">
          <text:span text:style-name="nadrukvet">Mandaat</text:span>
        </text:p>
          <text:p text:style-name="al">Overeenkomstig het bepaalde in artikel 10:1 van de Algemene wet bestuursrecht wordt onder mandaat verstaan: de bevoegdheid om in naam van een bestuursorgaan (in casu het college of de burgemeester) besluiten te nemen.</text:p>
          <text:p text:style-name="al">Bij mandaat worden de bevoegdheden die een mandaatgever (college of burgemeester) heeft, opgedragen aan een gemandateerde. De mandaatgever blijft zelf bevoegd om te beslissen en om de gemandateerde aanwijzingen te geven over de wijze waarop deze zijn bevoegdheden uitoefent. Dit onderdeel heeft betrekking op <text:span text:style-name="nadrukvet">publiekrechtelijke</text:span> bevoegdheden. De gemandateerde treedt dus op namens een gemeentelijk orgaan. Een door de gemandateerde binnen de grenzen van zijn bevoegdheid genomen besluit geldt als een besluit van de mandaatgever.</text:p>
          <text:p text:style-name="al"/>
          <text:p text:style-name="al">
          <text:span text:style-name="nadrukvet">Ondermandaat</text:span> is niet toegestaan, tenzij een medewerker expliciet schriftelijk door de teammanager, die het mandaat heeft, wordt aangewezen. In dat geval is er sprake van een persoonsgebonden en aan de functie gerelateerd ondermandaat, waarvan het mandaat bij zijn teammanager berust.</text:p>
          <text:p text:style-name="al"/>
          <text:p text:style-name="al">Het bestuursorgaan blijft te allen tijde bevoegd de gemandateerde bevoegdheid uit te oefenen. De mandaatgever kan de gemandateerde per geval of in het algemeen instructies geven ter uitvoering van de gemandateerde bevoegdheid. </text:p>
          <text:p text:style-name="al"/>
          <text:p text:style-name="al">Een gemandateerde bevoegdheid omvat uiteraard ook de daarbij behorende uitvoering, zoals het inwinnen van de nodige inlichtingen, het doen van mededelingen over bestaand beleid, correspondentie over de uitvoering van een contract enzovoorts. Ook kan gedacht worden aan correspondentie die voorafgaat aan de uitoefening van een gemandateerde bevoegdheid, zoals het treffen van maatregelen voor een woningaanpassing of het bieden van hulp aan cliënten. <text:span text:style-name="nadrukvet">Tenzij dit afzonderlijk is vermeld, valt de uitoefening van bestuursdwang, het opleggen van dwangsommen of de tussentijdse beëindiging van contracten niet onder de uitvoering.</text:span></text:p>
          <text:p text:style-name="al"/>
          <text:p text:style-name="al">De voorbereiding van, de inhoudelijke toetsing en de besluitvorming van een gemandateerde bevoegdheid, vinden waar mogelijk plaats door verschillende functionarissen.</text:p>
          <text:p text:style-name="al"/>
          <text:p text:style-name="al">
          <text:span text:style-name="nadrukvet">Grenzen mandaat</text:span>
        </text:p>
          <text:p text:style-name="al">Uiteraard is het ook zonder dat dit in het mandaat is vermeld, nimmer de bedoeling dat een  medewerker van zijn bevoegdheid gebruik maakt in strijd met de wet of in afwijking van (al dan niet beschreven) gemeentelijk beleid. Ook in bestuurlijke of politiek gevoelige aangelegenheden blijft gebruik van het mandaat achterwege. Tenslotte mag het mandaat niet worden toegepast in gevallen waarin geen of onvoldoende budget voorhanden is voor de uitvoering van het besluit. <text:span text:style-name="nadrukvet">Gebruik van het mandaat in deze gevallen kan leiden tot intrekking van het mandaat en in ernstige gevallen arbeidsrechtelijke sancties.</text:span></text:p>
          <text:p text:style-name="al"/>
          <text:p text:style-name="al">
          <text:span text:style-name="nadrukvet">Volmacht</text:span>
        </text:p>
          <text:p text:style-name="al">Overeenkomstig het bepaalde in artikel 3:60 e.v. van het Burgerlijk Wetboek wordt onder volmacht verstaan: de bevoegdheid om in naam van een ander (in casu het college of de burgemeester) rechtshandelingen te verrichten. Bij volmacht worden de bevoegdheden die een volmachtgever (college of burgemeester) heeft, opgedragen aan een gevolmachtigde. De volmachtgever blijft zelf bevoegd om te handelen en om de gevolmachtigde algemene of specifieke instructies te geven over de wijze waarop deze zijn bevoegdheden uitoefent. Dit onderdeel heeft betrekking op privaatrechtelijke bevoegdheden. De gevolmachtigde treedt dus op namens een gemeentelijk orgaan/de gemeente. De door de gevolmachtigde verrichtte rechtshandelingen treffen de volmachtgever; de gevolmachtigde valt er tussenuit. </text:p>
          <text:p text:style-name="al"/>
          <text:p text:style-name="al">Een bij volmacht verleende bevoegdheid omvat uiteraard ook de daarbij behorende uitvoering, zoals het inwinnen van de nodige inlichtingen, het doen van mededelingen over bestaand beleid, correspondentie over de uitvoering van een contract enzovoorts. Ook kan gedacht worden aan correspondentie die voorafgaat aan de uitoefening van een volmacht.</text:p>
          <text:p text:style-name="al"/>
          <text:p text:style-name="al">Uiteraard is het ook zonder dat dit in de volmacht is vermeld, nimmer de bedoeling dat een medewerker van zijn bevoegdheid gebruik maakt in strijd met de wet of in afwijking van (al dan niet beschreven) gemeentelijk beleid. Ook in bestuurlijke of politiek gevoelige aangelegenheden blijft gebruik van de volmacht achterwege. Tenslotte mag de volmacht niet worden toegepast in gevallen waarin geen of onvoldoende budget voorhanden is voor de uitvoering van de handeling. Gebruik van de volmacht in deze gevallen kan leiden tot intrekking van de volmacht en in ernstige gevallen arbeidsrechtelijke sancties.</text:p>
          <text:p text:style-name="al"/>
          <text:p text:style-name="al"/>
          <text:p text:style-name="al">
          <text:span text:style-name="nadrukvet">Vervanging</text:span>
        </text:p>
          <text:p text:style-name="al">Mandaat/volmacht wordt verleend over de lijn. Dit betekent dat bij afwezigheid van de gemandateerde/gevolmachtigde de naasthogere medewerker altijd bevoegd is de gemandateerde/gevolmachtigde bevoegdheid uit te oefenen. Met de naasthogere medewerker wordt bedoeld de medewerker die aan de gemandateerde/gevolmachtigde feitelijk leiding geeft. In het geval van afwezigheid van een gemandateerde/gevolmachtigde teammanager kan deze ook  horizontaal worden vervangen door een andere teammanager. In het geval van een gemandateerde/gevolmachtigde directeur kan deze ook vervangen worden door de secretaris.</text:p>
          <text:p text:style-name="al">Van vervanging is sprake bij vakantie of ziekte, maar tevens indien het noodzakelijk is dat de gemandateerde/gevolmachtigde tijdelijk van zijn mandaat respectievelijk volmacht wordt ontheven. </text:p>
          <text:p text:style-name="al"/>
          <text:p text:style-name="al">
          <text:span text:style-name="nadrukvet">Ondertekening </text:span>
        </text:p>
          <text:p text:style-name="al">Publiekrechtelijke besluiten (vergunningen en andere beschikkingen) gaan uit van een orgaan van de gemeente (het college of de burgemeester). In mandaat genomen besluiten worden door de gemandateerde (elektronisch) ondertekend. Bij de ondertekening wordt altijd vermeld namens welk bestuursorgaan het besluit is genomen. Daarbij gelden de voorschriften zoals aangegeven in onderdeel VI  van het Mandaat- en volmachtbesluit waar deze toelichting op slaat. Bij afwezigheid van een gemandateerde, kan om praktische redenen b/a (bij afwezigheid) (elektronisch) worden getekend door een andere functionaris, die dan wel zelf ook gemandateerde moet zijn.</text:p>
          <text:p text:style-name="al"/>
          <text:p text:style-name="al">
          <text:span text:style-name="nadrukvet">Ondertekening privaatrechtelijke stukken</text:span>
        </text:p>
          <text:p text:style-name="al">Privaatrechtelijke stukken (zoals overeenkomsten) gaan uit van de rechtspersoon “gemeente Dronten”. Zij vermelden in de aanhef:</text:p>
          <text:p text:style-name="al"/>
          <text:p text:style-name="al">De gemeente Dronten, ten deze vertegenwoordigd door <text:span text:style-name="nadrukcur">(naam ondertekenaar)</text:span></text:p>
          <text:p text:style-name="al">daartoe bij Mandaat- en volmachtbesluit aangewezen op grond van artikel 171 van de Gemeentewet, …..</text:p>
          <text:p text:style-name="al"/>
          <text:p text:style-name="al">Daarbij gelden de voorschriften zoals aangegeven in de onderdelen VII en VIII van het Mandaat- en volmachtbesluit waar deze toelichting op slaat.</text:p>
          <text:p text:style-name="al"/>
          <text:p text:style-name="al">
          <text:span text:style-name="nadrukvet">Eenvoudige uitvoeringscorrespondentie</text:span>
        </text:p>
          <text:p text:style-name="al">In de mandaten- en volmachtenlijst wordt een groot aantal besluiten en handelingen opgedragen aan medewerkers. Het is echter niet mogelijk om alle handelingen die medewerkers namens het gemeentebestuur of de gemeente verrichten, uitputtend te beschrijven. Met dit mandaat/deze volmacht is bedoeld de mogelijkheid te scheppen om uitvoering te geven aan besluiten die door het bestuur zijn genomen. Met een aantal voorbeelden wordt dit verduidelijkt. Ook zijn enkele begrenzingen aan te geven.</text:p>
          <text:p text:style-name="al"/>
          <text:p text:style-name="al">Het uitgangspunt bij eenvoudige uitvoeringscorrespondentie is dat <text:span text:style-name="nadrukvet">geen nieuwe rechtsverhoudingen </text:span>worden geschapen. Dit mandaat/deze volmacht kan dus niet worden gebruikt voor het vaststellen van beschikkingen (andere publiekrechtelijke besluiten worden geheel niet gemandateerd) en het aangaan van overeenkomsten (bestellingen).</text:p>
          <text:p text:style-name="al"/>
          <text:p text:style-name="al">Ook geldt dit mandaat/deze volmacht  niet voor gevallen:</text:p>
          <text:p text:style-name="al">- waarin afwijking van bestaande regels nodig is;</text:p>
          <text:p text:style-name="al">- waarin verwacht kan worden dat toepassing van de regels in een concreet geval bestuurlijke of politieke repercussie zal hebben;</text:p>
          <text:p text:style-name="al">- waarin geen budget (meer) voorhanden is voor de uitvoering van het besluit/de handeling;</text:p>
          <text:p text:style-name="al"/>
          <text:p text:style-name="al">Het gaat hier niet om een ondertekeningsmandaat/-volmacht, maar om de bevoegdheid om namens het college (of namens de burgemeester) zaken af te doen.</text:p>
          <text:p text:style-name="al"/>
          <text:p text:style-name="al">
          <text:span text:style-name="nadrukvet">Let op! </text:span>Het mandaat/de volmacht is een besluit van deze organen en niet van de gemeenteraad. Het mandaat/de volmacht geldt dus niet voor afdoening van zaken waartoe de raad bevoegd is. Eenvoudige correspondentie aan de raad wordt afgedaan via de lijst ingekomen stukken.</text:p>
          <text:p text:style-name="al"/>
          <text:p text:style-name="al">
          <text:span text:style-name="nadrukvet">Voorbeelden</text:span>
        </text:p>
          <text:p text:style-name="al">Bepaalde besluiten dienen na vaststelling aan anderen te worden meegedeeld (bijvoorbeeld verordeningen die strafrechtelijke bepalingen bevatten aan het arrondissementsparket). De toezending van zo’n besluit schept geen nieuwe rechtsverhouding en kan derhalve als uitvoering worden beschouwd.</text:p>
          <text:p text:style-name="al"/>
          <text:p text:style-name="al">Ook valt te denken aan de volgende gevallen :</text:p>
          <text:p text:style-name="al">- ontvangstbevestigingen (niet van meldingen van bouwvoornemens of op grond van de Wet milieubeheer) en</text:p>
          <text:p text:style-name="al">- het toezenden van voorhanden informatie (folders, kaarten, drukwerk);</text:p>
          <text:p text:style-name="al">- het retourneren van stukken etc.</text:p>
          <text:p text:style-name="al">- verzoeken om nadere informatie aan aanvrager om de aanvraag te completeren teneinde op de aanvraag te kunnen beslissen.</text:p>
          <text:p text:style-name="al">-  reageren op informele aanvragen/principeverzoeken die kunnen worden getoetst aan bestaand beleid.</text:p>
          <text:p text:style-name="al"/>
          <text:p text:style-name="al">Omdat in deze gevallen geen rechtsverhouding tot stand komt, bestaat er geen bezwaar tegen de stukken met een eigen ondertekening (dus niet: namens …) te verzenden.</text:p>
          <text:p text:style-name="al"/>
          <text:p text:style-name="al"/>
          <text:p text:style-name="al">
          <text:span text:style-name="nadrukvet">Procesvertegenwoordiging</text:span>
        </text:p>
          <text:p text:style-name="al">Voor procesvertegenwoordiging bestaat een afzonderlijke procesmachtiging.</text:p>
          <text:p text:style-name="al"/>
          <text:p text:style-name="al"/>
          <text:p text:style-name="al">
          <text:span text:style-name="nadrukvet">MANDAATBESLUIT OFGV</text:span>
        </text:p>
          <text:p text:style-name="al"/>
          <text:p text:style-name="al">De mandaten betrekking hebbend op bevoegdheden als genoemd in de aanhef van het Mandaatbesluit OFGV, en verleend aan de directeur van de Omgevingsdienst Flevoland &amp; Gooi en Vechtstreek zijn vastgelegd in het Mandaatbesluit OFGV.</text:p>
          <text:p text:style-name="al"/>
          <text:p text:style-name="al">
          <text:span text:style-name="nadrukvet">MANDAATBESLUIT CRISISORGANISATIE BEVOLKINGSZORG</text:span>
        </text:p>
          <text:p text:style-name="al"/>
          <text:p text:style-name="al">De mandaten betrekking hebbend op bevoegdheden als genoemd in de aanhef van het Mandaatbesluit Crisisorganisatie Bevolkingszorg en verleend aan de functionarissen zijn vastgelegd in het Mandaatbesluit Crisisorganisatie Bevolkingszorg 2020 Flevoland en Gooi en Vechtstreek.</text:p>
          <text:p text:style-name="al"/>
          <text:p text:style-name="al">
          <text:span text:style-name="nadrukvet">MANDAATREGELING UITVOERING WET GEMEENTELIJKE SCHULDHULPVERLENING, BESLUIT GEMEENTELIJKE SCHULDHULPVERLENING EN FAILLISSEMENTSWET GEMEENTE DRONTEN</text:span>
        </text:p>
          <text:p text:style-name="al">De mandaten betrekking hebbend op de bevoegdheden als genoemd in bijlage 1 bij deze Mandaatregeling verleend aan het college van burgemeester en wethouders van de gemeente Lelystad.</text:p>
        </text:section>
        <text:section text:name="bijlage_id1-3-2-4" text:style-name="bijlage">
          <text:p text:style-name="bijlage_top"/>
          <text:p text:style-name="hoofdstuk_kop"><text:span text:style-name="label"/> <text:span text:style-name="nr"/> Gemandateerde bevoegdheden en volmachten</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column table:style-name="id1-3-2-4-2-1-5"/>
              <table:table-column table:style-name="id1-3-2-4-2-1-6"/>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en</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2">
                  <text:p text:style-name="table_al">
                    <text:span text:style-name="nadrukvet">Bevoegdheid</text:span>
                  </text:p>
                </table:table-cell>
                <table:table-cell table:style-name="entry" table:number-rows-spanned="1" table:number-columns-spanned="2">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Privaatrechtelijke overeenkoms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2">
                  <text:p text:style-name="table_al">aangaan, wijzigen, verlengen, intrekken, ontbinden en opzeggen, inclusief ondertekening, van overeenkomsten/convenanten en plaatsen en ondertekenen van orders </text:p>
                  <text:p text:style-name="table_al"/>
                </table:table-cell>
                <table:table-cell table:style-name="entry" table:number-rows-spanned="1" table:number-columns-spanned="2">
                  <text:p text:style-name="table_al">secretaris, directeur, teammanager, programmamanager </text:p>
                </table:table-cell>
                <table:table-cell table:style-name="entry" table:number-rows-spanned="1" table:number-columns-spanned="1">
                  <text:p text:style-name="table_al">indien het contract belang onder het van toepassing zijnde Europese drempelbedrag ligt of</text:p>
                  <text:p text:style-name="table_al">indien het contract belang van onbepaalde waarde is en er duidelijke aanwijzingen bestaan dat de waarde geen hogere waarde vertegenwoordigt dan het van toepassing zijn de Europese drempelbedrag;</text:p>
                  <text:p text:style-name="table_al">conform het geldende Inkoopbeleid.</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2">
                  <text:p text:style-name="table_al">verlengen overeenkomst/convenant </text:p>
                </table:table-cell>
                <table:table-cell table:style-name="entry" table:number-rows-spanned="1" table:number-columns-spanned="2">
                  <text:p text:style-name="table_al">secretaris, directeur, teammanager, programmamanager </text:p>
                </table:table-cell>
                <table:table-cell table:style-name="entry" table:number-rows-spanned="1" table:number-columns-spanned="1">
                  <text:p text:style-name="table_al">indien het contractbelang boven het van toepassing zijnde Europese drempelbedrag ligt: conform verlengingsoptie in de overeenkomst</text:p>
                  <text:p text:style-name="table_al">portefeuillehouder wordt vooraf geïnformeerd</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anbestedingen</text:span>
                  </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2">
                  <text:p text:style-name="table_al">starten procedure meervoudig onderhandse aanbesteding, starten procedure Europese aanbesteding </text:p>
                </table:table-cell>
                <table:table-cell table:style-name="entry" table:number-rows-spanned="1" table:number-columns-spanned="2">
                  <text:p text:style-name="table_al">secretaris, direct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2">
                  <text:p text:style-name="table_al">teammanager,  programmamanager </text:p>
                </table:table-cell>
                <table:table-cell table:style-name="entry" table:number-rows-spanned="1" table:number-columns-spanned="1">
                  <text:p text:style-name="table_al">betrokken directeur en portefeuillehouder wordt geïnformeerd</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2">
                  <text:p text:style-name="table_al">offerte aanvragen (incl. programma van eisen), gunningsadvies, voornemen tot gunning (inclusief conceptovereenkomst), gunningsbesluit, afwijzingsbrief, afdoening klacht</text:p>
                </table:table-cell>
                <table:table-cell table:style-name="entry" table:number-rows-spanned="1" table:number-columns-spanned="2">
                  <text:p text:style-name="table_al">secretaris, directeu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2">
                  <text:p text:style-name="table_al">teammanager, programmamanager</text:p>
                </table:table-cell>
                <table:table-cell table:style-name="entry" table:number-rows-spanned="1" table:number-columns-spanned="1">
                  <text:p text:style-name="table_al">de betrokken directeur wordt aantoonbaar geïnformeerd</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2">
                  <text:p text:style-name="table_al">aangaan en ondertekening overeenkomst na gunning</text:p>
                </table:table-cell>
                <table:table-cell table:style-name="entry" table:number-rows-spanned="1" table:number-columns-spanned="2">
                  <text:p text:style-name="table_al">secretaris, directeur, teammanager,  programmamanager </text:p>
                </table:table-cell>
                <table:table-cell table:style-name="entry" table:number-rows-spanned="1" table:number-columns-spanned="1">
                  <text:p text:style-name="table_al">betrokken portefeuillehouder wordt geïnformeerd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Ontzegging toegang</text:span>
                  </text:p>
                </table:table-cell>
              </table:table-row>
              <table:table-row table:style-name="row">
                <table:table-cell table:style-name="entry" table:number-rows-spanned="1" table:number-columns-spanned="1">
                  <text:p text:style-name="table_al">6.</text:p>
                  <text:p text:style-name="table_al"/>
                </table:table-cell>
                <table:table-cell table:style-name="entry" table:number-rows-spanned="1" table:number-columns-spanned="2">
                  <text:p text:style-name="table_al">De bevoegdheid tot het direct ontzeggen van de toegang tot gemeentelijke gebouwen en/of terreinen aan personen die in die gebouwen of op die terreinen de orde verstoren of een directe bedreiging vormen voor de veiligheid of gezondheid  van de aanwezige medewerkers, bestuurders of gasten/bezoekers van de gemeente.</text:p>
                  <text:p text:style-name="table_al">Deze bevoegdheid sluit in de bevoegdheid om personen op te dragen  om het pand of perceel te verlaten en zich daarvan verwijderd te houden. Zo nodig wordt dit bevel gehandhaafd met behulp van de politie.</text:p>
                  <text:p text:style-name="table_al">De bevoegdheid om personen schriftelijk aan te zeggen dat zij gedurende bepaalde tijd geen toegang hebben tot evt. nader bepaalde gemeentelijke gebouwen en/of terreinen, om reden van voorkoming van agressief gedrag, verstoring van de orde, de veiligheid of bedreiging van de veiligheid van personen in die gebouwen of op terreinen. Zo nodig wordt deze aanzegging gehandhaafd met behulp van de politie.</text:p>
                </table:table-cell>
                <table:table-cell table:style-name="entry" table:number-rows-spanned="1" table:number-columns-spanned="2">
                  <text:p text:style-name="table_al">teammanagers, secretaris en directeuren.</text:p>
                  <text:p text:style-name="table_al"/>
                  <text:p text:style-name="table_al">In geval van publieksbijeenkomsten of vergaderingen buiten de normale kantooruren en indien dan geen directeur of teammanager aanwezig is, kan de medewerker intern servicepunt van dienst de onder nr. 7. </text:p>
                  <text:p text:style-name="table_al">beschreven bevoegdheid uitoefenen, maar alleen als de voorzitter van één van de vergaderingen of de organisator van de publieksbijeenkomst met de ontzegging en directe verwijdering instem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2">
                  <text:p text:style-name="table_al">In geval van publieksbijeenkomsten of vergaderingen buiten de normale kantooruren en indien dan geen directeur of teammanager aanwezig is, kan de medewerker intern servicepunt van dienst de onder nr. 7. </text:p>
                  <text:p text:style-name="table_al">beschreven bevoegdheid uitoefenen, maar alleen als de voorzitter van één van de vergaderingen of de organisator van de publieksbijeenkomst met de ontzegging en directe verwijdering instemt.</text:p>
                </table:table-cell>
                <table:table-cell table:style-name="entry" table:number-rows-spanned="1" table:number-columns-spanned="1">
                  <text:p text:style-name="table_al">de secretaris wordt nadien geïnformeer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Doen van aangifte </text:span>
                  </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2">
                  <text:p text:style-name="table_al">doen van aangifte jegens eigen personeel </text:p>
                </table:table-cell>
                <table:table-cell table:style-name="entry" table:number-rows-spanned="1" table:number-columns-spanned="2">
                  <text:p text:style-name="table_al">teammanager </text:p>
                </table:table-cell>
                <table:table-cell table:style-name="entry" table:number-rows-spanned="1" table:number-columns-spanned="1">
                  <text:p text:style-name="table_al">- met betrekking tot medewerkers van het eigen team</text:p>
                  <text:p text:style-name="table_al">- de burgemeester wordt aantoonbaar geïnformeerd</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2">
                  <text:p text:style-name="table_al">Doen van aangifte jegens een teammanager</text:p>
                </table:table-cell>
                <table:table-cell table:style-name="entry" table:number-rows-spanned="1" table:number-columns-spanned="2">
                  <text:p text:style-name="table_al">directeur van het betreffende domein</text:p>
                </table:table-cell>
                <table:table-cell table:style-name="entry" table:number-rows-spanned="1" table:number-columns-spanned="1">
                  <text:p text:style-name="table_al">- de burgemeester wordt aantoonbaar geïnformeerd</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2">
                  <text:p text:style-name="table_al">doen van aangifte jegens derden</text:p>
                </table:table-cell>
                <table:table-cell table:style-name="entry" table:number-rows-spanned="1" table:number-columns-spanned="2">
                  <text:p text:style-name="table_al">secretaris, directeur</text:p>
                </table:table-cell>
                <table:table-cell table:style-name="entry" table:number-rows-spanned="1" table:number-columns-spanned="1">
                  <text:p text:style-name="table_al">de burgemeester wordt aantoonbaar geïnformeer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ne wet bestuursrecht</text:span>
                  </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behandelen en afdoen klacht (art. 9:12)</text:p>
                </table:table-cell>
                <table:table-cell table:style-name="entry" table:number-rows-spanned="1" table:number-columns-spanned="2">
                  <text:p text:style-name="table_al">Secretaris</text:p>
                </table:table-cell>
                <table:table-cell table:style-name="entry" table:number-rows-spanned="1" table:number-columns-spanned="2">
                  <text:p text:style-name="table_al">- klacht over burgemeester (als bestuursorgaan) of lid van het college</text:p>
                  <text:p text:style-name="table_al">- klacht over directeu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burgemeester</text:p>
                </table:table-cell>
                <table:table-cell table:style-name="entry" table:number-rows-spanned="1" table:number-columns-spanned="2">
                  <text:p text:style-name="table_al">klacht over secretaris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directeur van het betreffende domein</text:p>
                </table:table-cell>
                <table:table-cell table:style-name="entry" table:number-rows-spanned="1" table:number-columns-spanned="2">
                  <text:p text:style-name="table_al">klacht over teammanag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teammanager </text:p>
                </table:table-cell>
                <table:table-cell table:style-name="entry" table:number-rows-spanned="1" table:number-columns-spanned="2">
                  <text:p text:style-name="table_al">klacht over medewerker eigen team</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instemmen met verzoek tot rechtstreeks beroep bij de bestuursrechter (artikel 7:1a)</text:p>
                </table:table-cell>
                <table:table-cell table:style-name="entry" table:number-rows-spanned="1" table:number-columns-spanned="2">
                  <text:p text:style-name="table_al">directeur, teammanag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ongegrond, niet-ontvankelijk verklaren van het bezwaar (artikel 7:3)</text:p>
                </table:table-cell>
                <table:table-cell table:style-name="entry" table:number-rows-spanned="1" table:number-columns-spanned="2">
                  <text:p text:style-name="table_al">directeur, teammanager </text:p>
                </table:table-cell>
                <table:table-cell table:style-name="entry" table:number-rows-spanned="1" table:number-columns-spanned="2">
                  <text:p text:style-name="table_al">- de teammanager is bevoegd indien die niet het primaire besluit heeft genomen én indien het primaire besluit niet door een andere teammanager is genomen</text:p>
                  <text:p text:style-name="table_al">- de directeur is bevoegd indien het primaire besluit door een teammanager is genomen</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nemen van de beslissing op bezwaar (7:11)</text:p>
                </table:table-cell>
                <table:table-cell table:style-name="entry" table:number-rows-spanned="1" table:number-columns-spanned="2">
                  <text:p text:style-name="table_al">directeur, teammanager</text:p>
                </table:table-cell>
                <table:table-cell table:style-name="entry" table:number-rows-spanned="1" table:number-columns-spanned="2">
                  <text:p text:style-name="table_al">- de teammanager is bevoegd indien die niet het primaire besluit heeft genomen én</text:p>
                  <text:p text:style-name="table_al">indien het primaire besluit niet door een andere teammanager is genomen</text:p>
                  <text:p text:style-name="table_al">- de directeur is bevoegd indien het primaire besluit door een teammanager is genomen </text:p>
                  <text:p text:style-name="table_al">- conform het advies van de (voorzitter van de) commissie bezwaarschrift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ne subsidieverordening</text:span>
                  </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afdoen van subsidies (verlenen, weigeren, intrekken, vaststellen, verrekenen en terugvorderen) </text:p>
                </table:table-cell>
                <table:table-cell table:style-name="entry" table:number-rows-spanned="1" table:number-columns-spanned="2">
                  <text:p text:style-name="table_al">teammanager </text:p>
                </table:table-cell>
                <table:table-cell table:style-name="entry" table:number-rows-spanned="1" table:number-columns-spanned="2">
                  <text:p text:style-name="table_al">-subsidie tot en met € 5.000,00,  de  portefeuillehouder wordt geïnformeerd</text:p>
                  <text:p text:style-name="table_al">- subsidie hoger dan € 5.000,00 tot en met € 50.000,00, mits directeur is geïnformeerd en portefeuillehouder aantoonbaar heeft ingestemd met subsidiebesluit.</text:p>
                  <text:p text:style-name="table_al"/>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anvragen subsidie</text:span>
                  </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aanvragen van Europese, nationale, provinciale en regionale subsidie</text:p>
                </table:table-cell>
                <table:table-cell table:style-name="entry" table:number-rows-spanned="1" table:number-columns-spanned="2">
                  <text:p text:style-name="table_al">secretaris, directeur, teammanager </text:p>
                </table:table-cell>
                <table:table-cell table:style-name="entry" table:number-rows-spanned="1" table:number-columns-spanned="2">
                  <text:p text:style-name="table_al">aangaande een eventuele cofinanciering/eigen bijdrage is artikel 2.3 van de Budgethoudersregeling van toepassing</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adviseur subsidieverwerving</text:p>
                </table:table-cell>
                <table:table-cell table:style-name="entry" table:number-rows-spanned="1" table:number-columns-spanned="2">
                  <text:p text:style-name="table_al">- de teammanager wordt aantoonbaar geïnformeerd</text:p>
                  <text:p text:style-name="table_al">- aangaande een eventuele cofinanciering/eigen bijdrage is artikel 2.3 van de Budgethoudersregeling van toepassing en de directeur van het betreffende domein wordt aantoonbaar geïnformeerd</text:p>
                </table:table-cell>
              </table:table-row>
            </table:table>
            <text:p text:style-name="table_bottom"/>
          </text:section>
          <text:p text:style-name="al"/>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ersoneel </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urgerlijk Wetboek, boek 7 titel 10 </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angaan, wijzigen, verlengen, (tussentijds) beëindigen  van arbeidsovereenkomsten</text:p>
                </table:table-cell>
                <table:table-cell table:style-name="entry" table:number-rows-spanned="1" table:number-columns-spanned="1">
                  <text:p text:style-name="table_al">secretaris, directeur, teammanager </text:p>
                </table:table-cell>
                <table:table-cell table:style-name="entry" table:number-rows-spanned="1" table:number-columns-spanned="1">
                  <text:p text:style-name="table_al">- bevoegdheid niet verleend ten aanzien van de secretaris en de directeuren</text:p>
                  <text:p text:style-name="table_al">- de bevoegdheid ten aanzien de van teammanagers is uitsluitend gemandateerd aan secretaris en directeur van het betreffende domein</text:p>
                  <text:p text:style-name="table_al">- teammanagers zijn slechts bevoegd voor wat betreft hun eigen team</text:p>
                  <text:p text:style-name="table_al">- teammanagers en directeuren oefenen hun bevoegdheid slechts uit in overeenstemming met de HRM-adviseur. Voor het toekennen van een gratificatie wordt tevens vooraf afgestemd met twee collega managers.</text:p>
                  <text:p text:style-name="table_al">-    de bevoegdheid geldt binnen de voorgestelde concernregels en voor zover het budget toereikend is. Voor zover afwijking van het concernbeleid wenselijk en juridisch mogelijk is, is de secretaris bevoegd.</text:p>
                  <text:p text:style-name="table_al">-     t.a.v. de detacheringsovereen- komsten geldt dat de teammanager bevoegd is indien de inkomsten de uitgaven dekken; in andere gevallen zijn de directieleden ten aanzien van het betreffende domein bevoegd.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aststellen salar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toekennen extra salarisverhoging, toelage of gratific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achterwege laten van salarisverhoging  als bedoeld in artikel 3.4 van de CAO Gemeen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overplaatsen medewerker op vrijwillige basi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openstellen vacatur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toekennen verhuiskostenvergoed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toekennen vergoeding woon- werkverke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koop, verkoop en overschrijven van verlo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verlenen zwangerschaps- en bevallingsverlo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verlenen, opschorten, onderbreken ouderschapsverlo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verlenen (kortdurend) zorgverlo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eslissen omtrent arbeidsduur en werktijd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eslissen omtrent overwer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toekennen studiefacilitei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het aangaan van functioneringstrajecten, vaststellen en ondertekenen van vaststellingsovereenkomsten en opleggen van schorsing als ordemaatregel</text:p>
                </table:table-cell>
                <table:table-cell table:style-name="entry" table:number-rows-spanned="1" table:number-columns-spanned="1">
                  <text:p text:style-name="table_al">burgemeester</text:p>
                </table:table-cell>
                <table:table-cell table:style-name="entry" table:number-rows-spanned="1" table:number-columns-spanned="1">
                  <text:p text:style-name="table_al">m.b.t. secretari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secretaris</text:p>
                </table:table-cell>
                <table:table-cell table:style-name="entry" table:number-rows-spanned="1" table:number-columns-spanned="1">
                  <text:p text:style-name="table_al">m.b.t. directeu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directeur</text:p>
                </table:table-cell>
                <table:table-cell table:style-name="entry" table:number-rows-spanned="1" table:number-columns-spanned="1">
                  <text:p text:style-name="table_al">m.b.t. teammanager binnen het eigen domei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teammanager</text:p>
                </table:table-cell>
                <table:table-cell table:style-name="entry" table:number-rows-spanned="1" table:number-columns-spanned="1">
                  <text:p text:style-name="table_al">m.b.t. medewerkers binnen het eigen team</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voeren van het goede gesprek</text:p>
                </table:table-cell>
                <table:table-cell table:style-name="entry" table:number-rows-spanned="1" table:number-columns-spanned="1">
                  <text:p text:style-name="table_al">burgemeester</text:p>
                  <text:p text:style-name="table_al"/>
                </table:table-cell>
                <table:table-cell table:style-name="entry" table:number-rows-spanned="1" table:number-columns-spanned="1">
                  <text:p text:style-name="table_al">- m.b.t. secretaris </text:p>
                  <text:p text:style-name="table_al">- conform de beleidsuitgangspunten Het goede gesprek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secretaris</text:p>
                </table:table-cell>
                <table:table-cell table:style-name="entry" table:number-rows-spanned="1" table:number-columns-spanned="1">
                  <text:p text:style-name="table_al">- m.b.t. directeur </text:p>
                  <text:p text:style-name="table_al">- conform beleidsuitgangspunten Het goede gespr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directeur</text:p>
                </table:table-cell>
                <table:table-cell table:style-name="entry" table:number-rows-spanned="1" table:number-columns-spanned="1">
                  <text:p text:style-name="table_al">- m.b.t. teammanager binnen het eigen domein</text:p>
                  <text:p text:style-name="table_al">- conform beleidsuitgangspunten Het goede gespr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teammanager </text:p>
                </table:table-cell>
                <table:table-cell table:style-name="entry" table:number-rows-spanned="1" table:number-columns-spanned="1">
                  <text:p text:style-name="table_al">- m.b.t. medewerkers binnen het eigen team</text:p>
                  <text:p text:style-name="table_al">- conform beleidsuitgangspunten Het goede gespr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Financiële verordening</text:span>
                  </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maken van begrotingswijzigingen tussen programma’s  ten behoeve van personele kosten (artikel 4, derde lid)</text:p>
                </table:table-cell>
                <table:table-cell table:style-name="entry" table:number-rows-spanned="1" table:number-columns-spanned="1">
                  <text:p text:style-name="table_al">secretaris, directeur</text:p>
                </table:table-cell>
                <table:table-cell table:style-name="entry" table:number-rows-spanned="1" table:number-columns-spanned="1">
                  <text:p text:style-name="table_al">begrotingswijziging vraagt  geen verhoging van het begrotingstotaal en heeft tot doel dezelfde inhoudelijke taken op een andere (personele) wijze tot uitvoering te breng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rocedureregeling implementatie HR21 gemeente Dronten</text:span>
                  </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vaststelling normbeschrijvingen (artikel 4)</text:p>
                </table:table-cell>
                <table:table-cell table:style-name="entry" table:number-rows-spanned="1" table:number-columns-spanned="1">
                  <text:p text:style-name="table_al">secretaris, directeur</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Addendum Procedureregeling implementatie HR21 gemeente Dronten</text:span>
                  </text:p>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vaststellen van de definitieve indeling en inschaling van functies in HR21 (artikel 8)</text:p>
                </table:table-cell>
                <table:table-cell table:style-name="entry" table:number-rows-spanned="1" table:number-columns-spanned="1">
                  <text:p text:style-name="table_al">secretaris, directeur </text:p>
                </table:table-cell>
                <table:table-cell table:style-name="entry" table:number-rows-spanned="1" table:number-columns-spanned="1">
                  <text:p text:style-name="table_al">de bevoegdheid ziet op functies die vallen binnen het eigen domein van de mandataris</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informeren medewerker over indeling en inschaling van functie in HR21</text:p>
                </table:table-cell>
                <table:table-cell table:style-name="entry" table:number-rows-spanned="1" table:number-columns-spanned="1">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ICT</text:spa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aanmaken van calls voor autorisatieverzoeken en het afsluiten van accounts</text:p>
                </table:table-cell>
                <table:table-cell table:style-name="entry" table:number-rows-spanned="1" table:number-columns-spanned="1">
                  <text:p text:style-name="table_al">teammanager, Chief Information Officer</text:p>
                </table:table-cell>
                <table:table-cell table:style-name="entry" table:number-rows-spanned="1" table:number-columns-spanned="1">
                  <text:p text:style-name="table_al">voor zover de call betrekking heeft op medewerkers eigen team</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rivacyreglement e-mail en internetgebruik</text:span>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beslissen tot controle op inhoud (artikel 8, vierde lid) </text:p>
                </table:table-cell>
                <table:table-cell table:style-name="entry" table:number-rows-spanned="1" table:number-columns-spanned="1">
                  <text:p text:style-name="table_al">secretaris, directeur</text:p>
                </table:table-cell>
                <table:table-cell table:style-name="entry" table:number-rows-spanned="1" table:number-columns-spanned="1">
                  <text:p text:style-name="table_al"/>
                </table:table-cell>
              </table:table-row>
            </table:table>
            <text:p text:style-name="table_bottom"/>
          </text:section>
          <text:p text:style-name="al"/>
          <text:section text:name="table_id1-3-2-4-6" text:style-name="table">
            <text:p text:style-name="table_top"/>
            <table:table table:style-name="tgroup">
              <table:table-column table:style-name="id1-3-2-4-6-1-1"/>
              <table:table-column table:style-name="id1-3-2-4-6-1-2"/>
              <table:table-column table:style-name="id1-3-2-4-6-1-3"/>
              <table:table-column table:style-name="id1-3-2-4-6-1-4"/>
              <table:table-row table:style-name="row">
                <table:table-cell table:style-name="entry" table:number-rows-spanned="1" table:number-columns-spanned="1">
                  <text:p text:style-name="table_al"/>
                  <text:p text:style-name="table_al"/>
                </table:table-cell>
                <table:table-cell table:style-name="entry" table:number-rows-spanned="1" table:number-columns-spanned="3">
                  <text:p text:style-name="table_al">
                    <text:span text:style-name="nadrukvet">tEAM  Bestuur &amp; Strategie</text:span>
                  </text:p>
                  <text:p text:style-name="table_al"/>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Algemene plaatselijke verordening</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vaststellen aanvraagformulieren voor ontheffingen en vergunningen</text:p>
                </table:table-cell>
                <table:table-cell table:style-name="entry" table:number-rows-spanned="1" table:number-columns-spanned="1">
                  <text:p text:style-name="table_al">evenementen-regisseur/adviseur crisisbeheers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wijzigingen voorschriften ten tijde van de voorbereiding van of tijdens het evenement</text:p>
                </table:table-cell>
                <table:table-cell table:style-name="entry" table:number-rows-spanned="1" table:number-columns-spanned="1">
                  <text:p text:style-name="table_al">teammanager, teamcoördinator veiligheid, evenementen-regisseur/adviseur crisisbeheersing, beleidsmedewerker openbare orde en veiligheid, evenementen en crisisbeheers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genverkeerswet 1994</text:span>
                  </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nemen van besluit aangaande het wegverkeer, verkeersbesluiten daaronder begrepen</text:p>
                </table:table-cell>
                <table:table-cell table:style-name="entry" table:number-rows-spanned="1" table:number-columns-spanned="1">
                  <text:p text:style-name="table_al">evenementen-regisseur/adviseur crisisbeheersing, beleidsmedewerker openbare orde en veiligheid, evenementen en crisisbeheers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 wijzigingen voorschriften ten tijde van de voorbereiding van of tijdens het houden van een wedstrijd met voertuigen op de openbare weg</text:p>
                </table:table-cell>
                <table:table-cell table:style-name="entry" table:number-rows-spanned="1" table:number-columns-spanned="1">
                  <text:p text:style-name="table_al">evenementen-regisseur/adviseur crisisbeheersing, beleidsmedewerker openbare orde en veiligheid, evenementen en crisisbeheersin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wijzigingen voorschriften ten tijde van de voorbereiding van of tijdens het evenement vergunning of overige ontheff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esluit administratieve bepalingen inzake het wegverkeer</text:span>
                  </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aanstellen verkeersregelaar (artikel 56, eerste lid, sub b)</text:p>
                </table:table-cell>
                <table:table-cell table:style-name="entry" table:number-rows-spanned="1" table:number-columns-spanned="1">
                  <text:p text:style-name="table_al">evenementen-regisseur/adviseur crisisbeheersing, beleidsmedewerker openbare orde en veiligheid, evenementen en crisisbeheersin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politiegegevens</text:span>
                  </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meldingen/mutatierapporten opvragen bij de politie (artikelen 8 en 13, eerste lid)</text:p>
                </table:table-cell>
                <table:table-cell table:style-name="entry" table:number-rows-spanned="1" table:number-columns-spanned="1">
                  <text:p text:style-name="table_al">regisseur zorg en veiligheid, adviseur openbare orde en veiligheid, beleidsadviseur veiligheid, beleidsadviseur veiligheid en ondermijning </text:p>
                </table:table-cell>
                <table:table-cell table:style-name="entry" table:number-rows-spanned="1" table:number-columns-spanned="1">
                  <text:p text:style-name="table_al">conform artikel 2, eerste lid, van Privacyreglement persoonsgerichte aanpak. Motivatie vastgelegd in dossier, indien aanwezig.</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opvragen gegevens bij de politie in het kader van de handhaving van de openbare orde (artikel 16, eerste lid, onder 2)</text:p>
                </table:table-cell>
                <table:table-cell table:style-name="entry" table:number-rows-spanned="1" table:number-columns-spanned="1">
                  <text:p text:style-name="table_al">teamcoördinator veiligheid, regisseur zorg en veiligheid, , evenementen-regisseur/adviseur crisisbeheersing, beleidsmedewerker openbare orde en veiligheid evenementen en crisisbeheersing, beleidsmedewerker bouw-Apv-bijzondere wetgeving, adviseur openbare orde en veiligheid, beleidsadviseur veiligheid, beleidsadviseur veiligheid en ondermijnin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esluit inrichting en gebruik niet aangewezen luchtvaartterreinen</text:span>
                  </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beslissen op aanvraag om verklaring van geen bezwaar</text:p>
                </table:table-cell>
                <table:table-cell table:style-name="entry" table:number-rows-spanned="1" table:number-columns-spanned="1">
                  <text:p text:style-name="table_al">evenementen-regisseur/adviseur crisisbeheersing, beleidsmedewerker openbare orde en veiligheid, evenementen en crisisbeheersin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uurwerkbesluit</text:span>
                  </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adviseren omtrent verklaring van geen bedenkingen tegen verlenen toestemming tot ontbranding professioneel vuurwerk (artikel 3B.3a lid 8)</text:p>
                </table:table-cell>
                <table:table-cell table:style-name="entry" table:number-rows-spanned="1" table:number-columns-spanned="1">
                  <text:p text:style-name="table_al">evenementen-regisseur/adviseur crisisbeheersing, beleidsmedewerker openbare orde en veiligheid, evenementen en crisisbeheersin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Handhaving</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opleggen van last onder dwangsom</text:p>
                </table:table-cell>
                <table:table-cell table:style-name="entry" table:number-rows-spanned="1" table:number-columns-spanned="1">
                  <text:p text:style-name="table_al">teammanager, teamcoördinator veiligheid, beleidsmedewerker bouw-Apv-bijzondere wetgeving</text:p>
                </table:table-cell>
                <table:table-cell table:style-name="entry" table:number-rows-spanned="1" table:number-columns-spanned="1">
                  <text:p text:style-name="table_al">tot en met een bedrag van </text:p>
                  <text:p text:style-name="table_al">€ 50.000,00</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opleggen van last onder bestuursdwang</text:p>
                </table:table-cell>
                <table:table-cell table:style-name="entry" table:number-rows-spanned="1" table:number-columns-spanned="1">
                  <text:p text:style-name="table_al">teammanager, teamcoördinator veiligheid, beleidsmedewerker bouw-Apv-bijzondere wetgeving</text:p>
                </table:table-cell>
                <table:table-cell table:style-name="entry" table:number-rows-spanned="1" table:number-columns-spanned="1">
                  <text:p text:style-name="table_al">voor zover de kosten ten hoogste € 50.000,00 bedragen</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opschorten begunstigingstermijn (artikel 5:24 en 5:32a Awb)</text:p>
                </table:table-cell>
                <table:table-cell table:style-name="entry" table:number-rows-spanned="1" table:number-columns-spanned="1">
                  <text:p text:style-name="table_al">teammanager, teamcoördinator veiligheid, beleidsmedewerker bouw-Apv-bijzondere wetgeving</text:p>
                </table:table-cell>
                <table:table-cell table:style-name="entry" table:number-rows-spanned="1" table:number-columns-spanned="1">
                  <text:p text:style-name="table_al">tot en met een bedrag van           € 50.000,00</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horen van zienswijzen aangaande voornemen tot opleggen van last onder dwangsom of last onder bestuursdwang</text:p>
                </table:table-cell>
                <table:table-cell table:style-name="entry" table:number-rows-spanned="1" table:number-columns-spanned="1">
                  <text:p text:style-name="table_al">teammanager, teamcoördinator veiligheid, beleidsmedewerker bouw-Apv-bijzondere wetgeving</text:p>
                  <text:p text:style-name="table_al">tea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beslissen op verzoek om handhav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intrekken last onder dwangsom of last onder bestuursdwang</text:p>
                </table:table-cell>
                <table:table-cell table:style-name="entry" table:number-rows-spanned="1" table:number-columns-spanned="1">
                  <text:p text:style-name="table_al">teammanager, teamcoördinator veiligheid, beleidsmedewerker bouw-Apv-bijzondere wetgeving</text:p>
                </table:table-cell>
                <table:table-cell table:style-name="entry" table:number-rows-spanned="1" table:number-columns-spanned="1">
                  <text:p text:style-name="table_al">dwangsommen tot in totaal maximaal € 50.000,00 per beschikking</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besluiten te nemen in het kader van de invordering van dwangsommen en de kosten van toepassing van bestuursdwang, inclusief aanmanen en het uitvaardigen van een dwangbevel en het besluiten tot executiemaatregelen</text:p>
                </table:table-cell>
                <table:table-cell table:style-name="entry" table:number-rows-spanned="1" table:number-columns-spanned="1">
                  <text:p text:style-name="table_al">teammanager, teamcoördinator veiligheid, beleidsmedewerker bouw-Apv-bijzondere wetgev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bevordering integriteitsbeoordelingen door het openbaar bestuur</text:span>
                  </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stellen, verdagen of opschorten van de termijn voor het aanleveren van gegevens en bescheiden i.k.v. eigen onderzoek (artikel 7a)</text:p>
                </table:table-cell>
                <table:table-cell table:style-name="entry" table:number-rows-spanned="1" table:number-columns-spanned="1">
                  <text:p text:style-name="table_al">beleidsmedewerker bouw-Apv-bijzondere wetgev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indienen verzoek tot het verstrekken van gegevens m.b.t. vergrijpboetes bij de rijksbelastingdienst (artikel 7c, eerste li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indienen adviesverzoek bij het Landelijk Bureau Bibob (artikel 9, eerste li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betrokkene informeren dat het Landelijk Bureau Bibob om advies is verzocht (artikel 3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veiligheidsregio’s</text:spa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opstarten van communicatieactiviteiten in geval van een ramp of crisis</text:p>
                </table:table-cell>
                <table:table-cell table:style-name="entry" table:number-rows-spanned="1" table:number-columns-spanned="1">
                  <text:p text:style-name="table_al">communicatieadviseur</text:p>
                </table:table-cell>
                <table:table-cell table:style-name="entry" table:number-rows-spanned="1" table:number-columns-spanned="1">
                  <text:p text:style-name="table_al">conform het regionale draaiboek crisiscommunicati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rivaatrechtelijke overeenkomsten</text:span>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aanschaf klein materiaal</text:p>
                </table:table-cell>
                <table:table-cell table:style-name="entry" table:number-rows-spanned="1" table:number-columns-spanned="1">
                  <text:p text:style-name="table_al">communicatieadviseur, communicatiemedewerker</text:p>
                </table:table-cell>
                <table:table-cell table:style-name="entry" table:number-rows-spanned="1" table:number-columns-spanned="1">
                  <text:p text:style-name="table_al">tot een bedrag van € 5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politiegegevens / Besluit politiegegevens</text:span>
                  </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opvragen van politiegegevens ten behoeve van de adviserende taak met het oog op de toekenning van bij koninklijk besluit te verlenen onderscheidingen (artikel 18 Wpg</text:p>
                  <text:p text:style-name="table_al">juncto artikel 4:3, eerste lid, sub i van de Bpg)</text:p>
                </table:table-cell>
                <table:table-cell table:style-name="entry" table:number-rows-spanned="1" table:number-columns-spanned="1">
                  <text:p text:style-name="table_al">medewerker kabinetszaken</text:p>
                </table:table-cell>
                <table:table-cell table:style-name="entry" table:number-rows-spanned="1" table:number-columns-spanned="1">
                  <text:p text:style-name="table_al"/>
                </table:table-cell>
              </table:table-row>
            </table:table>
            <text:p text:style-name="table_bottom"/>
          </text:section>
          <text:p text:style-name="al"/>
          <text:section text:name="table_id1-3-2-4-8" text:style-name="table">
            <text:p text:style-name="table_top"/>
            <table:table table:style-name="tgroup">
              <table:table-column table:style-name="id1-3-2-4-8-1-1"/>
              <table:table-column table:style-name="id1-3-2-4-8-1-2"/>
              <table:table-column table:style-name="id1-3-2-4-8-1-3"/>
              <table:table-column table:style-name="id1-3-2-4-8-1-4"/>
              <table:table-column table:style-name="id1-3-2-4-8-1-5"/>
              <table:table-column table:style-name="id1-3-2-4-8-1-6"/>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TEAM services</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3">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Privaatrechtelijke overeenkoms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2">
                  <text:p text:style-name="table_al">aanschaf klein materiaal</text:p>
                  <text:p text:style-name="table_al"/>
                  <text:p text:style-name="table_al"/>
                </table:table-cell>
                <table:table-cell table:style-name="entry" table:number-rows-spanned="1" table:number-columns-spanned="1">
                  <text:p text:style-name="table_al">budgetbeheerder</text:p>
                </table:table-cell>
                <table:table-cell table:style-name="entry" table:number-rows-spanned="1" table:number-columns-spanned="2">
                  <text:p text:style-name="table_al">tot een bedrag van € 10.0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medewerker intern servicepunt</text:p>
                </table:table-cell>
                <table:table-cell table:style-name="entry" table:number-rows-spanned="1" table:number-columns-spanned="2">
                  <text:p text:style-name="table_al">tot een bedrag van € 500,00</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2">
                  <text:p text:style-name="table_al">aangaan, wijzigen, intrekken, ontbinden en opzeggen, inclusief ondertekening, van overeenkomsten en plaatsen en ondertekenen van orders.</text:p>
                </table:table-cell>
                <table:table-cell table:style-name="entry" table:number-rows-spanned="1" table:number-columns-spanned="1">
                  <text:p text:style-name="table_al">contractmanager (sociaal domein),</text:p>
                  <text:p text:style-name="table_al">contractmanager bedrijfsvoering</text:p>
                </table:table-cell>
                <table:table-cell table:style-name="entry" table:number-rows-spanned="1" table:number-columns-spanned="2">
                  <text:p text:style-name="table_al">- indien het contract belang onder het van toepassing zijnde Europese drempelbedrag ligt of</text:p>
                  <text:p text:style-name="table_al">- indien het contract belang van onbepaalde waarde is en er duidelijke aanwijzingen bestaan dat de waarde geen hogere waarde vertegenwoordigt dan het van toepassing zijn de Europese drempelbedrag;</text:p>
                  <text:p text:style-name="table_al">- conform het geldende Inkoopbeleid;</text:p>
                  <text:p text:style-name="table_al">- teammanager wordt vooraf geïnformeerd</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2">
                  <text:p text:style-name="table_al">verlengen overeenkomst</text:p>
                </table:table-cell>
                <table:table-cell table:style-name="entry" table:number-rows-spanned="1" table:number-columns-spanned="1">
                  <text:p text:style-name="table_al">contractmanager (sociaal domein),</text:p>
                  <text:p text:style-name="table_al">contractmanager bedrijfsvoering</text:p>
                </table:table-cell>
                <table:table-cell table:style-name="entry" table:number-rows-spanned="1" table:number-columns-spanned="2">
                  <text:p text:style-name="table_al">- indien het contractbelang boven het van toepassing zijnde Europese drempelbedrag ligt: conform verlengingsoptie in de overeenkomst</text:p>
                  <text:p text:style-name="table_al">- portefeuillehouder wordt vooraf geïnformeerd</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en</text:span>
                  </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2">
                  <text:p text:style-name="table_al">in ontvangst nemen aangetekende stukken, pakketten, poststukken, cheques en postwissels</text:p>
                </table:table-cell>
                <table:table-cell table:style-name="entry" table:number-rows-spanned="1" table:number-columns-spanned="1">
                  <text:p text:style-name="table_al">medewerker intern servicepunt,  medewerker inkoop en beheer en gebouwen</text:p>
                </table:table-cell>
                <table:table-cell table:style-name="entry" table:number-rows-spanned="1" table:number-columns-spanned="2">
                  <text:p text:style-name="table_al"/>
                </table:table-cell>
              </table:table-row>
            </table:table>
            <text:p text:style-name="table_bottom"/>
          </text:section>
          <text:p text:style-name="al"/>
          <text:section text:name="table_id1-3-2-4-10" text:style-name="table">
            <text:p text:style-name="table_top"/>
            <table:table table:style-name="tgroup">
              <table:table-column table:style-name="id1-3-2-4-10-1-1"/>
              <table:table-column table:style-name="id1-3-2-4-10-1-2"/>
              <table:table-column table:style-name="id1-3-2-4-10-1-3"/>
              <table:table-column table:style-name="id1-3-2-4-10-1-4"/>
              <table:table-column table:style-name="id1-3-2-4-10-1-5"/>
              <table:table-column table:style-name="id1-3-2-4-10-1-6"/>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Team  HR &amp; Juridische Zaken</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3">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toestaan gebruik ruimten gemeentehuis, daaronder begrepen de archiefruimte</text:p>
                </table:table-cell>
                <table:table-cell table:style-name="entry" table:number-rows-spanned="1" table:number-columns-spanned="3">
                  <text:p text:style-name="table_al">teammanager</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Burgerlijk Wetboek Boek 7, titel 10 </text:span>
                  </text:p>
                </table:table-cell>
                <table:table-cell table:style-name="entry" table:number-rows-spanned="1" table:number-columns-spanned="3">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erlenen van voorschot op salaris in de maand waarin het betaalbaar wordt gesteld</text:p>
                </table:table-cell>
                <table:table-cell table:style-name="entry" table:number-rows-spanned="1" table:number-columns-spanned="3">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UWV melding (na overleg met bedrijfsarts)</text:p>
                </table:table-cell>
                <table:table-cell table:style-name="entry" table:number-rows-spanned="1" table:number-columns-spanned="3">
                  <text:p text:style-name="table_al">HR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en Burgerlijk Pensioenwet</text:span>
                  </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aanvragen P 1 keuringen</text:p>
                </table:table-cell>
                <table:table-cell table:style-name="entry" table:number-rows-spanned="1" table:number-columns-spanned="2">
                  <text:p text:style-name="table_al">teammanager</text:p>
                </table:table-cell>
                <table:table-cell table:style-name="entry" table:number-rows-spanned="1" table:number-columns-spanned="2">
                  <text:p text:style-name="table_al">na overleg met bedrijfsart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Personeelszaken algemeen</text:span>
                  </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verstrekken van legitimatiebewijzen aan medewerkers</text:p>
                </table:table-cell>
                <table:table-cell table:style-name="entry" table:number-rows-spanned="1" table:number-columns-spanned="3">
                  <text:p text:style-name="table_al">HR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ansprakelijkstellingen</text:span>
                  </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beoordeling en afhandeling van bij de gemeente ingediende schadeclaims, behalve claims t.b.v. nadeelcompensatie  op basis van artikel  15.1 van de Omgevingswet</text:p>
                </table:table-cell>
                <table:table-cell table:style-name="entry" table:number-rows-spanned="1" table:number-columns-spanned="3">
                  <text:p text:style-name="table_al">juridisch adviseur/Bibob-coördinator, juridisch adviseu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afwikkelen van schade aan gemeentelijke eigendommen en aan derden</text:p>
                </table:table-cell>
                <table:table-cell table:style-name="entry" table:number-rows-spanned="1" table:number-columns-spanned="3">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ne wet bestuursrecht</text:span>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bevestigen van de ontvangst van een bezwaarschrift (artikel 6:14) of klacht (artikel 9:6)</text:p>
                </table:table-cell>
                <table:table-cell table:style-name="entry" table:number-rows-spanned="1" table:number-columns-spanned="3">
                  <text:p text:style-name="table_al">administratief juridisch medewerker, secretaris commissie bezwaarschrifte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verdagen of opschorten van de termijn om te beslissen op het bezwaarschrift (artikel 7:10) of klacht (artikel 9:11)</text:p>
                </table:table-cell>
                <table:table-cell table:style-name="entry" table:number-rows-spanned="1" table:number-columns-spanned="3">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beslissen op bezwaar (artikel 7:11)</text:p>
                </table:table-cell>
                <table:table-cell table:style-name="entry" table:number-rows-spanned="1" table:number-columns-spanned="3">
                  <text:p text:style-name="table_al">teammanager</text:p>
                </table:table-cell>
                <table:table-cell table:style-name="entry" table:number-rows-spanned="1" table:number-columns-spanned="1">
                  <text:p text:style-name="table_al">- indien die niet het primaire besluit heeft genomen én</text:p>
                  <text:p text:style-name="table_al">- indien het primaire besluit niet door een andere teammanager is genomen én</text:p>
                  <text:p text:style-name="table_al">- conform het advies van de (voorzitter van de) commissie bezwaarschriften</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besluiten te nemen in het kader van de invordering van dwangsommen en de kosten van de toepassing van bestuursdwang, inclusief aanmanen en het uitvaardigen van een dwangbevel en het besluiten tot executiemaatregelen.</text:p>
                </table:table-cell>
                <table:table-cell table:style-name="entry" table:number-rows-spanned="1" table:number-columns-spanned="3">
                  <text:p text:style-name="table_al">juridisch adviseur/Bibob-coördinator, juridisch advis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besluiten tot het invorderen bij aanmaning en dwangbevel als bedoeld in artikel 5:10 tweede lid juncto titel 4.4 van de Algemene wet bestuursrecht</text:p>
                </table:table-cell>
                <table:table-cell table:style-name="entry" table:number-rows-spanned="1" table:number-columns-spanned="3">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indienen van bezwaar namens college of burgemeester en ook overigens alle handelingen verrichten ten behoeve van de behandeling van het bezwaar, inclusief de vertegenwoordigen bij een hoorzitting</text:p>
                </table:table-cell>
                <table:table-cell table:style-name="entry" table:number-rows-spanned="1" table:number-columns-spanned="3">
                  <text:p text:style-name="table_al">teammanager, juridisch adviseur/Bibob-coördinator, juridisch adviseu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Financiële zaken</text:span>
                  </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eslissen tot nemen van executiemaatregelen ten aanzien van zowel publiekrechtelijke als privaatrechtelijke vorderingen </text:p>
                  <text:p text:style-name="table_al"/>
                </table:table-cell>
                <table:table-cell table:style-name="entry" table:number-rows-spanned="1" table:number-columns-spanned="3">
                  <text:p text:style-name="table_al">juridisch adviseur/Bibob-coördinator, juridisch adviseu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Wet open overheid</text:span>
                  </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2">
                  <text:p text:style-name="table_al">besluiten een verzoek niet te behandelen, indien de verzoeker niet meewerkt aan een verzoek tot precisering (artikel 4.1, zesde lid)</text:p>
                </table:table-cell>
                <table:table-cell table:style-name="entry" table:number-rows-spanned="1" table:number-columns-spanned="1">
                  <text:p text:style-name="table_al">juridisch adviseur/Bibob-coördinator, juridisch adviseur, privacy officer  </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2">
                  <text:p text:style-name="table_al">doorverwijzen verzoeker (artikel 4.2, eerste lid)</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2">
                  <text:p text:style-name="table_al">beslissen op een verzoek om informatie (artikel 4.3)</text:p>
                </table:table-cell>
                <table:table-cell table:style-name="entry" table:number-rows-spanned="1" table:number-columns-spanned="1">
                  <text:p text:style-name="table_al">teammanager, juridisch adviseur/Bibob-coördinator, juridisch adviseur, privacy offic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2">
                  <text:p text:style-name="table_al">verdagen of opschorten van de termijn om te beslissen op het verzoek (artikel 4.4)</text:p>
                </table:table-cell>
                <table:table-cell table:style-name="entry" table:number-rows-spanned="1" table:number-columns-spanned="1">
                  <text:p text:style-name="table_al">juridisch adviseur/Bibob-coördinator, juridisch adviseur, privacy offic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2">
                  <text:p text:style-name="table_al">aanwijzen contactpersoon (artikel 4.7)</text:p>
                </table:table-cell>
                <table:table-cell table:style-name="entry" table:number-rows-spanned="1" table:number-columns-spanned="1">
                  <text:p text:style-name="table_al">teammanag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2">
                  <text:p text:style-name="table_al">beslissen wel of geen zienswijze in te dienen naar aanleiding van een zienswijzeverzoek van een bestuursorgaan of overheidsinstelling en indien van toepassing de zienswijze te geven</text:p>
                </table:table-cell>
                <table:table-cell table:style-name="entry" table:number-rows-spanned="1" table:number-columns-spanned="1">
                  <text:p text:style-name="table_al">juridisch adviseur/Bibob-coördinator, juridisch adviseur, privacy offic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Wet bevordering integriteitsbeoordelingen door het openbaar bestuur</text:span>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2">
                  <text:p text:style-name="table_al">stellen, verdagen of opschorten van de termijn voor het aanleveren van gegevens en bescheiden i.k.v. eigen onderzoek (artikel 7a)</text:p>
                </table:table-cell>
                <table:table-cell table:style-name="entry" table:number-rows-spanned="1" table:number-columns-spanned="1">
                  <text:p text:style-name="table_al">juridisch adviseur/Bibob-coördinator, juridisch adviseur</text:p>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2">
                  <text:p text:style-name="table_al">indienen verzoek tot het verstrekken van gegevens m.b.t. vergrijpboetes bij de rijksbelastingdienst (artikel 7c, eerste lid)</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2">
                  <text:p text:style-name="table_al">indienen adviesverzoek bij het Landelijk Bureau Bibob (artikel 9, eerste lid)</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2">
                  <text:p text:style-name="table_al">betrokkene informeren dat het Landelijk Bureau Bibob om advies is verzocht (artikel 32)</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Algemene verordening gegevensbescherming</text:span>
                  </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2">
                  <text:p text:style-name="table_al">beslissen op verzoeken op grond van de artikelen 15 tot en met 22</text:p>
                </table:table-cell>
                <table:table-cell table:style-name="entry" table:number-rows-spanned="1" table:number-columns-spanned="1">
                  <text:p text:style-name="table_al">juridisch adviseur/Bibob-coördinator, juridisch adviseur, privacy officer, Functionaris Gegevensbescherming</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5">
                  <text:p text:style-name="table_al">
                    <text:span text:style-name="nadrukvet">Gemeentewet</text:span>
                  </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2">
                  <text:p text:style-name="table_al">beslissen om namens de gemeente en het college rechtsgedingen, bezwaarprocedures of administratief beroepsprocedures te voeren of handelingen ter voorbereiding daarop te verrichten (artikel 160, eerste lid, onder e)</text:p>
                </table:table-cell>
                <table:table-cell table:style-name="entry" table:number-rows-spanned="1" table:number-columns-spanned="1">
                  <text:p text:style-name="table_al">juridisch adviseur/Bibob-coördinator, juridisch adviseu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2">
                  <text:p text:style-name="table_al">nemen van besluiten ten aanzien van de voorbereiding van de civiele verdediging (artikel 160, eerste lid, onder f)</text:p>
                </table:table-cell>
                <table:table-cell table:style-name="entry" table:number-rows-spanned="1" table:number-columns-spanned="1">
                  <text:p text:style-name="table_al">juridisch adviseur/Bibob-coördinator, juridisch adviseur</text:p>
                </table:table-cell>
                <table:table-cell table:style-name="entry" table:number-rows-spanned="1" table:number-columns-spanned="2">
                  <text:p text:style-name="table_al"/>
                </table:table-cell>
              </table:table-row>
            </table:table>
            <text:p text:style-name="table_bottom"/>
          </text:section>
          <text:p text:style-name="al"/>
          <text:section text:name="table_id1-3-2-4-12" text:style-name="table">
            <text:p text:style-name="table_top"/>
            <table:table table:style-name="tgroup">
              <table:table-column table:style-name="id1-3-2-4-12-1-1"/>
              <table:table-column table:style-name="id1-3-2-4-12-1-2"/>
              <table:table-column table:style-name="id1-3-2-4-12-1-3"/>
              <table:table-column table:style-name="id1-3-2-4-12-1-4"/>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TEAM INFORMATIEMANAGEMENT </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basisregistratie grootschalige topografie</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leveren gegevens aan het Kadaster (artikel 11)</text:p>
                </table:table-cell>
                <table:table-cell table:style-name="entry" table:number-rows-spanned="1" table:number-columns-spanned="1">
                  <text:p text:style-name="table_al">medewerker GEO, functioneel beheerder GEO</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fstemmen met andere bronhouder over begrenzing en onderlinge aansluiting van de geografische objecten (artikel 12)</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beoordelen of een in de BGT weergegeven geografisch object in overeenstemming is met de fysieke werkelijkheid (artikel 14)</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langs elektronisch weg leveren van een geografisch gegeven aan de Landelijke Voorziening (artikel 1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in geval van gerede twijfel over de juistheid van een in de BGT opgenomen authentiek gegeven, deze twijfel melden bij Kadaster (artikel 2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beslissen over de wijziging dan wel opneming van het betreffende authentiek gegeven na ontvangst van de melding daarvan (artikel 27, eerste lid)</text:p>
                </table:table-cell>
                <table:table-cell table:style-name="entry" table:number-rows-spanned="1" table:number-columns-spanned="1">
                  <text:p text:style-name="table_al">medewerker GEO,  functioneel beheerder GEO, functioneel beheerder digitale dienstverlen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in onderzoek zetten van het geografisch object waarop het authentieke gegeven betrekking heeft (artikel 27, tweede lid)</text:p>
                </table:table-cell>
                <table:table-cell table:style-name="entry" table:number-rows-spanned="1" table:number-columns-spanned="1">
                  <text:p text:style-name="table_al">medewerker GEO, informatiemanag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beslissen over de wijziging dan wel opneming van het betreffende authentiek gegeven na onderzoek van het gegeven (artikel 27, vierde li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astgoed- en GEO-informatie</text:span>
                  </text:p>
                </table:table-cell>
              </table:table-row>
              <table:table-row table:style-name="row">
                <table:table-cell table:style-name="entry" table:number-rows-spanned="1" table:number-columns-spanned="1">
                  <text:p text:style-name="table_al">9. </text:p>
                </table:table-cell>
                <table:table-cell table:style-name="entry" table:number-rows-spanned="1" table:number-columns-spanned="1">
                  <text:p text:style-name="table_al">vertegenwoordigen gemeente bij aanwijzen van grenzen bij aan- en verkoop van grond</text:p>
                </table:table-cell>
                <table:table-cell table:style-name="entry" table:number-rows-spanned="1" table:number-columns-spanned="1">
                  <text:p text:style-name="table_al">medewerker GEO, functioneel beheerder GEO, functioneel beheerder digitale dienstverlenin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basisregistratie adressen en gebouwen</text:span>
                  </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inschrijven van de aangewezen brondocumenten in het adressen- of gebouwenregister (artikel 2, jo artikel 10)</text:p>
                </table:table-cell>
                <table:table-cell table:style-name="entry" table:number-rows-spanned="1" table:number-columns-spanned="1">
                  <text:p text:style-name="table_al">BAG gegevensbeheerder, functioneel beheerder, BAG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vaststelling van de definitieve geometrie van panden en verblijfsobjecten (artikel 8)</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opmaken van een document van constatering (artikel 10, onder b)</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het onderhouden van het berichtenverkeer met de Landelijke Voorziening basisregistratie adressen en gebouwen (artikel 31)</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ontvangen, doorgeleiden en afhandelen van meldingen en verzoeken (artikelen 37 en 38) inclusief de verwerking daarvan (artikelen 31, 39, 40 en 41)</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opmaken van schriftelijke verklaringen strekkende tot het signaleren van wijzigingen in de feitelijke situatie die van invloed zijn op de gebouwenadministratie en die niet in een ander krachtens de wet aangewezen brondocument zijn opgenomen</text:p>
                  <text:p text:style-name="table_al"/>
                  <text:p text:style-name="table_al"/>
                  <text:p text:style-name="table_al"/>
                  <text:p text:style-name="table_al"/>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kenbaarheid publiekrechtelijke beperkingen onroerende zaken</text:span>
                  </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ter inschrijving aanbieden van een beperkingenbesluit dan wel een daarop betrekking hebbende beslissing in administratief beroep of rechterlijke uitspraak (artikel 15, eerste lid)</text:p>
                </table:table-cell>
                <table:table-cell table:style-name="entry" table:number-rows-spanned="1" table:number-columns-spanned="1">
                  <text:p text:style-name="table_al">BAG gegevensbeheerder, functioneel beheerder, BAG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ter inschrijving aanbieden van een verklaring met betrekking tot het vervallen van een beperking (artikel 15, derde li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aanleveren van de in het gemeentelijke beperkingenregister ingeschreven beperkingenbesluiten en daarop betrekking hebbende beslissingen in administratief beroep of rechterlijke uitspraken (artikel 17a, eerste li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Regeling kenbaarheid publiekrechtelijke beperkingen onroerende zaken</text:span>
                  </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opstellen van een verklaring dat de aan te leveren essentialia overeenkomen met de inhoud van het brondocument (artikel 5)</text:p>
                </table:table-cell>
                <table:table-cell table:style-name="entry" table:number-rows-spanned="1" table:number-columns-spanned="1">
                  <text:p text:style-name="table_al">BAG gegevensbeheerder, functioneel beheerder, BAG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aanwijzen van een vervangend object als werkingsgebied indien een aangewezen object blijkens de bijbehorende registratie niet langer actueel is (artikel 7)</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naamgeving en nummering (adressen)</text:span>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nemen van huisnummerbesluit</text:p>
                </table:table-cell>
                <table:table-cell table:style-name="entry" table:number-rows-spanned="1" table:number-columns-spanned="1">
                  <text:p text:style-name="table_al">BAG gegevensbeheerder, functioneel beheerder, BAG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intrekken huisnummerbeslu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Aansprakelijkstellingen</text:span>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Afwikkelen van schade aan (in bruikleen verstrekte) gemeentelijke eigendommen</text:p>
                </table:table-cell>
                <table:table-cell table:style-name="entry" table:number-rows-spanned="1" table:number-columns-spanned="1">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lgemee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in ontvangst nemen aangetekende stukken, pakketten, poststukken, cheques en postwissels</text:p>
                </table:table-cell>
                <table:table-cell table:style-name="entry" table:number-rows-spanned="1" table:number-columns-spanned="1">
                  <text:p text:style-name="table_al">documentair informatie-verzorger, informatiemanager archief- en informatiebeheer, medewerker archief- en informatiebehe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rchiefbeslui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opmaken van een verklaring van vernietiging of vervanging van archiefbescheiden (artikel 8)</text:p>
                </table:table-cell>
                <table:table-cell table:style-name="entry" table:number-rows-spanned="1" table:number-columns-spanned="1">
                  <text:p text:style-name="table_al">teammanager, Chief Information Offic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opmaken van een verklaring van overbrenging van</text:p>
                  <text:p text:style-name="table_al">archiefbescheiden (artikel 9, derde li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name="table_id1-3-2-4-14" text:style-name="table">
            <text:p text:style-name="table_top"/>
            <table:table table:style-name="tgroup">
              <table:table-column table:style-name="id1-3-2-4-14-1-1"/>
              <table:table-column table:style-name="id1-3-2-4-14-1-2"/>
              <table:table-column table:style-name="id1-3-2-4-14-1-3"/>
              <table:table-column table:style-name="id1-3-2-4-14-1-4"/>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TEAM Financiën</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Financiële zak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oninbaar verklaren van privaatrechtelijke en (fiscale) publiekrechtelijke vorderingen</text:p>
                </table:table-cell>
                <table:table-cell table:style-name="entry" table:number-rows-spanned="1" table:number-columns-spanned="1">
                  <text:p text:style-name="table_al">invorderingsambtenaar, adviseur fiscaliteiten en financiën, medewerker debiteurenadministrati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erlenen van uitstel van betaling en het treffen van betalingsregelingen voor privaatrechtelijke en (fiscale) publiekrechtelijke vorderingen</text:p>
                </table:table-cell>
                <table:table-cell table:style-name="entry" table:number-rows-spanned="1" table:number-columns-spanned="1">
                  <text:p text:style-name="table_al">invorderingsambtenaar, adviseur fiscaliteiten en financiën, medewerker debiteurenadministratie</text:p>
                </table:table-cell>
                <table:table-cell table:style-name="entry" table:number-rows-spanned="1" table:number-columns-spanned="1">
                  <text:p text:style-name="table_al">tot een bedrag van € 50.0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teammanager</text:p>
                </table:table-cell>
                <table:table-cell table:style-name="entry" table:number-rows-spanned="1" table:number-columns-spanned="1">
                  <text:p text:style-name="table_al">tot een bedrag van € 100.000,00</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besluiten tot het nemen van executiemaatregelen ter uitvoering van publiekrechtelijke en privaatrechtelijke vorderingen</text:p>
                </table:table-cell>
                <table:table-cell table:style-name="entry" table:number-rows-spanned="1" table:number-columns-spanned="1">
                  <text:p text:style-name="table_al">adviseur fiscaliteiten en financië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waarmerken legitimatiebewijzen belastingdeurwaarders</text:p>
                </table:table-cell>
                <table:table-cell table:style-name="entry" table:number-rows-spanned="1" table:number-columns-spanned="1">
                  <text:p text:style-name="table_al">teammanager</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aangaan overeenkomsten tot geldl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 opstellen en indienen van de aangifte omzetbelasting</text:p>
                </table:table-cell>
                <table:table-cell table:style-name="entry" table:number-rows-spanned="1" table:number-columns-spanned="1">
                  <text:p text:style-name="table_al">adviseur fiscaliteiten en financië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 opstellen en indienen van de Opgaaf BTW Compensatiefonds (BC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 opstellen en indienen van de aangiften vennootschapsbelast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afsluiten, verlengen en opzeggen gemeentelijke verzeker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aanleveren informatie voor het informatiesysteem ‘Informatie voor derden (IV3)’</text:p>
                </table:table-cell>
                <table:table-cell table:style-name="entry" table:number-rows-spanned="1" table:number-columns-spanned="1">
                  <text:p text:style-name="table_al">medewerker financieel behe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Regeling specifieke uitkering stimulering sport</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aanvraag SPUK indienen bij het ministerie van VWS en voor het overige alles te doen noodzakelijk in het kader van de uitvoering van deze aanvraag.</text:p>
                </table:table-cell>
                <table:table-cell table:style-name="entry" table:number-rows-spanned="1" table:number-columns-spanned="1">
                  <text:p text:style-name="table_al">teammanager, adviseur fiscaliteiten en financiën, financieel advis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Algemene wet bestuursrecht</text:span>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besluiten te nemen in het kader van de invordering van dwangsommen en de kosten van de toepassing van bestuursdwang, inclusief aanmanen en het uitvaardigen van een dwangbevel en het besluiten tot executiemaatregelen</text:p>
                </table:table-cell>
                <table:table-cell table:style-name="entry" table:number-rows-spanned="1" table:number-columns-spanned="1">
                  <text:p text:style-name="table_al">adviseur fiscaliteiten en financië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esluiten tot het invorderen bij aanmaning en dwangbevel als bedoeld in artikel 5:10 tweede lid juncto titel 4.4 van de Algemene wet bestuursrecht</text:p>
                </table:table-cell>
                <table:table-cell table:style-name="entry" table:number-rows-spanned="1" table:number-columns-spanned="1">
                  <text:p text:style-name="table_al">adviseur fiscaliteiten en financië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Gemeentewet</text:span>
                  </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eslissen om namens de gemeente en het college rechtsgedingen, bezwaarprocedures of administratief beroepsprocedures inzake Rijksbelastingen en BTW compensatiefonds (BCF) te voeren of handelingen ter voorbereiding daarop te verrichten (artikel 160, eerste lid, onder e)</text:p>
                </table:table-cell>
                <table:table-cell table:style-name="entry" table:number-rows-spanned="1" table:number-columns-spanned="1">
                  <text:p text:style-name="table_al">adviseur fiscaliteiten en financië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urgerlijk Wetboek, Boek 7 titel 10</text:span>
                  </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verstrekken werkgeversverklaring</text:p>
                </table:table-cell>
                <table:table-cell table:style-name="entry" table:number-rows-spanned="1" table:number-columns-spanned="1">
                  <text:p text:style-name="table_al">salarisadministrat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afdrachten IZA, ABP en loonbelast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ersoneelszaken algemeen</text:span>
                  </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in ontvangst nemen van stukken met betrekking tot loonbeslag</text:p>
                </table:table-cell>
                <table:table-cell table:style-name="entry" table:number-rows-spanned="1" table:number-columns-spanned="1">
                  <text:p text:style-name="table_al">salarisadministrateur</text:p>
                </table:table-cell>
                <table:table-cell table:style-name="entry" table:number-rows-spanned="1" table:number-columns-spanned="1">
                  <text:p text:style-name="table_al"/>
                </table:table-cell>
              </table:table-row>
            </table:table>
            <text:p text:style-name="table_bottom"/>
          </text:section>
          <text:p text:style-name="al"/>
          <text:section text:name="table_id1-3-2-4-16" text:style-name="table">
            <text:p text:style-name="table_top"/>
            <table:table table:style-name="tgroup">
              <table:table-column table:style-name="id1-3-2-4-16-1-1"/>
              <table:table-column table:style-name="id1-3-2-4-16-1-2"/>
              <table:table-column table:style-name="id1-3-2-4-16-1-3"/>
              <table:table-column table:style-name="id1-3-2-4-16-1-4"/>
              <table:table-row table:style-name="row">
                <table:table-cell table:style-name="entry" table:number-rows-spanned="1" table:number-columns-spanned="1">
                  <text:p text:style-name="table_al"/>
                  <text:p text:style-name="table_al"/>
                </table:table-cell>
                <table:table-cell table:style-name="entry" table:number-rows-spanned="1" table:number-columns-spanned="3">
                  <text:p text:style-name="table_al">
                    <text:span text:style-name="nadrukvet">Team  Ruimtelijk Beleid</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oningwet en Besluit woninggebonden subsidies</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toekennen van woninggebonden subsidies</text:p>
                </table:table-cell>
                <table:table-cell table:style-name="entry" table:number-rows-spanned="1" table:number-columns-spanned="1">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Leegstandswet</text:span>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beslissen op aanvraag vergunning tijdelijke verhuur van leegstaande woningen (artikel 15, eerste lid)</text:p>
                </table:table-cell>
                <table:table-cell table:style-name="entry" table:number-rows-spanned="1" table:number-columns-spanned="1">
                  <text:p text:style-name="table_al">teammanager, medewerker volkshuisves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oonwagenkamp Ganzendreef</text:span>
                  </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aangaan, (gedeeltelijk) beëindigen en verlengen van huurovereenkomsten</text:p>
                </table:table-cell>
                <table:table-cell table:style-name="entry" table:number-rows-spanned="1" table:number-columns-spanned="1">
                  <text:p text:style-name="table_al">beleidsmedewerker volkshuisves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starterslening gemeente Dronten</text:span>
                  </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verrichten van alle benodigde voorbereidingshandelingen en het voeren van correspondentie tijdens de procedure aanvraag startersleningen</text:p>
                </table:table-cell>
                <table:table-cell table:style-name="entry" table:number-rows-spanned="1" table:number-columns-spanned="1">
                  <text:p text:style-name="table_al">teammanager, beleidsmedewerker volkshuisvesting, medewerker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eslissen op aanvraag starterslening</text:p>
                </table:table-cell>
                <table:table-cell table:style-name="entry" table:number-rows-spanned="1" table:number-columns-spanned="1">
                  <text:p text:style-name="table_al">teammanager, beleidsmedewerker volkshuisves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Algemene subsidieverordening </text:span>
                  </text:p>
                </table:table-cell>
              </table:table-row>
              <table:table-row table:style-name="row">
                <table:table-cell table:style-name="entry" table:number-rows-spanned="1" table:number-columns-spanned="1">
                  <text:p text:style-name="table_al">6<text:span text:style-name="nadrukcur">.</text:span></text:p>
                </table:table-cell>
                <table:table-cell table:style-name="entry" table:number-rows-spanned="1" table:number-columns-spanned="1">
                  <text:p text:style-name="table_al">afdoen van subsidies (verlenen, weigeren, intrekken, vaststellen, verrekenen en terugvorderen) </text:p>
                  <text:p text:style-name="table_al"/>
                  <text:p text:style-name="table_al"/>
                </table:table-cell>
                <table:table-cell table:style-name="entry" table:number-rows-spanned="1" table:number-columns-spanned="1">
                  <text:p text:style-name="table_al">teammanager </text:p>
                </table:table-cell>
                <table:table-cell table:style-name="entry" table:number-rows-spanned="1" table:number-columns-spanned="1">
                  <text:p text:style-name="table_al">- subsidie tot en met € 5.000,00, na afstemming met de portefeuillehouder.</text:p>
                  <text:p text:style-name="table_al">- subsidie hoger dan € 5.000,00 tot en met € 50.000,00, mits portefeuillehouder aantoonbaar heeft ingestemd met subsidiebesluit.</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stellen van een termijn voor:</text:p>
                  <text:p text:style-name="table_al">het aanvullen van de aanvraag</text:p>
                  <text:p text:style-name="table_al">het aanvullen van een verantwoording van de besteding van een subsidie </text:p>
                </table:table-cell>
                <table:table-cell table:style-name="entry" table:number-rows-spanned="1" table:number-columns-spanned="1">
                  <text:p text:style-name="table_al">teammanager</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buiten behandeling stell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verlenen van uitstel van de verplichting om voor een bepaalde datum rekening en verantwoording af te leg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verlengen of opschorten van een beslistermij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duurzaamheidslening Dronten </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beslissen op aanvraag duurzaamheidslening (artikelen. 7 en 8)</text:p>
                </table:table-cell>
                <table:table-cell table:style-name="entry" table:number-rows-spanned="1" table:number-columns-spanned="1">
                  <text:p text:style-name="table_al">programmamanager Duurzaam Dronten, regisseur duurzaamhei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Duurzaamheid</text:span>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SPUK aanvragen in het kader van duurzaamheid / armoedebestrijding in te dienen en voor het overige alles te doen noodzakelijk in het kader van de uitvoering van deze aanvragen.</text:p>
                </table:table-cell>
                <table:table-cell table:style-name="entry" table:number-rows-spanned="1" table:number-columns-spanned="1">
                  <text:p text:style-name="table_al">regisseur duurzaamheid, adviseur duurzaamhei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blijverslening Dronten </text:span>
                  </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toe- of afwijzen aanvraag blijverslening</text:p>
                </table:table-cell>
                <table:table-cell table:style-name="entry" table:number-rows-spanned="1" table:number-columns-spanned="1">
                  <text:p text:style-name="table_al">teammanager,</text:p>
                  <text:p text:style-name="table_al">beleidsmedewerker volkshuisvest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genverkeerswet 1994</text:span>
                  </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nemen van besluit aangaande het wegverkeer, verkeersbesluiten daaronder begrepen</text:p>
                </table:table-cell>
                <table:table-cell table:style-name="entry" table:number-rows-spanned="1" table:number-columns-spanned="1">
                  <text:p text:style-name="table_al">teammanager, senior adviseur mobiliteit</text:p>
                  <text:p text:style-name="table_al"/>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rivaatrechtelijke overeenkomsten</text:span>
                  </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aangaan en ondertekening samenwerkingsovereenkomsten</text:p>
                </table:table-cell>
                <table:table-cell table:style-name="entry" table:number-rows-spanned="1" table:number-columns-spanned="1">
                  <text:p text:style-name="table_al">beleidsmedewerker groen, natuur en landschap</text:p>
                </table:table-cell>
                <table:table-cell table:style-name="entry" table:number-rows-spanned="1" table:number-columns-spanned="1">
                  <text:p text:style-name="table_al">- tot een bedrag van € 10.000,00</text:p>
                  <text:p text:style-name="table_al">- na voorafgaand overleg met teammanager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naamgeving en nummering (adressen) gemeente Dronten 2019</text:span>
                  </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aanwijzen van de ambtelijke secretaris van de Commissie Naamgeving Openbare Ruimte</text:p>
                </table:table-cell>
                <table:table-cell table:style-name="entry" table:number-rows-spanned="1" table:number-columns-spanned="1">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eniging parkmanagement Poort van Dronten</text:span>
                  </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vertegenwoordiging en uitoefenen stemrecht in de algemene ledenvergadering (artikel 4, vijfde lid, van de Statuten jo artikel 171, tweede lid, van de Gemeentewet)</text:p>
                </table:table-cell>
                <table:table-cell table:style-name="entry" table:number-rows-spanned="1" table:number-columns-spanned="1">
                  <text:p text:style-name="table_al">senior accountmanager bedrijven, senior beleidsmedewerker economie</text:p>
                </table:table-cell>
                <table:table-cell table:style-name="entry" table:number-rows-spanned="1" table:number-columns-spanned="1">
                  <text:p text:style-name="table_al">tot een bedrag van € 100.0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Ondernemersvereniging De Driehoek</text:span>
                  </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vertegenwoordiging en uitoefenen stemrecht in de algemene ledenvergadering (artikel 19, derde lid, van de Statuten jo artikel 171, tweede lid, van de Gemeentewet)</text:p>
                </table:table-cell>
                <table:table-cell table:style-name="entry" table:number-rows-spanned="1" table:number-columns-spanned="1">
                  <text:p text:style-name="table_al">senior accountmanager bedrijven, senior beleidsmedewerker economie</text:p>
                </table:table-cell>
                <table:table-cell table:style-name="entry" table:number-rows-spanned="1" table:number-columns-spanned="1">
                  <text:p text:style-name="table_al">tot een bedrag van € 100.000,00</text:p>
                </table:table-cell>
              </table:table-row>
            </table:table>
            <text:p text:style-name="table_bottom"/>
          </text:section>
          <text:p text:style-name="al"/>
          <text:section text:name="table_id1-3-2-4-18" text:style-name="table">
            <text:p text:style-name="table_top"/>
            <table:table table:style-name="tgroup">
              <table:table-column table:style-name="id1-3-2-4-18-1-1"/>
              <table:table-column table:style-name="id1-3-2-4-18-1-2"/>
              <table:table-column table:style-name="id1-3-2-4-18-1-3"/>
              <table:table-column table:style-name="id1-3-2-4-18-1-4"/>
              <table:table-row table:style-name="row">
                <table:table-cell table:style-name="entry" table:number-rows-spanned="1" table:number-columns-spanned="1">
                  <text:p text:style-name="table_al"/>
                  <text:p text:style-name="table_al"/>
                </table:table-cell>
                <table:table-cell table:style-name="entry" table:number-rows-spanned="1" table:number-columns-spanned="3">
                  <text:p text:style-name="table_al">
                    <text:span text:style-name="nadrukvet">Team  RuimtelijkE ontwikkeling</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Nadeelcompensatie</text:span>
                    <text:span text:style-name="nadrukvet"/>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kennelijk ongegrond verklaren verzoek om nadeelcompensatie  (artikel 4:126, eerste lid, Awb)</text:p>
                </table:table-cell>
                <table:table-cell table:style-name="entry" table:number-rows-spanned="1" table:number-columns-spanned="1">
                  <text:p text:style-name="table_al">teammanager, jurist RO</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niet of niet verder in behandeling nemen van verzoek om nadeelcompensatie (artikel 126, eerste lid, Awb)</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verlengen termijn voor aanvullen verzoek om nadeelcompensatie (artikelen 430, tweede lid en  derde lid, Awb)</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aanwijzing adviseur (artikel 3, vierde lid, Verordening nadeelcompens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eslissen op ingediend wrakingsverzoek aanwijzing adviseur  (artikel 3, vierde lid, Verordening nadeelcompens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publiceren van omgevingsdocumenten als bedoeld in afdeling 20.5 van de Omgevingswet</text:p>
                </table:table-cell>
                <table:table-cell table:style-name="entry" table:number-rows-spanned="1" table:number-columns-spanned="1">
                  <text:p text:style-name="table_al">(beleids)medewerker RO</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Grondzaken transacties</text:span>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kopen, ruilen, vervreemden of bezwaren met zakelijke of beperkte rechten van onroerende zaken en het aangaan van verplichtingen en hiermee verband houdende rechtshandelingen, waaronder ook ingebrekestellingen, waarmee uitvoering wordt gegeven aan een vastgestelde exploitatieopzet of collegebesluit en vallen binnen de vastgestelde exploitatiekredieten of begrotingspost die is opgenomen in de meerjarenbegroting of die in overeenstemming zijn met de Verordening precariobelasting dan wel de Nota Grondprijsbeleid 2025</text:p>
                </table:table-cell>
                <table:table-cell table:style-name="entry" table:number-rows-spanned="1" table:number-columns-spanned="1">
                  <text:p text:style-name="table_al">teammanager, planeconoom,  senior juridisch adviseur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kopen, ruilen, vervreemden of bezwaren met zakelijke of beperkte rechten van onroerende zaken en het aangaan van verplichtingen en de hiermee verband houdende rechtshandelingen, waaronder ook ingebrekestellingen, indien de waarde van de (tegen)prestatie niet meer bedraagt dan </text:p>
                  <text:p text:style-name="table_al">€ 50.000,-- exclusief btw, of die in overeenstemming zijn met de Verordening precariobelasting dan wel de Nota Grondprijsbeleid 202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ver)huren, (ver)pachten, in beheer en/of in gebruik geven/nemen van onroerende zaken of erfpacht uitgeven, alsmede het actualiseren of indexeren van de aan de gemeente te betalen vergoedingen in overeenstemming met de gemeentelijke grondprijzennota.</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beslissen op verzoeken om ontheffing(en) en toestemming(en) als vermeld in de met de gemeente gesloten overeenkomsten, waaronder begrepen voldoen aan bouwplicht en onbebouwd doorverkopen of het verlenen van uitstel van overdracht van het verkocht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beslissen op verzoeken tot verlening bouwtijd alsmede het opleggen van boetes tot maximaal het bedrag zoals opgenomen met de gemeente gesloten overeenkomsten, dan wel het opleggen van lagere boetes. </text:p>
                </table:table-cell>
                <table:table-cell table:style-name="entry" table:number-rows-spanned="1" table:number-columns-spanned="1">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eslissen op het schriftelijke verzoek tot het verlenen van een ontheffing van de zelfbewoningsplicht voor woningen</text:p>
                </table:table-cell>
                <table:table-cell table:style-name="entry" table:number-rows-spanned="1" table:number-columns-spanned="1">
                  <text:p text:style-name="table_al">teammanager, planeconoom,  senior juridisch adviseur grondza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eslissen tot het opleggen van de in het gemeentelijk beleid vastgestelde boete, of een lagere boete, indien in strijd wordt gehandeld met de zelfbewoningsplich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beslissen op een splitsingsverzoe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beslissen op verzoeken om bij het verkopen, verhuren, in bruikleen geven, verpachten of in erfpacht uitgeven van gemeentelijke onroerende zaken ondershands dan wel 1-op-1 een overeenkomst te sluiten met de beoogde koper, huurder, bruiklener of (erf)pachter waarbij dit besluit wordt onderbouwd met in acht name van objectieve, toetsbare en redelijke criteria</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beslissen tot het afzien van een Bibob-onderzoek bij vastgoed- en grondtransacties</text:p>
                </table:table-cell>
                <table:table-cell table:style-name="entry" table:number-rows-spanned="1" table:number-columns-spanned="1">
                  <text:p text:style-name="table_al">teammanager, senior juridisch adviseur grondzaken</text:p>
                </table:table-cell>
                <table:table-cell table:style-name="entry" table:number-rows-spanned="1" table:number-columns-spanned="1">
                  <text:p text:style-name="table_al">- conform Beleidsregel Bibob en </text:p>
                  <text:p text:style-name="table_al">- met instemming van betrokken portefeuillehoud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Herziening basisgrondwaarde erfpachtrecht</text:span>
                  </text:p>
                </table:table-cell>
              </table:table-row>
              <table:table-row table:style-name="row">
                <table:table-cell table:style-name="entry" table:number-rows-spanned="1" table:number-columns-spanned="1">
                  <text:p text:style-name="table_al">18. </text:p>
                </table:table-cell>
                <table:table-cell table:style-name="entry" table:number-rows-spanned="1" table:number-columns-spanned="1">
                  <text:p text:style-name="table_al">(voornemen tot) vaststellen herziene basisgrondwaarde op grond van de getaxeerde waarde</text:p>
                </table:table-cell>
                <table:table-cell table:style-name="entry" table:number-rows-spanned="1" table:number-columns-spanned="1">
                  <text:p text:style-name="table_al">planeconoom, senior juridisch adviseur grondzake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vaststellen waarde erfpachtpercelen op grond van getaxeerde waard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vaststellen canon aan de hand van de vastgestelde basisgrondwaard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voeren van onderhandelingen met erfpachters over beëindiging erfpachtrecht en/of verkoop blote eigendom</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rivaatrechtelijke overeenkomsten</text:span>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Aanschaf klein materiaal, aangaan van opdrachten</text:p>
                </table:table-cell>
                <table:table-cell table:style-name="entry" table:number-rows-spanned="1" table:number-columns-spanned="1">
                  <text:p text:style-name="table_al">(sr.) projectleider </text:p>
                  <text:p text:style-name="table_al"/>
                  <text:p text:style-name="table_al"/>
                  <text:p text:style-name="table_al"/>
                </table:table-cell>
                <table:table-cell table:style-name="entry" table:number-rows-spanned="1" table:number-columns-spanned="1">
                  <text:p text:style-name="table_al">- tot een bedrag van € 12.500,00 voor diensten</text:p>
                  <text:p text:style-name="table_al">- tot een bedrag van € 30.000,00 voor werken</text:p>
                  <text:p text:style-name="table_al">- het gemandateerde bedrag geldt per opdracht én per leverancier binnen een project of samenhangende opdrach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programmasecretaris Dronten 2050</text:p>
                </table:table-cell>
                <table:table-cell table:style-name="entry" table:number-rows-spanned="1" table:number-columns-spanned="1">
                  <text:p text:style-name="table_al">tot een bedrag van € 10.0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Omgevingswet</text:spa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het, voorafgaand aan het vestigen van een voorkeursrecht in de zin van artikel 9.1, eerste lid Omgevingswet, nemen van een voorkeursrechtbeschikking (artikel 9.1 tweede lid) </text:p>
                </table:table-cell>
                <table:table-cell table:style-name="entry" table:number-rows-spanned="1" table:number-columns-spanned="1">
                  <text:p text:style-name="table_al">teammanag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verrichten van alle benodigde voorbereidingshandelingen en het voeren van correspondentie tijdens en na de procedure van de aanvraag om omgevingsvergunning</text:p>
                </table:table-cell>
                <table:table-cell table:style-name="entry" table:number-rows-spanned="1" table:number-columns-spanned="1">
                  <text:p text:style-name="table_al">(sr.) vergunningverlener Omgevingswet, medewerker triage (leefomgev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besluiten om aanvraag omgevingsvergunning niet in behandeling te nemen (artikel 4:5 Awb en artikel 16.10 Omgevingswet)</text:p>
                </table:table-cell>
                <table:table-cell table:style-name="entry" table:number-rows-spanned="1" table:number-columns-spanned="1">
                  <text:p text:style-name="table_al">(sr.) vergunningverlener Omgevingswe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besluiten tot het verdagen van de beslissing op de aanvraag (artikel 16.64)</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het ambtshalve wijzigen of het geheel of gedeeltelijk intrekken van een omgevingsvergunning (artikelen 5.39 en 5.40 )</text:p>
                </table:table-cell>
                <table:table-cell table:style-name="entry" table:number-rows-spanned="1" table:number-columns-spanned="1">
                  <text:p text:style-name="table_al">(sr.) vergunningverlener Omgevingswet</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het op aanvraag wijzigen of het geheel of gedeeltelijk intrekken van een omgevingsvergunning (artikel 5.40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beslissen op aanvraag omgevingsvergunning dat er sprake is van een vergunningsvrije bouwactiviteit (artikelen 2.27 en 2.29  Besluit bouwwerken leefomgeving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beslissen op aanvraag omgevingsvergunning (artikelen 5.1 en 5.4 in samenhang met artikel 4.4 tweede lid))</text:p>
                </table:table-cell>
                <table:table-cell table:style-name="entry" table:number-rows-spanned="1" table:number-columns-spanned="1">
                  <text:p text:style-name="table_al">(sr.) vergunningverlener Omgevingswet</text:p>
                  <text:p text:style-name="table_al"/>
                </table:table-cell>
                <table:table-cell table:style-name="entry" table:number-rows-spanned="1" table:number-columns-spanned="1">
                  <text:p text:style-name="table_al">- inclusief de beslissing om de hardheidsclausule uit de Welstandsnota wel of niet toe te passen, conform  het advies van de Welstandscommissie</text:p>
                  <text:p text:style-name="table_al">- mits passend binnen het geldende beleid, er niet afgeweken dient te worden van de Welstandsnota of andere toetsingskaders, er geen sprake is van een complexe ruimtelijke verhouding of politieke sensitiviteit </text:p>
                  <text:p text:style-name="table_al"/>
                  <text:p text:style-name="table_al">- in geval het een vergunning voor de aanleg van een uitweg als bedoeld in artikel 5.1, eerste lid, onder a betreft: na advies team ARCA</text:p>
                </table:table-cell>
              </table:table-row>
              <table:table-row table:style-name="row">
                <table:table-cell table:style-name="entry" table:number-rows-spanned="1" table:number-columns-spanned="1">
                  <text:p text:style-name="table_al">30.</text:p>
                </table:table-cell>
                <table:table-cell table:style-name="entry" table:number-rows-spanned="1" table:number-columns-spanned="1">
                  <text:p text:style-name="table_al">beslissen op aanvraag omgevingsvergunning  (artikelen 5.1 en 5.4 in samenhang met artikel 4.4 tweede lid)  </text:p>
                </table:table-cell>
                <table:table-cell table:style-name="entry" table:number-rows-spanned="1" table:number-columns-spanned="1">
                  <text:p text:style-name="table_al">teammanager </text:p>
                </table:table-cell>
                <table:table-cell table:style-name="entry" table:number-rows-spanned="1" table:number-columns-spanned="1">
                  <text:p text:style-name="table_al">in geval het een vergunning voor de aanleg van een uitrit als bedoeld in artikel 5.1, eerste lid, onder a betreft; na advies ARCA.</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beslissing omtrent verzoek op grond van artikel 5.18 en 5.21</text:p>
                </table:table-cell>
                <table:table-cell table:style-name="entry" table:number-rows-spanned="1" table:number-columns-spanned="1">
                  <text:p text:style-name="table_al">(sr.) vergunningverlener Omgevingswet</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beoordelen of wijzigingen van een bouwplan vallen binnen de verleende omgevingsvergunning voor het bouw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geheel of gedeeltelijk intrekken van omgevingsvergunning en/of ontheffing als sanctie (artikel 18.10)</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afhandelen sloopmelding</text:p>
                </table:table-cell>
                <table:table-cell table:style-name="entry" table:number-rows-spanned="1" table:number-columns-spanned="1">
                  <text:p text:style-name="table_al">administratief medeweker, medewerker triage (leefomgev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accepteren meldingen en informatieplicht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Kwaliteitsborging voor het Bouwen</text:span>
                  </text:p>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accepteren meldingen en informatieplichten</text:p>
                </table:table-cell>
                <table:table-cell table:style-name="entry" table:number-rows-spanned="1" table:number-columns-spanned="1">
                  <text:p text:style-name="table_al">administratief medewerker, medewerker triage (leefomgev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Milieubeheer</text:span>
                  </text:p>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beslissen op aanvraag om ontheffing van het verbod afvalstoffen te verbranden (artikel 10.63)</text:p>
                </table:table-cell>
                <table:table-cell table:style-name="entry" table:number-rows-spanned="1" table:number-columns-spanned="1">
                  <text:p text:style-name="table_al">administratief medewerker,  medewerker triage (leefomgeving)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ouwbesluit</text:span>
                  </text:p>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beslissen op aanvraag ontheffing (artikel 8.3, derde lid)</text:p>
                </table:table-cell>
                <table:table-cell table:style-name="entry" table:number-rows-spanned="1" table:number-columns-spanned="1">
                  <text:p text:style-name="table_al">(sr.) vergunningverlener Omgevingswe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esluit bouwwerken leefomgeving</text:span>
                  </text:p>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beslissen op gebruiksmelding (artikel 6.7)</text:p>
                </table:table-cell>
                <table:table-cell table:style-name="entry" table:number-rows-spanned="1" table:number-columns-spanned="1">
                  <text:p text:style-name="table_al">administratief medewerker, medewerker triage (leefomgeving)</text:p>
                </table:table-cell>
                <table:table-cell table:style-name="entry" table:number-rows-spanned="1" table:number-columns-spanned="1">
                  <text:p text:style-name="table_al"/>
                </table:table-cell>
              </table:table-row>
            </table:table>
            <text:p text:style-name="table_bottom"/>
          </text:section>
          <text:p text:style-name="al"/>
          <text:section text:name="table_id1-3-2-4-20" text:style-name="table">
            <text:p text:style-name="table_top"/>
            <table:table table:style-name="tgroup">
              <table:table-column table:style-name="id1-3-2-4-20-1-1"/>
              <table:table-column table:style-name="id1-3-2-4-20-1-2"/>
              <table:table-column table:style-name="id1-3-2-4-20-1-3"/>
              <table:table-column table:style-name="id1-3-2-4-20-1-4"/>
              <table:table-column table:style-name="id1-3-2-4-20-1-5"/>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TEAM GROENTECHNISCH BEHEER </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2">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Privaatrechtelijke bevoegdhed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angaan, (gedeeltelijk) beëindigen en verlengen van huur- en gebruiksovereenkomsten voor sportvelden (buitensport), campings en burgerinitiatieven die in de openbare ruimte worden gerealiseerd</text:p>
                </table:table-cell>
                <table:table-cell table:style-name="entry" table:number-rows-spanned="1" table:number-columns-spanned="2">
                  <text:p text:style-name="table_al">teammanager</text:p>
                </table:table-cell>
                <table:table-cell table:style-name="entry" table:number-rows-spanned="1" table:number-columns-spanned="1">
                  <text:p text:style-name="table_al">met instemming van betrokken portefeuillehouder en budgethouder</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anschaf klein materiaal</text:p>
                </table:table-cell>
                <table:table-cell table:style-name="entry" table:number-rows-spanned="1" table:number-columns-spanned="2">
                  <text:p text:style-name="table_al">toezichthouder groentechniek, toezichthouder/werkvoorbereider groentechniek, beheerder begraafplaats, beheerder groentechniek, uitvoerder boomverzorging, medewerker speeltechniek</text:p>
                </table:table-cell>
                <table:table-cell table:style-name="entry" table:number-rows-spanned="1" table:number-columns-spanned="1">
                  <text:p text:style-name="table_al">tot een bedrag van € 10.000,00</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verlenen toestemming gebruik grond</text:p>
                </table:table-cell>
                <table:table-cell table:style-name="entry" table:number-rows-spanned="1" table:number-columns-spanned="2">
                  <text:p text:style-name="table_al">teammanager</text:p>
                </table:table-cell>
                <table:table-cell table:style-name="entry" table:number-rows-spanned="1" table:number-columns-spanned="1">
                  <text:p text:style-name="table_al">met inbegrip van het leggen van kabels en leidingen anders dan op grond van de Telecommunicatieverordening</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aansprakelijkheidsstelling voor schade aan gemeentelijke eigendommen</text:p>
                </table:table-cell>
                <table:table-cell table:style-name="entry" table:number-rows-spanned="1" table:number-columns-spanned="2">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eoordeling en afhandeling van schade aan gemeentelijke eigendommen</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Beheersverordening gemeentelijke begraafplaats Dronten </text:span>
                  </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toewijzen graven </text:p>
                </table:table-cell>
                <table:table-cell table:style-name="entry" table:number-rows-spanned="1" table:number-columns-spanned="2">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beslissen op aanvraag vergunning grafbedekking</text:p>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op de Lijkbezorging</text:span>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beslissen op verzoek tot het opgraven van een lijk </text:p>
                </table:table-cell>
                <table:table-cell table:style-name="entry" table:number-rows-spanned="1" table:number-columns-spanned="2">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Besluit administratieve bepalingen inzake het wegverkeer</text:span>
                  </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aanstellen verkeersregelaar (artikel 56, eerste lid, sub b)</text:p>
                </table:table-cell>
                <table:table-cell table:style-name="entry" table:number-rows-spanned="1" table:number-columns-spanned="2">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Toezicht</text:span>
                  </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aanwijzing toezichthouders bij of krachtens wettelijk voorschrift</text:p>
                </table:table-cell>
                <table:table-cell table:style-name="entry" table:number-rows-spanned="1" table:number-columns-spanned="2">
                  <text:p text:style-name="table_al">teammanager</text:p>
                </table:table-cell>
                <table:table-cell table:style-name="entry" table:number-rows-spanned="1" table:number-columns-spanned="1">
                  <text:p text:style-name="table_al">aan te wijzen medewerker dient volledig gekwalificeerd te zijn conform wettelijk voorschrift</text:p>
                </table:table-cell>
              </table:table-row>
            </table:table>
            <text:p text:style-name="table_bottom"/>
          </text:section>
          <text:p text:style-name="al"/>
          <text:section text:name="table_id1-3-2-4-22" text:style-name="table">
            <text:p text:style-name="table_top"/>
            <table:table table:style-name="tgroup">
              <table:table-column table:style-name="id1-3-2-4-22-1-1"/>
              <table:table-column table:style-name="id1-3-2-4-22-1-2"/>
              <table:table-column table:style-name="id1-3-2-4-22-1-3"/>
              <table:table-column table:style-name="id1-3-2-4-22-1-4"/>
              <table:table-column table:style-name="id1-3-2-4-22-1-5"/>
              <table:table-column table:style-name="id1-3-2-4-22-1-6"/>
              <table:table-column table:style-name="id1-3-2-4-22-1-7"/>
              <table:table-column table:style-name="id1-3-2-4-22-1-8"/>
              <table:table-column table:style-name="id1-3-2-4-22-1-9"/>
              <table:table-row table:style-name="row">
                <table:table-cell table:style-name="entry" table:number-rows-spanned="1" table:number-columns-spanned="1">
                  <text:p text:style-name="table_al"/>
                  <text:p text:style-name="table_al"/>
                </table:table-cell>
                <table:table-cell table:style-name="entry" table:number-rows-spanned="1" table:number-columns-spanned="8">
                  <text:p text:style-name="table_al">
                    <text:span text:style-name="nadrukvet">tEAM  Afval en reiniging &amp; Civieltechnisch- &amp; accommodatiebeheer</text:span>
                  </text:p>
                  <text:p text:style-name="table_al"/>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2">
                  <text:p text:style-name="table_al">
                    <text:span text:style-name="nadrukvet">Bevoegdheid</text:span>
                  </text:p>
                </table:table-cell>
                <table:table-cell table:style-name="entry" table:number-rows-spanned="1" table:number-columns-spanned="3">
                  <text:p text:style-name="table_al">
                    <text:span text:style-name="nadrukvet">verleend aan</text:span>
                  </text:p>
                </table:table-cell>
                <table:table-cell table:style-name="entry" table:number-rows-spanned="1" table:number-columns-spanned="3">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Algeme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2">
                  <text:p text:style-name="table_al">vaststellen van de afwijkingen op de routes van gladheidsbestrijding als de weersomstandigheden en de veiligheid van inwoners daar aanleiding toe geeft</text:p>
                </table:table-cell>
                <table:table-cell table:style-name="entry" table:number-rows-spanned="1" table:number-columns-spanned="3">
                  <text:p text:style-name="table_al">teammanager, coördinator gladheidsbestrijding</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Privaatrechtelijke bevoegdheden</text:span>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4">
                  <text:p text:style-name="table_al">aansprakelijkstelling voor schade aan gemeentelijke eigendommen</text:p>
                </table:table-cell>
                <table:table-cell table:style-name="entry" table:number-rows-spanned="1" table:number-columns-spanned="1">
                  <text:p text:style-name="table_al">teammanager, backoffice Afval&amp;Reiniging, vakinhoudelijk medewerker Afval &amp; Reiniging</text:p>
                  <text:p text:style-name="table_al"/>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4">
                  <text:p text:style-name="table_al">beoordeling en afhandeling van schade aan gemeentelijke eigendommen</text:p>
                </table:table-cell>
                <table:table-cell table:style-name="entry" table:number-rows-spanned="1" table:number-columns-spanned="1">
                  <text:p text:style-name="table_al"/>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4">
                  <text:p text:style-name="table_al">aanschaf klein materiaal, aangaan van opdrachten </text:p>
                </table:table-cell>
                <table:table-cell table:style-name="entry" table:number-rows-spanned="1" table:number-columns-spanned="1">
                  <text:p text:style-name="table_al">projectleider</text:p>
                </table:table-cell>
                <table:table-cell table:style-name="entry" table:number-rows-spanned="1" table:number-columns-spanned="3">
                  <text:p text:style-name="table_al">- tot een bedrag van € 12.500,00 voor leveringen en diensten</text:p>
                  <text:p text:style-name="table_al">- tot een bedrag van € 30.000,00 voor werk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able:table-cell>
                <table:table-cell table:style-name="entry" table:number-rows-spanned="1" table:number-columns-spanned="1">
                  <text:p text:style-name="table_al">allround opzichter bouwkunde, regisseur afval, reiniging en materieel, monteur, specialist, toezichthouder</text:p>
                </table:table-cell>
                <table:table-cell table:style-name="entry" table:number-rows-spanned="1" table:number-columns-spanned="3">
                  <text:p text:style-name="table_al">tot een bedrag van € 10.000,00</text:p>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4">
                  <text:p text:style-name="table_al">verlenen toestemming gebruik grond</text:p>
                </table:table-cell>
                <table:table-cell table:style-name="entry" table:number-rows-spanned="1" table:number-columns-spanned="1">
                  <text:p text:style-name="table_al">teammanager</text:p>
                </table:table-cell>
                <table:table-cell table:style-name="entry" table:number-rows-spanned="1" table:number-columns-spanned="3">
                  <text:p text:style-name="table_al">met inbegrip van het leggen van kabels en leidingen anders dan op grond van de Telecommunicatieverordening</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4">
                  <text:p text:style-name="table_al">vaststellen kosten na herstel na aanleg van kabels en leidingen</text:p>
                </table:table-cell>
                <table:table-cell table:style-name="entry" table:number-rows-spanned="1" table:number-columns-spanned="1">
                  <text:p text:style-name="table_al">teammanager</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Afvalstoffenverordening</text:span>
                  </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4">
                  <text:p text:style-name="table_al">vaststellen inzamelingsroutes- en dagen en opstelplaatsen van de  inzamelmiddelen  (artikel 7)</text:p>
                </table:table-cell>
                <table:table-cell table:style-name="entry" table:number-rows-spanned="1" table:number-columns-spanned="1">
                  <text:p text:style-name="table_al">teammanager, regisseur afval, reiniging en materieel</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4">
                  <text:p text:style-name="table_al">vaststellen plaats en wijze waarop huishoudelijke afvalstoffen moeten worden aangeboden (artikel 10)</text:p>
                </table:table-cell>
                <table:table-cell table:style-name="entry" table:number-rows-spanned="1" table:number-columns-spanned="1">
                  <text:p text:style-name="table_al"/>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Uitvoeringsbesluit Afvalstoffenverordening</text:span>
                  </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4">
                  <text:p text:style-name="table_al">vaststellen en wijzigen Afvalwijzer (artikel 7)</text:p>
                </table:table-cell>
                <table:table-cell table:style-name="entry" table:number-rows-spanned="1" table:number-columns-spanned="1">
                  <text:p text:style-name="table_al"> beleidsondersteuner</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4">
                  <text:p text:style-name="table_al">vaststellen van de locaties voor de plaatsing van en het doorvoeren van mutaties aangaande ondergrondse rest- of verzamelcontainers</text:p>
                </table:table-cell>
                <table:table-cell table:style-name="entry" table:number-rows-spanned="1" table:number-columns-spanned="1">
                  <text:p text:style-name="table_al">teammanager, regisseur afval, reiniging en materieel</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Wegenverkeerswet 1994 / Besluit ontheffingverlening exceptionele transporten</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3">
                  <text:p text:style-name="table_al">verlenen van toestemming aan de Dienst Wegverkeer tot verlening van ontheffing exceptioneel vervoer</text:p>
                </table:table-cell>
                <table:table-cell table:style-name="entry" table:number-rows-spanned="1" table:number-columns-spanned="4">
                  <text:p text:style-name="table_al">teammanager, specialist/toezichthouder civieltechnie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Telecommunicatiewet en Algemene verordening ondergrondse infrastructuren gemeente Dronten</text:span>
                  </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3">
                  <text:p text:style-name="table_al">stilleggen werkzaamheden (artikel 19 van de verordening)</text:p>
                </table:table-cell>
                <table:table-cell table:style-name="entry" table:number-rows-spanned="1" table:number-columns-spanned="4">
                  <text:p text:style-name="table_al">toezichthouder civiele techniek, toezichthouder/werkvoorbereider civiele techniek, specialist/toezichthouder civiele techniek, toezichthouder nieuwe werk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text:p>
                  <text:p text:style-name="table_al"/>
                </table:table-cell>
                <table:table-cell table:style-name="entry" table:number-rows-spanned="1" table:number-columns-spanned="3">
                  <text:p text:style-name="table_al">beslissen op aanvraag vergunning (artikel 6, eerste lid, verordening)</text:p>
                </table:table-cell>
                <table:table-cell table:style-name="entry" table:number-rows-spanned="1" table:number-columns-spanned="4">
                  <text:p text:style-name="table_al">toezichthouder kabels en leidinge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3">
                  <text:p text:style-name="table_al">stellen redelijk termijn voor nemen beslissing op vergunningaanvraag (artikel 6, vierde lid, van de verordening)</text:p>
                </table:table-cell>
                <table:table-cell table:style-name="entry" table:number-rows-spanned="1" table:number-columns-spanned="4">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3">
                  <text:p text:style-name="table_al">beslissen tot wijziging of intrekking vergunning (artikel 8, eerste lid, van de verordening)</text:p>
                </table:table-cell>
                <table:table-cell table:style-name="entry" table:number-rows-spanned="1" table:number-columns-spanned="4">
                  <text:p text:style-name="table_al">teammanager</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3">
                  <text:p text:style-name="table_al">nemen instemmingsbesluit (artikel  11, eerste lid, verordening</text:p>
                </table:table-cell>
                <table:table-cell table:style-name="entry" table:number-rows-spanned="1" table:number-columns-spanned="4">
                  <text:p text:style-name="table_al">toezichthouder kabels en leidinge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3">
                  <text:p text:style-name="table_al">stellen redelijke termijn voor nemen instemmingsbesluit (artikel  11, vierde lid, verordening</text:p>
                </table:table-cell>
                <table:table-cell table:style-name="entry" table:number-rows-spanned="1" table:number-columns-spanned="4">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8.   </text:p>
                </table:table-cell>
                <table:table-cell table:style-name="entry" table:number-rows-spanned="1" table:number-columns-spanned="3">
                  <text:p text:style-name="table_al">verbinden voorschriften en beperkingen instemmingsbesluit (artikel  13, eerste lid, verordening)</text:p>
                </table:table-cell>
                <table:table-cell table:style-name="entry" table:number-rows-spanned="1" table:number-columns-spanned="4">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3">
                  <text:p text:style-name="table_al">vaststellen (digitale)formulieren en/of registratiesysteem ( artikel 12,  tweede lid, verordening)</text:p>
                </table:table-cell>
                <table:table-cell table:style-name="entry" table:number-rows-spanned="1" table:number-columns-spanned="4">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3">
                  <text:p text:style-name="table_al">stellen nadere regels te verstrekken gegevens (artikel 12, zesde lid, van de verordening)</text:p>
                </table:table-cell>
                <table:table-cell table:style-name="entry" table:number-rows-spanned="1" table:number-columns-spanned="4">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Aansluitverordening riolering</text:span>
                  </text:p>
                </table:table-cell>
                <table:table-cell table:style-name="entry" table:number-rows-spanned="1" table:number-columns-spanned="4">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3">
                  <text:p text:style-name="table_al">beslissen op aanvraag aansluitvergunning</text:p>
                </table:table-cell>
                <table:table-cell table:style-name="entry" table:number-rows-spanned="1" table:number-columns-spanned="4">
                  <text:p text:style-name="table_al">teammanager, senior regisseur civiele technie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Wet informatie-uitwisseling bovengrondse en ondergrondse netten en netwerken</text:spa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registratie van belangen bij het Kadaster</text:p>
                </table:table-cell>
                <table:table-cell table:style-name="entry" table:number-rows-spanned="1" table:number-columns-spanned="5">
                  <text:p text:style-name="table_al">teammanager</text:p>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Besluit administratieve bepalingen inzake het wegverkeer</text:span>
                  </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aanstellen verkeersregelaar (artikel 56, eerste lid, sub b)</text:p>
                </table:table-cell>
                <table:table-cell table:style-name="entry" table:number-rows-spanned="1" table:number-columns-spanned="5">
                  <text:p text:style-name="table_al">teammanag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Toezicht</text:span>
                  </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aanwijzing toezichthouders bij of krachtens wettelijk voorschrift</text:p>
                </table:table-cell>
                <table:table-cell table:style-name="entry" table:number-rows-spanned="1" table:number-columns-spanned="5">
                  <text:p text:style-name="table_al">teammanager</text:p>
                </table:table-cell>
                <table:table-cell table:style-name="entry" table:number-rows-spanned="1" table:number-columns-spanned="2">
                  <text:p text:style-name="table_al">aan te wijzen medewerker dient volledig gekwalificeerd te zijn conform wettelijk voorschrif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8">
                  <text:p text:style-name="table_al">
                    <text:span text:style-name="nadrukvet">HVC Groep</text:span>
                  </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vertegenwoordiging in de algemene vergadering (artikel 23, tweede lid van de Statuten jo artikel 171, tweede lid, van de Gemeentewet)</text:p>
                </table:table-cell>
                <table:table-cell table:style-name="entry" table:number-rows-spanned="1" table:number-columns-spanned="5">
                  <text:p text:style-name="table_al">teammanager </text:p>
                </table:table-cell>
                <table:table-cell table:style-name="entry" table:number-rows-spanned="1" table:number-columns-spanned="2">
                  <text:p text:style-name="table_al"/>
                </table:table-cell>
              </table:table-row>
            </table:table>
            <text:p text:style-name="table_bottom"/>
          </text:section>
          <text:p text:style-name="al"/>
          <text:section text:name="table_id1-3-2-4-24" text:style-name="table">
            <text:p text:style-name="table_top"/>
            <table:table table:style-name="tgroup">
              <table:table-column table:style-name="id1-3-2-4-24-1-1"/>
              <table:table-column table:style-name="id1-3-2-4-24-1-2"/>
              <table:table-column table:style-name="id1-3-2-4-24-1-3"/>
              <table:table-column table:style-name="id1-3-2-4-24-1-4"/>
              <table:table-column table:style-name="id1-3-2-4-24-1-5"/>
              <table:table-column table:style-name="id1-3-2-4-24-1-6"/>
              <table:table-column table:style-name="id1-3-2-4-24-1-7"/>
              <table:table-column table:style-name="id1-3-2-4-24-1-8"/>
              <table:table-row table:style-name="row">
                <table:table-cell table:style-name="entry" table:number-rows-spanned="1" table:number-columns-spanned="1">
                  <text:p text:style-name="table_al"/>
                  <text:p text:style-name="table_al"/>
                  <text:p text:style-name="table_al"/>
                </table:table-cell>
                <table:table-cell table:style-name="entry" table:number-rows-spanned="1" table:number-columns-spanned="7">
                  <text:p text:style-name="table_al">
                    <text:span text:style-name="nadrukvet">TEAM PUBLIEKSZAKEN</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2">
                  <text:p text:style-name="table_al">
                    <text:span text:style-name="nadrukvet">Bevoegdheid</text:span>
                  </text:p>
                </table:table-cell>
                <table:table-cell table:style-name="entry" table:number-rows-spanned="1" table:number-columns-spanned="3">
                  <text:p text:style-name="table_al">
                    <text:span text:style-name="nadrukvet">verleend aan</text:span>
                  </text:p>
                </table:table-cell>
                <table:table-cell table:style-name="entry" table:number-rows-spanned="1" table:number-columns-spanned="2">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ext:span text:style-name="nadrukvet">Algemeen</text:span>
                  </text:p>
                </table:table-cell>
                <table:table-cell table:style-name="entry" table:number-rows-spanned="1" table:number-columns-spanned="3">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2">
                  <text:p text:style-name="table_al">waarmerken van kopieën</text:p>
                </table:table-cell>
                <table:table-cell table:style-name="entry" table:number-rows-spanned="1" table:number-columns-spanned="3">
                  <text:p text:style-name="table_al">medewerker frontoffice, medewerker backoffice, coördinato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2">
                  <text:p text:style-name="table_al">legalisatie van handtekeningen</text:p>
                </table:table-cell>
                <table:table-cell table:style-name="entry" table:number-rows-spanned="1" table:number-columns-spanned="3">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Wet op de Lijkbezorging</text:span>
                  </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2">
                  <text:p text:style-name="table_al">verlenen van verlof tot ontleding (artikel 68)</text:p>
                </table:table-cell>
                <table:table-cell table:style-name="entry" table:number-rows-spanned="1" table:number-columns-spanned="3">
                  <text:p text:style-name="table_al">medewerker frontoffice, medewerker backoffice, coördinator </text:p>
                </table:table-cell>
                <table:table-cell table:style-name="entry" table:number-rows-spanned="1" table:number-columns-spanned="2">
                  <text:p text:style-name="table_al">voor zover tevens benoemd als ambtenaar van de burgerlijke stand</text:p>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2">
                  <text:p text:style-name="table_al">verlenen uitstel verlof tot begraven of verbranding (artikel 17)</text:p>
                </table:table-cell>
                <table:table-cell table:style-name="entry" table:number-rows-spanned="1" table:number-columns-spanned="3">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2">
                  <text:p text:style-name="table_al">afgifte van een laissez-passer als bedoeld in artikel 3 van de Overeenkomst van Straatsburg</text:p>
                </table:table-cell>
                <table:table-cell table:style-name="entry" table:number-rows-spanned="1" table:number-columns-spanned="3">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2">
                  <text:p text:style-name="table_al">tekenen voor kosten en ondertekenen van documenten die benodigd zijn om een begrafenis/crematie van gemeentewege te realiseren </text:p>
                </table:table-cell>
                <table:table-cell table:style-name="entry" table:number-rows-spanned="1" table:number-columns-spanned="3">
                  <text:p text:style-name="table_al">teammanager, coördinator </text:p>
                  <text:p text:style-name="table_al"/>
                </table:table-cell>
                <table:table-cell table:style-name="entry" table:number-rows-spanned="1" table:number-columns-spanned="2">
                  <text:p text:style-name="table_al"/>
                  <text:p text:style-name="table_al"/>
                  <text:p text:style-name="table_al"/>
                  <text:p text:style-name="table_al"/>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2">
                  <text:p text:style-name="table_al">verhaal van de kosten, verbonden aan de bezorging van lijken waarvoor de burgemeester zorg draagt (artikel 22)</text:p>
                </table:table-cell>
                <table:table-cell table:style-name="entry" table:number-rows-spanned="1" table:number-columns-spanned="3">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Paspoortwet</text:span>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2">
                  <text:p text:style-name="table_al">het in behandeling nemen van een aanvraag en de afgifte van een reisdocument en de verklaring van vermissing van het reisdocument conform artikel 31, lid 1, van de Paspoortwet</text:p>
                </table:table-cell>
                <table:table-cell table:style-name="entry" table:number-rows-spanned="1" table:number-columns-spanned="3">
                  <text:p text:style-name="table_al">medewerker frontoffice</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2">
                  <text:p text:style-name="table_al">besluit tot het niet in behandeling nemen van een aanvraag van reisdocumenten</text:p>
                </table:table-cell>
                <table:table-cell table:style-name="entry" table:number-rows-spanned="1" table:number-columns-spanned="3">
                  <text:p text:style-name="table_al">teammanager, coördinato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3">
                  <text:p text:style-name="table_al">aanwijzen van medewerkers die bevoegd zijn met een postmachtiging reisdocumenten in ontvangst te nemen</text:p>
                </table:table-cell>
                <table:table-cell table:style-name="entry" table:number-rows-spanned="1" table:number-columns-spanned="1">
                  <text:p text:style-name="table_al">applicatiebeheerder publiekszaken, teammanager, coördinator</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Paspoort Uitvoeringsregeling Nederland 2001 en Reglement Rijbewijzen</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3">
                  <text:p text:style-name="table_al">Aanwijzen van functionarissen waarde documenten</text:p>
                </table:table-cell>
                <table:table-cell table:style-name="entry" table:number-rows-spanned="1" table:number-columns-spanned="1">
                  <text:p text:style-name="table_al">teammanager</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3">
                  <text:p text:style-name="table_al">aanwijzen van medewerkers die bevoegd zijn met een postmachtiging rijbewijzen in ontvangst te nemen</text:p>
                </table:table-cell>
                <table:table-cell table:style-name="entry" table:number-rows-spanned="1" table:number-columns-spanned="1">
                  <text:p text:style-name="table_al">applicatiebeheerder publiekszaken</text:p>
                </table:table-cell>
                <table:table-cell table:style-name="entry" table:number-rows-spanned="1" table:number-columns-spanned="3">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Wet basisregistratie personen</text:span>
                  </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verstrekken van inlichtingen en afschriften uit en het bijhouden van de  basisregistratie personen</text:p>
                </table:table-cell>
                <table:table-cell table:style-name="entry" table:number-rows-spanned="1" table:number-columns-spanned="4">
                  <text:p text:style-name="table_al">medeweker frontoffice, medewerker backoffice, coördinator, beleidsmedewerk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in behandeling nemen en verwerken van een aangifte of verzoek genoemd in de wet.</text:p>
                </table:table-cell>
                <table:table-cell table:style-name="entry" table:number-rows-spanned="1" table:number-columns-spanned="4">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verwerken van (ambtshalve) wijzigingen en correcties</text:p>
                </table:table-cell>
                <table:table-cell table:style-name="entry" table:number-rows-spanned="1" table:number-columns-spanned="4">
                  <text:p text:style-name="table_al">medewerker frontoffice, medewerker backoffice, coördinato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besluit tot ambtshalve wijziging of opneming van gegevenswijziging, besluit tot  het niet in behandeling nemen van een aangifte of verzoek</text:p>
                </table:table-cell>
                <table:table-cell table:style-name="entry" table:number-rows-spanned="1" table:number-columns-spanned="4">
                  <text:p text:style-name="table_al">medeweker frontoffice, medewerker backoffice, coördinato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opleggen bestuurlijke boete (artikel 4:17)</text:p>
                </table:table-cell>
                <table:table-cell table:style-name="entry" table:number-rows-spanned="1" table:number-columns-spanned="4">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aanwijzen van medewerkers die bevoegd zijn om een verklaring onder ede af te nemen (artikel 2.8, tweede lid, onder e)</text:p>
                </table:table-cell>
                <table:table-cell table:style-name="entry" table:number-rows-spanned="1" table:number-columns-spanned="4">
                  <text:p text:style-name="table_al">teammanag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Regeling beheer en toezicht basisregistratie personen en waardedocumenten</text:span>
                  </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aanpassen van de in artikel 1a benoemde functiegroepen (artikel 60 eerste lid)</text:p>
                </table:table-cell>
                <table:table-cell table:style-name="entry" table:number-rows-spanned="1" table:number-columns-spanned="4">
                  <text:p text:style-name="table_al">teammanag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aanpassen van de in artikel 1b functiegroepen (artikel 60, tweede lid)</text:p>
                </table:table-cell>
                <table:table-cell table:style-name="entry" table:number-rows-spanned="1" table:number-columns-spanned="4">
                  <text:p text:style-name="table_al">teammanag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Toezicht</text:span>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aanwijzing toezichthouders bij of krachtens wettelijk voorschrift</text:p>
                </table:table-cell>
                <table:table-cell table:style-name="entry" table:number-rows-spanned="1" table:number-columns-spanned="4">
                  <text:p text:style-name="table_al">teammanager</text:p>
                </table:table-cell>
                <table:table-cell table:style-name="entry" table:number-rows-spanned="1" table:number-columns-spanned="2">
                  <text:p text:style-name="table_al">aan te wijzen medewerker dient volledig gekwalificeerd te zijn conform Regeling beheer en toezicht BRP en waardedocumenten van de gemeente Dronte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Wegenverkeerswet 1994</text:spa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in behandeling nemen van een aanvraag en de afgifte van een rijbewijs, en de verklaring van vermissing van het rijbewijs conform artikel 39 van het Reglement rijbewijzen</text:p>
                </table:table-cell>
                <table:table-cell table:style-name="entry" table:number-rows-spanned="1" table:number-columns-spanned="4">
                  <text:p text:style-name="table_al">medewerker frontoffice, coördinato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besluit tot het niet in behandeling nemen van een aanvraag rijbewijs en de afgifte van een rijbewijs</text:p>
                </table:table-cell>
                <table:table-cell table:style-name="entry" table:number-rows-spanned="1" table:number-columns-spanned="4">
                  <text:p text:style-name="table_al">teammanager, coördinator  </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besluit tot ongeldigverklaring van (één of meer categorieën van) het rijbewijs (naar aanleiding van afstandsverklaring door de houder van (één of meer categorieën van) het rijbewijs) (artikel 124, eerste lid, onder c)</text:p>
                </table:table-cell>
                <table:table-cell table:style-name="entry" table:number-rows-spanned="1" table:number-columns-spanned="4">
                  <text:p text:style-name="table_al">teammanager, coördinato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Rijkswet op het Nederlanderschap</text:span>
                  </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in behandeling nemen van en adviseren op verzoek om naturalisatie tot Nederlander en het in behandeling nemen van en beslissen op optieverklaring</text:p>
                </table:table-cell>
                <table:table-cell table:style-name="entry" table:number-rows-spanned="1" table:number-columns-spanned="4">
                  <text:p text:style-name="table_al">coördinator, medeweker backoffice</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legesafdracht aan IND n.a.v. naturalisatieaanvraag</text:p>
                </table:table-cell>
                <table:table-cell table:style-name="entry" table:number-rows-spanned="1" table:number-columns-spanned="4">
                  <text:p text:style-name="table_al">teammanager, coördinator, beleidsmedewerker</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Besluit verkrijging en verlies Nederlanderschap</text:span>
                  </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uitreiken bevestiging van verkrijging van het Nederlanderschap of besluit tot verlening van het Nederlanderschap (naturalisatieceremonie)( artikelen 60a en 60b)</text:p>
                </table:table-cell>
                <table:table-cell table:style-name="entry" table:number-rows-spanned="1" table:number-columns-spanned="4">
                  <text:p text:style-name="table_al">coördinator, medewerker backoffice </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Wet algemene bepalingen burgerservicenummer</text:span>
                  </text:p>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toekennen burgerservicenummer</text:p>
                </table:table-cell>
                <table:table-cell table:style-name="entry" table:number-rows-spanned="1" table:number-columns-spanned="5">
                  <text:p text:style-name="table_al">medewerker frontoffice, medewerker backoffice, coördinat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aanvraag “Toetsing BSN-gerechtigdheid”</text:p>
                </table:table-cell>
                <table:table-cell table:style-name="entry" table:number-rows-spanned="1" table:number-columns-spanned="5">
                  <text:p text:style-name="table_al">teammanager, coördinat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Wet op de verklaring omtrent het gedrag</text:span>
                  </text:p>
                </table:table-cell>
              </table:table-row>
              <table:table-row table:style-name="row">
                <table:table-cell table:style-name="entry" table:number-rows-spanned="1" table:number-columns-spanned="1">
                  <text:p text:style-name="table_al">30.</text:p>
                </table:table-cell>
                <table:table-cell table:style-name="entry" table:number-rows-spanned="1" table:number-columns-spanned="1">
                  <text:p text:style-name="table_al">het in ontvangst nemen van aanvragen en het doorsturen naar het Ministerie van Veiligheid en Justitie</text:p>
                </table:table-cell>
                <table:table-cell table:style-name="entry" table:number-rows-spanned="1" table:number-columns-spanned="5">
                  <text:p text:style-name="table_al">medewerker frontoffice, coördinato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Wet justitiële documentatie</text:span>
                  </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aanvraag inlichtingen uit de registers justitiële documentatiedienst en de politieadministratie</text:p>
                </table:table-cell>
                <table:table-cell table:style-name="entry" table:number-rows-spanned="1" table:number-columns-spanned="5">
                  <text:p text:style-name="table_al">medeweker backoffic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Burgerlijk Wetboek</text:span>
                  </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benoeming van (buitengewoon) ambtenaar burgerlijke stand (Boek 1, artikel 16)</text:p>
                </table:table-cell>
                <table:table-cell table:style-name="entry" table:number-rows-spanned="1" table:number-columns-spanned="5">
                  <text:p text:style-name="table_al">teammanager, coördinato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aanwijzen van een ‘huis der gemeente’ (Boek 1, artikel 63)</text:p>
                </table:table-cell>
                <table:table-cell table:style-name="entry" table:number-rows-spanned="1" table:number-columns-spanned="5">
                  <text:p text:style-name="table_al">coördinator, medewerker frontoffic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Reglement Ambtenaar Burgerlijke stand </text:span>
                  </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het periodiek vaststellen van de vergoeding per rechtsfeit van de buitengewoon ambtenaren van de burgerlijke stand</text:p>
                </table:table-cell>
                <table:table-cell table:style-name="entry" table:number-rows-spanned="1" table:number-columns-spanned="5">
                  <text:p text:style-name="table_al">teammanager</text:p>
                </table:table-cell>
                <table:table-cell table:style-name="entry" table:number-rows-spanned="1" table:number-columns-spanned="1">
                  <text:p text:style-name="table_al">- de vergoeding vindt plaats op basis van een arbeidsrechtelijke overeenkomst </text:p>
                  <text:p text:style-name="table_al">- de hoogte van de vergoeding wordt vastgesteld conform het bepaalde in artikel 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7">
                  <text:p text:style-name="table_al">
                    <text:span text:style-name="nadrukvet">Kieswet</text:span>
                  </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verstrekken van inlichtingen uit het Kiezersregister (artikel D 4)</text:p>
                </table:table-cell>
                <table:table-cell table:style-name="entry" table:number-rows-spanned="1" table:number-columns-spanned="5">
                  <text:p text:style-name="table_al">medeweker frontoffice, medeweker backoffice, applicatiebeheerder, projectleider verkiezinge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in behandeling nemen van aanvragen en verstrekken van vervangende stempassen (artikel J 8)</text:p>
                </table:table-cell>
                <table:table-cell table:style-name="entry" table:number-rows-spanned="1" table:number-columns-spanned="5">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in behandeling nemen van aanvragen en verstrekken van volmachten (artikel L 8)</text:p>
                </table:table-cell>
                <table:table-cell table:style-name="entry" table:number-rows-spanned="1" table:number-columns-spanned="5">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in behandeling nemen van aanvragen en verstrekken van kiezerspassen (artikel K 3)</text:p>
                </table:table-cell>
                <table:table-cell table:style-name="entry" table:number-rows-spanned="1" table:number-columns-spanned="5">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in behandeling nemen en ondertekenen van de af te leggen ondersteuningsverklaringen voor politieke groeperingen (artikel H 4)</text:p>
                  <text:p text:style-name="table_al"/>
                </table:table-cell>
                <table:table-cell table:style-name="entry" table:number-rows-spanned="1" table:number-columns-spanned="5">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0. </text:p>
                </table:table-cell>
                <table:table-cell table:style-name="entry" table:number-rows-spanned="1" table:number-columns-spanned="1">
                  <text:p text:style-name="table_al">in behandeling nemen van verzoekschrift model Y32, waarbij EU-onderdanen de keuze maken om bij de gemeente hun stem uit te brengen (artikel Y 32)</text:p>
                  <text:p text:style-name="table_al"/>
                </table:table-cell>
                <table:table-cell table:style-name="entry" table:number-rows-spanned="1" table:number-columns-spanned="5">
                  <text:p text:style-name="table_al">medeweker frontoffice, medeweker backoffice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instellen hoofdstembureau en (mobiele) stembureaus, aanwijzen stemlokalen, bepalen openingstijden en zittingstijden en plaatsen van de eventuele mobiele stembureaus en afwijkende locaties stemopneming  (artikelen E3, lid1; J1, lid 3; J4, lid 1, J4a en Na2) en het instellen, aanwijzen, bepalen openingstijden van het gemeentelijk stembureau (artikel E7).</text:p>
                </table:table-cell>
                <table:table-cell table:style-name="entry" table:number-rows-spanned="1" table:number-columns-spanned="5">
                  <text:p text:style-name="table_al">teammanager, projectleider verkiezing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benoemen van de leden en plaatsvervangende leden van (mobiele) stembureaus (artikel E4, lid 1) en het benoemen van leden, plaatsvervangende leden en ondersteuners van het gemeentelijk stembureau (artikel E8. lid 1 en Na6, lid 1)</text:p>
                </table:table-cell>
                <table:table-cell table:style-name="entry" table:number-rows-spanned="1" table:number-columns-spanned="5">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name="table_id1-3-2-4-26" text:style-name="table">
            <text:p text:style-name="table_top"/>
            <table:table table:style-name="tgroup">
              <table:table-column table:style-name="id1-3-2-4-26-1-1"/>
              <table:table-column table:style-name="id1-3-2-4-26-1-2"/>
              <table:table-column table:style-name="id1-3-2-4-26-1-3"/>
              <table:table-column table:style-name="id1-3-2-4-26-1-4"/>
              <table:table-column table:style-name="id1-3-2-4-26-1-5"/>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TEAM Toezicht &amp; Handhaving</text:span>
                  </text:p>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2">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Algemene plaatselijke verordening</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vaststellen aanvraagformulieren voor ontheffingen en vergunningen</text:p>
                </table:table-cell>
                <table:table-cell table:style-name="entry" table:number-rows-spanned="1" table:number-columns-spanned="2">
                  <text:p text:style-name="table_al">beleidsmedewerker evenementen en veiligheid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ccepteren melding van een meldingsplichtig evenement (artikel 2:25)</text:p>
                </table:table-cell>
                <table:table-cell table:style-name="entry" table:number-rows-spanned="1" table:number-columns-spanned="2">
                  <text:p text:style-name="table_al">vergunningverlener Apv &amp; bijzondere wetten, 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beslissen op aanvraag exploitatievergunning (artikel 2:28)</text:p>
                </table:table-cell>
                <table:table-cell table:style-name="entry" table:number-rows-spanned="1" table:number-columns-spanned="2">
                  <text:p text:style-name="table_al">teammanager, beleidsmedewerker evenementen en veilighei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beslissen op aanvraag overige vergunningen (uitgezonderd de aanvraag voor een C-evenementenvergunning en exploitatievergunning)</text:p>
                </table:table-cell>
                <table:table-cell table:style-name="entry" table:number-rows-spanned="1" table:number-columns-spanned="2">
                  <text:p text:style-name="table_al">Beleidsmedewerker evenementen en veiligheid, vergunningverlener Apv &amp; bijzondere wetten, 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eslissen op aanvraag C-evenementenvergunning</text:p>
                </table:table-cell>
                <table:table-cell table:style-name="entry" table:number-rows-spanned="1" table:number-columns-spanned="2">
                  <text:p text:style-name="table_al">teammanager, beleidsmedewerker evenementen en veiligheid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opleggen aanlijngebod of muilkorfgebod gevaarlijke honden (artikel 2:59)</text:p>
                </table:table-cell>
                <table:table-cell table:style-name="entry" table:number-rows-spanned="1" table:number-columns-spanned="2">
                  <text:p text:style-name="table_al">teammanager, beleidsmedewerker evenementen en veilighei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het verrichten van alle benodigde voorbereidingshandelingen en het voeren van correspondentie tijdens en na de procedure van de aanvraag</text:p>
                </table:table-cell>
                <table:table-cell table:style-name="entry" table:number-rows-spanned="1" table:number-columns-spanned="2">
                  <text:p text:style-name="table_al">vergunningverlener Apv &amp; bijzondere wetten, administratief medewerk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Verordening fysieke leefomgeving</text:span>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ontheffing verlenen van het verbod van het hebben van voorwerpen op, boven, in of aan een openbare plaats in strijd met de publieke functie (artikel 2:7, vierde lid)</text:p>
                </table:table-cell>
                <table:table-cell table:style-name="entry" table:number-rows-spanned="1" table:number-columns-spanned="2">
                  <text:p text:style-name="table_al">vergunningverlener Apv &amp; bijzondere wetten, 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vaststellen, wijzigen of intrekken aanwijzingsbesluit hondenverbodsgebieden en/of losloop-uitlaatgebieden (artikelen 2:19 en 2:20)</text:p>
                </table:table-cell>
                <table:table-cell table:style-name="entry" table:number-rows-spanned="1" table:number-columns-spanned="2">
                  <text:p text:style-name="table_al">teammanager, beleidsmedewerker evenementen en veiligheid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beslissen op aanvraag vergunning inzameling kleding (artikel 2:53)</text:p>
                </table:table-cell>
                <table:table-cell table:style-name="entry" table:number-rows-spanned="1" table:number-columns-spanned="2">
                  <text:p text:style-name="table_al">vergunningverlener Apv &amp; bijzondere wetten, 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beslissen op aanvraag standplaatsvergunning (artikel 2:54)</text:p>
                </table:table-cell>
                <table:table-cell table:style-name="entry" table:number-rows-spanned="1" table:number-columns-spanned="2">
                  <text:p text:style-name="table_al">vergunningverlener Apv &amp; bijzondere wetten, 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beslissen op aanvraag ontheffing voor het verbranden van snoeihout (artikel 2:64)</text:p>
                </table:table-cell>
                <table:table-cell table:style-name="entry" table:number-rows-spanned="1" table:number-columns-spanned="2">
                  <text:p text:style-name="table_al">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beslissen op aanvraag standplaatsvergunning warenmarkten (artikel 3:4)</text:p>
                </table:table-cell>
                <table:table-cell table:style-name="entry" table:number-rows-spanned="1" table:number-columns-spanned="2">
                  <text:p text:style-name="table_al">vergunningverlener Apv &amp; bijzondere wetten, 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Alcoholwet</text:span>
                  </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eslissen op aanvraag om vergunning</text:p>
                </table:table-cell>
                <table:table-cell table:style-name="entry" table:number-rows-spanned="1" table:number-columns-spanned="2">
                  <text:p text:style-name="table_al">teammanager, beleidsmedewerker veiligheid en evenementen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het voornemen tot) het opleggen van een bestuurlijke boete (artikel 44a)</text:p>
                </table:table-cell>
                <table:table-cell table:style-name="entry" table:number-rows-spanned="1" table:number-columns-spanned="2">
                  <text:p text:style-name="table_al">teammanager, beleidsmedewerker evenement en veilighei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op de Kansspelen en Speelautomatenhallenverordening</text:span>
                  </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beslissen op aanvraag om vergunning</text:p>
                </table:table-cell>
                <table:table-cell table:style-name="entry" table:number-rows-spanned="1" table:number-columns-spanned="2">
                  <text:p text:style-name="table_al">vergunningverlener Apv &amp; bijzondere wett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accepteren van een melding klein kansspel</text:p>
                </table:table-cell>
                <table:table-cell table:style-name="entry" table:number-rows-spanned="1" table:number-columns-spanned="2">
                  <text:p text:style-name="table_al">vergunningverlener Apv &amp; bijzondere wetten, 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genverkeerswet 1994</text:span>
                  </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beslissen op aanvraag om ontheffing voor het houden van een wedstrijd met voertuigen op de openbare weg</text:p>
                </table:table-cell>
                <table:table-cell table:style-name="entry" table:number-rows-spanned="1" table:number-columns-spanned="2">
                  <text:p text:style-name="table_al">vergunningverlener Apv &amp; bijzondere wett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beslissen op aanvraag om vergunning, overige ontheffing, of gehandicaptenparkeerplaats</text:p>
                </table:table-cell>
                <table:table-cell table:style-name="entry" table:number-rows-spanned="1" table:number-columns-spanned="2">
                  <text:p text:style-name="table_al">teammanager, vergunningverlener Apv &amp; bijzondere wetten, administratief medewerk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Besluit administratieve bepalingen inzake het wegverkeer</text:span>
                  </text:p>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2">
                  <text:p text:style-name="table_al"> aanstellen verkeersregelaar (artikel 56, eerste lid, sub b)</text:p>
                </table:table-cell>
                <table:table-cell table:style-name="entry" table:number-rows-spanned="1" table:number-columns-spanned="1">
                  <text:p text:style-name="table_al">beleidsmedewerker evenementen en veiligheid, vergunningverlener Apv &amp; bijzondere wett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vervoer gevaarlijke stoffen</text:span>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2">
                  <text:p text:style-name="table_al">beslissen op aanvraag om vergunning c.q. ontheffing</text:p>
                </table:table-cell>
                <table:table-cell table:style-name="entry" table:number-rows-spanned="1" table:number-columns-spanned="1">
                  <text:p text:style-name="table_al">teammanag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Omgevingswet</text:spa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2">
                  <text:p text:style-name="table_al">afhandelen sloopmelding</text:p>
                </table:table-cell>
                <table:table-cell table:style-name="entry" table:number-rows-spanned="1" table:number-columns-spanned="1">
                  <text:p text:style-name="table_al">administratief medewerk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2">
                  <text:p text:style-name="table_al">het ambtshalve wijzigen of het geheel of gedeeltelijk intrekken van een omgevingsvergunning (artikelen 5.39 en 5.40 )</text:p>
                </table:table-cell>
                <table:table-cell table:style-name="entry" table:number-rows-spanned="1" table:number-columns-spanned="1">
                  <text:p text:style-name="table_al">teammanag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2">
                  <text:p text:style-name="table_al">het op aanvraag wijzigen of het geheel of gedeeltelijk intrekken van een omgevingsvergunning (artikel 5.40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2">
                  <text:p text:style-name="table_al">geheel of gedeeltelijk intrekken van omgevingsvergunning en/of ontheffing als sanctie (artikel 18.10)</text:p>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2">
                  <text:p text:style-name="table_al">accepteren meldingen en informatieplichten</text:p>
                </table:table-cell>
                <table:table-cell table:style-name="entry" table:number-rows-spanned="1" table:number-columns-spanned="1">
                  <text:p text:style-name="table_al">vergunningverlener evenementen/ medewerker veiligheid, toezichthouder BWT, technisch medewerker BWT, </text:p>
                  <text:p text:style-name="table_al">toezichthouder bouw, </text:p>
                  <text:p text:style-name="table_al">projectleider programma omgevingswe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Kwaliteitsborging voor het Bouwen</text:span>
                  </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2">
                  <text:p text:style-name="table_al">accepteren meldingen en informatieplichten</text:p>
                </table:table-cell>
                <table:table-cell table:style-name="entry" table:number-rows-spanned="1" table:number-columns-spanned="1">
                  <text:p text:style-name="table_al">vergunningverlener evenementen/ medewerker veiligheid, toezichthouder BWT, technisch medewerker BWT, </text:p>
                  <text:p text:style-name="table_al">toezichthouder bouw, </text:p>
                  <text:p text:style-name="table_al">projectleider programma omgevingswe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Milieubeheer</text:span>
                  </text:p>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2">
                  <text:p text:style-name="table_al">beslissen op aanvraag om ontheffing van het verbod afvalstoffen te verbranden (artikel 10.63)</text:p>
                  <text:p text:style-name="table_al"/>
                </table:table-cell>
                <table:table-cell table:style-name="entry" table:number-rows-spanned="1" table:number-columns-spanned="1">
                  <text:p text:style-name="table_al">administratief medewerk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ext:span text:style-name="nadrukvet">Besluit bouwwerken leefomgev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2">
                  <text:p text:style-name="table_al">beslissen op gebruiksmelding (artikel 6.7)</text:p>
                </table:table-cell>
                <table:table-cell table:style-name="entry" table:number-rows-spanned="1" table:number-columns-spanned="1">
                  <text:p text:style-name="table_al">administratief 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Verordening inzake de winkeltijden</text:span>
                  </text:p>
                </table:table-cell>
              </table:table-row>
              <table:table-row table:style-name="row">
                <table:table-cell table:style-name="entry" table:number-rows-spanned="1" table:number-columns-spanned="1">
                  <text:p text:style-name="table_al">30.</text:p>
                </table:table-cell>
                <table:table-cell table:style-name="entry" table:number-rows-spanned="1" table:number-columns-spanned="2">
                  <text:p text:style-name="table_al">beslissen op aanvraag om ontheffing afwijken verbod straatverkoop op zon- en feestdagen (artikel 3, lid 1)</text:p>
                </table:table-cell>
                <table:table-cell table:style-name="entry" table:number-rows-spanned="1" table:number-columns-spanned="1">
                  <text:p text:style-name="table_al">vergunningverlener APV &amp; bijzondere wette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2">
                  <text:p text:style-name="table_al">beslissen op aanvraag om ontheffing openstelling op werkdagen tussen 22.00 en 06.00 uur (artikel 4, lid 1)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personenvervoer 2000</text:span>
                  </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2">
                  <text:p text:style-name="table_al">verstrekken van adviezen aan gedeputeerde staten inzake aanvragen om vergunning</text:p>
                </table:table-cell>
                <table:table-cell table:style-name="entry" table:number-rows-spanned="1" table:number-columns-spanned="1">
                  <text:p text:style-name="table_al">teammanag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Project beëindiging oneigenlijk grondgebruik</text:span>
                  </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2">
                  <text:p text:style-name="table_al">privaatrechtelijke besluiten</text:p>
                </table:table-cell>
                <table:table-cell table:style-name="entry" table:number-rows-spanned="1" table:number-columns-spanned="1">
                  <text:p text:style-name="table_al">teammanager </text:p>
                </table:table-cell>
                <table:table-cell table:style-name="entry" table:number-rows-spanned="1" table:number-columns-spanned="1">
                  <text:p text:style-name="table_al">binnen de kaders van het project</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2">
                  <text:p text:style-name="table_al">besluiten tot alle conservatoire maatregelen en te doen wat nodig is ter voorkoming van verjaring of verlies van recht of bezi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Handhaving</text:span>
                  </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2">
                  <text:p text:style-name="table_al">opleggen van last onder dwangsom</text:p>
                </table:table-cell>
                <table:table-cell table:style-name="entry" table:number-rows-spanned="1" table:number-columns-spanned="1">
                  <text:p text:style-name="table_al">teammanager, beleidsmedewerker evenementen en veiligheid </text:p>
                </table:table-cell>
                <table:table-cell table:style-name="entry" table:number-rows-spanned="1" table:number-columns-spanned="1">
                  <text:p text:style-name="table_al">tot en met een bedrag van  € 50.000,00</text:p>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2">
                  <text:p text:style-name="table_al">opleggen van last onder bestuursdwang</text:p>
                </table:table-cell>
                <table:table-cell table:style-name="entry" table:number-rows-spanned="1" table:number-columns-spanned="1">
                  <text:p text:style-name="table_al">teammanager, beleidsmedewerker evenementen en veiligheid </text:p>
                </table:table-cell>
                <table:table-cell table:style-name="entry" table:number-rows-spanned="1" table:number-columns-spanned="1">
                  <text:p text:style-name="table_al">- voor zover de kosten ten hoogste € 50.000,00 bedragen</text:p>
                  <text:p text:style-name="table_al">- uitgezonderd spoed last onder bestuursdwang, bij gebruik van vastgestelde modelbrief en conform Beleidsnotitie parkeerexcessen</text:p>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2">
                  <text:p text:style-name="table_al">toepassen van bestuursdwang zonder voorafgaande last (artikel 5:31 lid 1 Awb)</text:p>
                </table:table-cell>
                <table:table-cell table:style-name="entry" table:number-rows-spanned="1" table:number-columns-spanned="1">
                  <text:p text:style-name="table_al">teammanager, beleidsmedewerker evenementen en veiligheid</text:p>
                </table:table-cell>
                <table:table-cell table:style-name="entry" table:number-rows-spanned="1" table:number-columns-spanned="1">
                  <text:p text:style-name="table_al">enkel in spoedeisende gevallen</text:p>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2">
                  <text:p text:style-name="table_al">terstond toepassen van bestuursdwang zonder voorafgaand besluit (artikel 5:31 lid 2 Awb)</text:p>
                </table:table-cell>
                <table:table-cell table:style-name="entry" table:number-rows-spanned="1" table:number-columns-spanned="1">
                  <text:p text:style-name="table_al">toezichthouder </text:p>
                </table:table-cell>
                <table:table-cell table:style-name="entry" table:number-rows-spanned="1" table:number-columns-spanned="1">
                  <text:p text:style-name="table_al">enkel in gevallen dat de situatie zo spoedeisend is dat een besluit niet kan worden afgewacht </text:p>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2">
                  <text:p text:style-name="table_al">opmaken van het bevestigingsbesluit bij toegepaste bestuursdwang (artikel 5:31 lid 2 Awb)</text:p>
                </table:table-cell>
                <table:table-cell table:style-name="entry" table:number-rows-spanned="1" table:number-columns-spanned="1">
                  <text:p text:style-name="table_al">teammanager, beleidsmedewerker evenementen en veilighei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0.</text:p>
                </table:table-cell>
                <table:table-cell table:style-name="entry" table:number-rows-spanned="1" table:number-columns-spanned="2">
                  <text:p text:style-name="table_al">opschorten begunstigingstermijn (artikel 5:24 en 5:32a Awb)</text:p>
                </table:table-cell>
                <table:table-cell table:style-name="entry" table:number-rows-spanned="1" table:number-columns-spanned="1">
                  <text:p text:style-name="table_al">teammanager, beleidsmedewerker evenementen en veiligheid  </text:p>
                </table:table-cell>
                <table:table-cell table:style-name="entry" table:number-rows-spanned="1" table:number-columns-spanned="1">
                  <text:p text:style-name="table_al">tot en met een bedrag van           € 50.000,00</text:p>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2">
                  <text:p text:style-name="table_al">horen van zienswijzen aangaande voornemen tot opleggen van last onder dwangsom of last onder  bestuursdwang</text:p>
                </table:table-cell>
                <table:table-cell table:style-name="entry" table:number-rows-spanned="1" table:number-columns-spanned="1">
                  <text:p text:style-name="table_al">juridisch medewerker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2">
                  <text:p text:style-name="table_al">beslissen op verzoek om handhaving</text:p>
                </table:table-cell>
                <table:table-cell table:style-name="entry" table:number-rows-spanned="1" table:number-columns-spanned="1">
                  <text:p text:style-name="table_al">teammanager, beleidsmedewerker evenementen en veiligheid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2">
                  <text:p text:style-name="table_al">intrekken last onder dwangsom of last onder bestuursdwang</text:p>
                </table:table-cell>
                <table:table-cell table:style-name="entry" table:number-rows-spanned="1" table:number-columns-spanned="1">
                  <text:p text:style-name="table_al">teammanager </text:p>
                </table:table-cell>
                <table:table-cell table:style-name="entry" table:number-rows-spanned="1" table:number-columns-spanned="1">
                  <text:p text:style-name="table_al">dwangsommen tot in totaal maximaal € 50.000,00 per beschikking</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2">
                  <text:p text:style-name="table_al">besluiten te nemen in het kader van de invordering van dwangsommen en de kosten van de toepassing van bestuursdwang, inclusief aanmanen en het uitvaardigen van een dwangbevel en het besluiten tot executiemaatregelen.</text:p>
                </table:table-cell>
                <table:table-cell table:style-name="entry" table:number-rows-spanned="1" table:number-columns-spanned="1">
                  <text:p text:style-name="table_al">juridisch medewerker VTH</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2">
                  <text:p text:style-name="table_al">besluiten tot het meevoeren en opslaan van zaken zoals bedoeld in artikel 5:29 Awb</text:p>
                </table:table-cell>
                <table:table-cell table:style-name="entry" table:number-rows-spanned="1" table:number-columns-spanned="1">
                  <text:p text:style-name="table_al">teammanager, beleidsmedewerker evenementen en veiligheid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6.</text:p>
                </table:table-cell>
                <table:table-cell table:style-name="entry" table:number-rows-spanned="1" table:number-columns-spanned="2">
                  <text:p text:style-name="table_al">het ondertekenen van een proces-verbaal van meevoeren en opslaan van zaken (inbeslagname) </text:p>
                </table:table-cell>
                <table:table-cell table:style-name="entry" table:number-rows-spanned="1" table:number-columns-spanned="1">
                  <text:p text:style-name="table_al">teammanager, beleidsmedewerker evenementen en veiligheid </text:p>
                </table:table-cell>
                <table:table-cell table:style-name="entry" table:number-rows-spanned="1" table:number-columns-spanned="1">
                  <text:p text:style-name="table_al">tot een totale kostenpost van </text:p>
                  <text:p text:style-name="table_al">€ 50.000,00</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Verordening sociaal domein</text:span>
                  </text:p>
                </table:table-cell>
              </table:table-row>
              <table:table-row table:style-name="row">
                <table:table-cell table:style-name="entry" table:number-rows-spanned="1" table:number-columns-spanned="1">
                  <text:p text:style-name="table_al">47.</text:p>
                </table:table-cell>
                <table:table-cell table:style-name="entry" table:number-rows-spanned="1" table:number-columns-spanned="2">
                  <text:p text:style-name="table_al">beslissen tot terugvordering  van de geldswaarde van de ten onrechte genoten individuele voorziening</text:p>
                </table:table-cell>
                <table:table-cell table:style-name="entry" table:number-rows-spanned="1" table:number-columns-spanned="1">
                  <text:p text:style-name="table_al">medewerker handhaving Wmo</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8</text:p>
                </table:table-cell>
                <table:table-cell table:style-name="entry" table:number-rows-spanned="1" table:number-columns-spanned="2">
                  <text:p text:style-name="table_al">onderzoeken van de  besteding pgb</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9.</text:p>
                </table:table-cell>
                <table:table-cell table:style-name="entry" table:number-rows-spanned="1" table:number-columns-spanned="2">
                  <text:p text:style-name="table_al">terugvorderen van (financiële) maatwerkvoorzien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0.</text:p>
                </table:table-cell>
                <table:table-cell table:style-name="entry" table:number-rows-spanned="1" table:number-columns-spanned="2">
                  <text:p text:style-name="table_al">toezicht op naleving</text:p>
                  <text:p text:style-name="table_al"/>
                  <text:p text:style-name="table_al"/>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Participatiewet en de op deze wet gebaseerde verordening</text:span>
                  </text:p>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2">
                  <text:p text:style-name="table_al">opschorting van de uitkering en het geven van een hersteltermijn  </text:p>
                </table:table-cell>
                <table:table-cell table:style-name="entry" table:number-rows-spanned="1" table:number-columns-spanned="1">
                  <text:p text:style-name="table_al">toezichthouder Participatiewet, toezichthouder Sociaal Domei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2">
                  <text:p text:style-name="table_al">toezicht op de nalev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inkomensvoorziening oudere en gedeeltelijk arbeidsongeschikte werkloze werknemers  en Wet inkomensvoorziening oudere en gedeeltelijk arbeidsongeschikte gewezen zelfstandigen en de op deze wetten gebaseerde verordeningen</text:span>
                  </text:p>
                </table:table-cell>
              </table:table-row>
              <table:table-row table:style-name="row">
                <table:table-cell table:style-name="entry" table:number-rows-spanned="1" table:number-columns-spanned="1">
                  <text:p text:style-name="table_al">53.</text:p>
                </table:table-cell>
                <table:table-cell table:style-name="entry" table:number-rows-spanned="1" table:number-columns-spanned="2">
                  <text:p text:style-name="table_al">opschorting van de uitkering en het geven van een hersteltermijn ex artikel 17, eerste en tweede lid, van beide wetten</text:p>
                </table:table-cell>
                <table:table-cell table:style-name="entry" table:number-rows-spanned="1" table:number-columns-spanned="1">
                  <text:p text:style-name="table_al">toezichthouder Participatiewet, toezichthouder Sociaal Domei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4.</text:p>
                </table:table-cell>
                <table:table-cell table:style-name="entry" table:number-rows-spanned="1" table:number-columns-spanned="2">
                  <text:p text:style-name="table_al">toezicht op de nalev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Toezicht</text:span>
                  </text:p>
                </table:table-cell>
              </table:table-row>
              <table:table-row table:style-name="row">
                <table:table-cell table:style-name="entry" table:number-rows-spanned="1" table:number-columns-spanned="1">
                  <text:p text:style-name="table_al">55.</text:p>
                </table:table-cell>
                <table:table-cell table:style-name="entry" table:number-rows-spanned="1" table:number-columns-spanned="2">
                  <text:p text:style-name="table_al">aanwijzing toezichthouders bij of krachtens wettelijk voorschrift</text:p>
                </table:table-cell>
                <table:table-cell table:style-name="entry" table:number-rows-spanned="1" table:number-columns-spanned="1">
                  <text:p text:style-name="table_al">teammanager </text:p>
                </table:table-cell>
                <table:table-cell table:style-name="entry" table:number-rows-spanned="1" table:number-columns-spanned="1">
                  <text:p text:style-name="table_al">aan te wijzen medewerker dient volledig gekwalificeerd te zijn conform wettelijk voorschrif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4">
                  <text:p text:style-name="table_al">
                    <text:span text:style-name="nadrukvet">Wet basisregistratie personen</text:span>
                  </text:p>
                </table:table-cell>
              </table:table-row>
              <table:table-row table:style-name="row">
                <table:table-cell table:style-name="entry" table:number-rows-spanned="1" table:number-columns-spanned="1">
                  <text:p text:style-name="table_al">56.</text:p>
                </table:table-cell>
                <table:table-cell table:style-name="entry" table:number-rows-spanned="1" table:number-columns-spanned="2">
                  <text:p text:style-name="table_al">verwerken van (ambtshalve) wijzigingen en correcties</text:p>
                </table:table-cell>
                <table:table-cell table:style-name="entry" table:number-rows-spanned="1" table:number-columns-spanned="1">
                  <text:p text:style-name="table_al">medewerker adresonderzoek</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7.</text:p>
                </table:table-cell>
                <table:table-cell table:style-name="entry" table:number-rows-spanned="1" table:number-columns-spanned="2">
                  <text:p text:style-name="table_al">besluit tot ambtshalve wijziging of opneming van gegevenswijziging, besluit tot  het niet in behandeling nemen van een aangifte of verzoek</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8.</text:p>
                </table:table-cell>
                <table:table-cell table:style-name="entry" table:number-rows-spanned="1" table:number-columns-spanned="2">
                  <text:p text:style-name="table_al">opleggen bestuurlijke boete (artikel 4:17)</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ection text:name="table_id1-3-2-4-28" text:style-name="table">
            <text:p text:style-name="table_top"/>
            <table:table table:style-name="tgroup">
              <table:table-column table:style-name="id1-3-2-4-28-1-1"/>
              <table:table-column table:style-name="id1-3-2-4-28-1-2"/>
              <table:table-column table:style-name="id1-3-2-4-28-1-3"/>
              <table:table-column table:style-name="id1-3-2-4-28-1-4"/>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SOCIAAL DOMEI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nr.</text:span>
                  </text:p>
                </table:table-cell>
                <table:table-cell table:style-name="entry" table:number-rows-spanned="1" table:number-columns-spanned="1">
                  <text:p text:style-name="table_al">
                    <text:span text:style-name="nadrukvet">Bevoegdheid</text:span>
                  </text:p>
                </table:table-cell>
                <table:table-cell table:style-name="entry" table:number-rows-spanned="1" table:number-columns-spanned="1">
                  <text:p text:style-name="table_al">
                    <text:span text:style-name="nadrukvet">verleend aan</text:span>
                  </text:p>
                </table:table-cell>
                <table:table-cell table:style-name="entry" table:number-rows-spanned="1" table:number-columns-spanned="1">
                  <text:p text:style-name="table_al">
                    <text:span text:style-name="nadrukvet">voorwaarden en beperking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rivaatrechtelijke overeenkoms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angaan, (gedeeltelijk) beëindigen en verlengen van huur- en gebruiksovereenkomsten voor sportvelden en gemeentelijke gebouwen gerelateerd aan sport, welzijn en onderwijs</text:p>
                </table:table-cell>
                <table:table-cell table:style-name="entry" table:number-rows-spanned="1" table:number-columns-spanned="1">
                  <text:p text:style-name="table_al">beleidsmedewerker samenleving, beleidsadviseur </text:p>
                </table:table-cell>
                <table:table-cell table:style-name="entry" table:number-rows-spanned="1" table:number-columns-spanned="1">
                  <text:p text:style-name="table_al">met instemming van betrokken portefeuillehouder en budgethoud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Leerplichtwet</text:span>
                  </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besluit omtrent vervangende leerplicht</text:p>
                </table:table-cell>
                <table:table-cell table:style-name="entry" table:number-rows-spanned="1" table:number-columns-spanned="1">
                  <text:p text:style-name="table_al">leerplichtambtenaar/DSP-consulent</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besluit omtrent vervangende leerplicht laatste schooljaa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toezicht op handhaving van de leerplich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eslissen op verzoek om vrijstelling voor het volgen van (ander) onderwijs (artikel 5 en artikel 15)</text:p>
                </table:table-cell>
                <table:table-cell table:style-name="entry" table:number-rows-spanned="1" table:number-columns-spanned="1">
                  <text:p text:style-name="table_al">leerplichtambtenaar/DSP-consulen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leerlingenvervoer gemeente Dronten</text:span>
                  </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afdoen van aanvraag leerlingenvervoer (verlenen, weigeren, intrekken, herzien, verrekenen, terugvorderen, verlengen van de beslistermijn, geven van hersteltermijn, buiten behandeling laten, vaststellen aanvraagformulier).</text:p>
                </table:table-cell>
                <table:table-cell table:style-name="entry" table:number-rows-spanned="1" table:number-columns-spanned="1">
                  <text:p text:style-name="table_al">beleidsmedewerker, beleidsadviseur,</text:p>
                  <text:p text:style-name="table_al">teammanager,</text:p>
                  <text:p text:style-name="table_al">consulent leerlingenvervo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kinderopvang</text:span>
                  </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afgeven van een beschikking op aanvraag tot exploitatie van een kindercentrum of gastouderbureau of voorziening voor gastouderopvang (artikel 1.46)</text:p>
                </table:table-cell>
                <table:table-cell table:style-name="entry" table:number-rows-spanned="1" table:number-columns-spanned="1">
                  <text:p text:style-name="table_al">(junior)beleidsmedewerker, beleidsadviseur  </text:p>
                  <text:p text:style-name="table_al"/>
                </table:table-cell>
                <table:table-cell table:style-name="entry" table:number-rows-spanned="1" table:number-columns-spanned="1">
                  <text:p text:style-name="table_al"/>
                  <text:p text:style-name="table_al"/>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doorvoeren van een wijziging in het register kinderopvang en mededeling daarvan aan de houder van het kindercentrum of gastouderbureau (artikel 1.47)</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geven van een schriftelijke aanwijzing aan houders van een kindercentrum of gastouderbureau of voorziening voor gastouderopvang die de voorschriften niet of onvoldoende naleven (artikel 1.6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esluit landelijk register kinderopvang, register buitenlandse kinderopvang en personenregister kinderopvang</text:span>
                  </text:p>
                </table:table-cell>
              </table:table-row>
              <table:table-row table:style-name="row">
                <table:table-cell table:style-name="entry" table:number-rows-spanned="1" table:number-columns-spanned="1">
                  <text:p text:style-name="table_al">10.</text:p>
                  <text:p text:style-name="table_al"/>
                </table:table-cell>
                <table:table-cell table:style-name="entry" table:number-rows-spanned="1" table:number-columns-spanned="1">
                  <text:p text:style-name="table_al">verwijderen van een kinderopvangvoorziening uit het landelijk register kinderopvang (art. 8)</text:p>
                </table:table-cell>
                <table:table-cell table:style-name="entry" table:number-rows-spanned="1" table:number-columns-spanned="1">
                  <text:p text:style-name="table_al">(junior)beleidsmedewerker, beleidsadvis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eleidsregel tegemoetkoming kosten kinderopvang op grond van Sociaal Medische Indicatie</text:span>
                  </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beslissen op aanvraag Sociaal Medische Indicatie</text:p>
                </table:table-cell>
                <table:table-cell table:style-name="entry" table:number-rows-spanned="1" table:number-columns-spanned="1">
                  <text:p text:style-name="table_al">gids jeugd, gids Wmo,  (junior) participatiegids, gids regie sociaal domein, jongerenconsulent, juridisch kwaliteits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Algemene subsidieverordening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2<text:span text:style-name="nadrukcur">.</text:span></text:p>
                </table:table-cell>
                <table:table-cell table:style-name="entry" table:number-rows-spanned="1" table:number-columns-spanned="1">
                  <text:p text:style-name="table_al">afdoen van subsidies (verlenen, weigeren, intrekken, vaststellen, verrekenen en terugvorderen) </text:p>
                </table:table-cell>
                <table:table-cell table:style-name="entry" table:number-rows-spanned="1" table:number-columns-spanned="1">
                  <text:p text:style-name="table_al">(junior)beleidsmedewerker, beleidsadviseur, teammanager</text:p>
                  <text:p text:style-name="table_al"/>
                </table:table-cell>
                <table:table-cell table:style-name="entry" table:number-rows-spanned="1" table:number-columns-spanned="1">
                  <text:p text:style-name="table_al">subsidie tot en met € 5.000,00, na afstemming met de portefeuillehoud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teammanager</text:p>
                </table:table-cell>
                <table:table-cell table:style-name="entry" table:number-rows-spanned="1" table:number-columns-spanned="1">
                  <text:p text:style-name="table_al">subsidie hoger dan € 5.000,00 tot en met € 50.000,00, mits portefeuillehouder aantoonbaar heeft ingestemd met het subsidie- besluit</text:p>
                </table:table-cell>
              </table:table-row>
              <table:table-row table:style-name="row">
                <table:table-cell table:style-name="entry" table:number-rows-spanned="1" table:number-columns-spanned="1">
                  <text:p text:style-name="table_al">13<text:span text:style-name="nadrukcur">.</text:span></text:p>
                </table:table-cell>
                <table:table-cell table:style-name="entry" table:number-rows-spanned="1" table:number-columns-spanned="1">
                  <text:p text:style-name="table_al">stellen van een termijn voor:</text:p>
                  <text:p text:style-name="table_al">het aanvullen van de aanvraag</text:p>
                  <text:p text:style-name="table_al">het aanvullen van een verantwoording van de besteding van een subsidie </text:p>
                </table:table-cell>
                <table:table-cell table:style-name="entry" table:number-rows-spanned="1" table:number-columns-spanned="1">
                  <text:p text:style-name="table_al">(junior)beleidsmedewerker, beleidsadviseur </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buiten behandeling stellen van een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verlenen van uitstel van de verplichting om voor een bepaalde datum rekening en verantwoording af te leg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verlengen of opschorten van een beslistermij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vaststellen van een aanvraagformuli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inburgering 2007</text:span>
                  </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beslissen op aanvraag ontheffing inburgeringsplicht uitkeringsgerechtigde wegens psychische of lichamelijke belemmering, dan wel een verstandelijke handicap (artikel 6, eerste lid)</text:p>
                </table:table-cell>
                <table:table-cell table:style-name="entry" table:number-rows-spanned="1" table:number-columns-spanned="1">
                  <text:p text:style-name="table_al">juridisch kwaliteitsmedewerker, </text:p>
                  <text:p text:style-name="table_al">beleidsmedewerker, beleidsadviseur, consulent statushouders, </text:p>
                  <text:p text:style-name="table_al">re-integratieconsulent</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beslissen op aanvraag ontheffing inburgeringsplicht uitkeringsgerechtigde wegens de onmogelijkheid het inburgeringsexamen te behalen (artikel 31, tweede lid, sub c)</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vaststellen inburgeringsvoorziening uitkeringsgerechtigd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beslissen omtrent verlenging termijn waarbinnen uitkerings- gerechtigde inburgeringsexamen gehaald moet hebb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beslissen op aanvraag ontheffing inburgeringsplicht niet-uitkeringsgerechtigde wegens psychische of lichamelijke belemmering, dan wel een verstandelijke handicap (artikel 6, eerste li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beslissen op aanvraag ontheffing inburgeringsplicht niet-uitkeringsgerechtigde wegens de onmogelijkheid het inburgeringsexamen te behalen (artikel 31, tweede lid, sub c)</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beslissing op aanvraag ontheffing inburgeringsplicht niet-uitkeringsgerechtigde wegens het reeds voldoende ingeburgerd zijn (artikel 6, tweede lid, jo. Artikel 2.8a, eerste lid van het Besluit inburgering) </text:p>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vaststellen inburgeringsvoorziening niet-uitkeringsgerechtigde</text:p>
                </table:table-cell>
                <table:table-cell table:style-name="entry" table:number-rows-spanned="1" table:number-columns-spanned="1">
                  <text:p text:style-name="table_al">juridisch kwaliteitsmedewerker, </text:p>
                  <text:p text:style-name="table_al">beleidsmedewerker, beleidsadviseur, consulent statushouders, </text:p>
                  <text:p text:style-name="table_al">re-integratieconsulen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vaststellen datum waarbinnen niet-uitkeringsgerechtigde inburgeringsexamen gehaald moet hebb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beslissen omtrent ontheffing inburgeringsplich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text:p>
                </table:table-cell>
                <table:table-cell table:style-name="entry" table:number-rows-spanned="1" table:number-columns-spanned="1">
                  <text:p text:style-name="table_al">opleggen bestuurlijke boet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inburgering 2021</text:span>
                  </text:p>
                </table:table-cell>
              </table:table-row>
              <table:table-row table:style-name="row">
                <table:table-cell table:style-name="entry" table:number-rows-spanned="1" table:number-columns-spanned="1">
                  <text:p text:style-name="table_al">29.</text:p>
                </table:table-cell>
                <table:table-cell table:style-name="entry" table:number-rows-spanned="1" table:number-columns-spanned="1">
                  <text:p text:style-name="table_al">vaststellen Plan Inburgering en Participatie (beschikking)</text:p>
                </table:table-cell>
                <table:table-cell table:style-name="entry" table:number-rows-spanned="1" table:number-columns-spanned="1">
                  <text:p text:style-name="table_al">juridisch kwaliteitsmedewerker, beleidsmedewerker, beleidsadviseur, consulent statushouders, </text:p>
                  <text:p text:style-name="table_al">re-integratieconsulent</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0.</text:p>
                </table:table-cell>
                <table:table-cell table:style-name="entry" table:number-rows-spanned="1" table:number-columns-spanned="1">
                  <text:p text:style-name="table_al">wijzigingen aanbrengen in eerder vastgesteld Plan Inburgering en Particip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vaststellen gewijzigd Plan Inburgering en Participati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opleggen bestuurlijke boete</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advisering verzoek tot verlenging van de inburgeringstermijn, vrijstelling van de inburgering en ontheffing vanwege bijzondere individuele omstandigheden van de inburgering aan DUO</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Regeling opvang ontheemden Oekraïne</text:span>
                  </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toekennen en intrekken van leefgeld (artikelen 6, 7, 10, 12 en 13)</text:p>
                </table:table-cell>
                <table:table-cell table:style-name="entry" table:number-rows-spanned="1" table:number-columns-spanned="1">
                  <text:p text:style-name="table_al">juridisch kwaliteitsmedewerker, inkomensconsulent, consulent leefgel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terug- en invorderen van onterecht of teveel betaald leefgeld (artikelen 7 en 8)</text:p>
                </table:table-cell>
                <table:table-cell table:style-name="entry" table:number-rows-spanned="1" table:number-columns-spanned="1">
                  <text:p text:style-name="table_al">medewerker debiteuren- en uitkeringsadministratie, juridisch kwaliteitsmedewerker, inkomensconsulent,  consulent leefgeld</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informatie verzoeken eigen bijdrage (bijdrageplicht) en leefgeld (artikelen 7 en 8)</text:p>
                </table:table-cell>
                <table:table-cell table:style-name="entry" table:number-rows-spanned="1" table:number-columns-spanned="1">
                  <text:p text:style-name="table_al">juridisch kwaliteitsmedewerker, inkomensconsulent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7.</text:p>
                </table:table-cell>
                <table:table-cell table:style-name="entry" table:number-rows-spanned="1" table:number-columns-spanned="1">
                  <text:p text:style-name="table_al">afgeven van een beschikking eigen bijdrage (bijdrageplicht) (artikelen 7 en 8)</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8.</text:p>
                </table:table-cell>
                <table:table-cell table:style-name="entry" table:number-rows-spanned="1" table:number-columns-spanned="1">
                  <text:p text:style-name="table_al">innen eigen bijdrage (bijdrageplicht) (artikelen 7 en 8)</text:p>
                </table:table-cell>
                <table:table-cell table:style-name="entry" table:number-rows-spanned="1" table:number-columns-spanned="1">
                  <text:p text:style-name="table_al">medewerker debiteuren- en uitkeringsadministratie, juridisch kwaliteitsmedewerker, inkomensconsulent, consulent leefgeld</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39.</text:p>
                </table:table-cell>
                <table:table-cell table:style-name="entry" table:number-rows-spanned="1" table:number-columns-spanned="1">
                  <text:p text:style-name="table_al">geven van eerste en tweede waarschuwing (incl. beperken of intrekken verstrekkingen) (artikel 7)</text:p>
                </table:table-cell>
                <table:table-cell table:style-name="entry" table:number-rows-spanned="1" table:number-columns-spanned="1">
                  <text:p text:style-name="table_al">juridisch kwaliteitsmedewerker, locatiemanager,</text:p>
                  <text:p text:style-name="table_al">beleidsmedewerker, beleidsadvis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Regeling briefadres</text:span>
                  </text:p>
                </table:table-cell>
              </table:table-row>
              <table:table-row table:style-name="row">
                <table:table-cell table:style-name="entry" table:number-rows-spanned="1" table:number-columns-spanned="1">
                  <text:p text:style-name="table_al">40.</text:p>
                </table:table-cell>
                <table:table-cell table:style-name="entry" table:number-rows-spanned="1" table:number-columns-spanned="1">
                  <text:p text:style-name="table_al">aan een inwoner een tijdelijk postadres (inschrijving gemeentehuis) verstrekken ook al wordt niet voldaan aan de regelgeving</text:p>
                </table:table-cell>
                <table:table-cell table:style-name="entry" table:number-rows-spanned="1" table:number-columns-spanned="1">
                  <text:p text:style-name="table_al">juridisch kwaliteitsmedewerker</text:p>
                </table:table-cell>
                <table:table-cell table:style-name="entry" table:number-rows-spanned="1" table:number-columns-spanned="1">
                  <text:p text:style-name="table_al">motivering vastgelegd in dossi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Sociaal Domein gemeente Dronten / Algemeen</text:span>
                  </text:p>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budget vrij te besteden t.b.v. onvoorziene omstandigheden, in zeer uitzonderlijke gevallen </text:p>
                </table:table-cell>
                <table:table-cell table:style-name="entry" table:number-rows-spanned="1" table:number-columns-spanned="1">
                  <text:p text:style-name="table_al">gids Wmo, gids jeugd, (junior) participatiegids, gids regie sociaal domein</text:p>
                </table:table-cell>
                <table:table-cell table:style-name="entry" table:number-rows-spanned="1" table:number-columns-spanned="1">
                  <text:p text:style-name="table_al">- tot bedrag van 10.000,00 euro op jaarbasis op de post Opvang en beschermd wonen Sociaal Domein breed. Gids heeft dit breed besproken, alle andere mogelijkheden zijn uitgeput.</text:p>
                  <text:p text:style-name="table_al">- conform werkbeschrijving ‘Afwegingskader Crisisbudget Sociaal Domein’ (versie 29 april 2025)</text:p>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terugvorderen  van (financiële) maatwerkvoorzieningen</text:p>
                </table:table-cell>
                <table:table-cell table:style-name="entry" table:number-rows-spanned="1" table:number-columns-spanned="1">
                  <text:p text:style-name="table_al">gids Wmo, gids Jeugd, juridisch kwaliteits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aangaan maatwerkovereenkomst met niet gecontracteerde partijen</text:p>
                  <text:p text:style-name="table_al"/>
                </table:table-cell>
                <table:table-cell table:style-name="entry" table:number-rows-spanned="1" table:number-columns-spanned="1">
                  <text:p text:style-name="table_al">beleidsmedewerker jeugdhulp, beleidsadviseur, juridisch kwaliteitsmedewerker, gids Wmo, gids jeugd, gedragskundige </text:p>
                </table:table-cell>
                <table:table-cell table:style-name="entry" table:number-rows-spanned="1" table:number-columns-spanned="1">
                  <text:p text:style-name="table_al">- via de inloop, volgens werkafspraken m.b.t. inloop Jeugd/Wmo</text:p>
                  <text:p text:style-name="table_al">- conform inkoopbeleid</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1">
                  <text:p text:style-name="table_al">beëindigen van maatwerkvoorzieningen</text:p>
                </table:table-cell>
                <table:table-cell table:style-name="entry" table:number-rows-spanned="1" table:number-columns-spanned="1">
                  <text:p text:style-name="table_al">gids Wmo, gids jeugd, juridisch kwaliteitsmedewerker, administratief medewerker jeugd/Wmo</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1">
                  <text:p text:style-name="table_al">inzetten jeugdhulp na verwijzing </text:p>
                </table:table-cell>
                <table:table-cell table:style-name="entry" table:number-rows-spanned="1" table:number-columns-spanned="1">
                  <text:p text:style-name="table_al">gids jeugd, gedragsdeskundige, juridisch kwaliteitsmedewerker, administratief medewerker jeugd/Wmo</text:p>
                  <text:p text:style-name="table_al"/>
                </table:table-cell>
                <table:table-cell table:style-name="entry" table:number-rows-spanned="1" table:number-columns-spanned="1">
                  <text:p text:style-name="table_al">conform de Verordening Sociaal Domein , de nadere regels, het Beleidsplan Transities Sociaal Domein en het Handboek ‘Dronter Koers’.</text:p>
                </table:table-cell>
              </table:table-row>
              <table:table-row table:style-name="row">
                <table:table-cell table:style-name="entry" table:number-rows-spanned="1" table:number-columns-spanned="1">
                  <text:p text:style-name="table_al">46.</text:p>
                </table:table-cell>
                <table:table-cell table:style-name="entry" table:number-rows-spanned="1" table:number-columns-spanned="1">
                  <text:p text:style-name="table_al">beslissen omtrent individuele voorziening (verlenen en afwijzen) </text:p>
                </table:table-cell>
                <table:table-cell table:style-name="entry" table:number-rows-spanned="1" table:number-columns-spanned="1">
                  <text:p text:style-name="table_al">gids jeugd, gids Wmo, gedragsdeskundige, juridisch kwaliteitsmedewerker</text:p>
                  <text:p text:style-name="table_al"/>
                </table:table-cell>
                <table:table-cell table:style-name="entry" table:number-rows-spanned="1" table:number-columns-spanned="1">
                  <text:p text:style-name="table_al">- besluitvorming vindt plaats via de Inloop Jeugd indien de casus valt onder de categorieën genoemd in het Stappenplan Inloop Jeugd (april 2026) en kan uitsluitend besluiten nemen nadat de inloop een gezamenlijk advies heeft vastgesteld. </text:p>
                  <text:p text:style-name="table_al">- zie ‘Werkafspraken: van melding tot routeplan incl. mandaatregeling (september 2025)’</text:p>
                </table:table-cell>
              </table:table-row>
              <table:table-row table:style-name="row">
                <table:table-cell table:style-name="entry" table:number-rows-spanned="1" table:number-columns-spanned="1">
                  <text:p text:style-name="table_al">47.</text:p>
                </table:table-cell>
                <table:table-cell table:style-name="entry" table:number-rows-spanned="1" table:number-columns-spanned="1">
                  <text:p text:style-name="table_al">verstrekken van een pgb, toekennen, wijzingen, verlengen van een maatwerkvoorziening middels pgb</text:p>
                </table:table-cell>
                <table:table-cell table:style-name="entry" table:number-rows-spanned="1" table:number-columns-spanned="1">
                  <text:p text:style-name="table_al">gids Wmo, gids jeugd, gedragsdeskundige, juridisch kwaliteitsmedewerker</text:p>
                </table:table-cell>
                <table:table-cell table:style-name="entry" table:number-rows-spanned="1" table:number-columns-spanned="1">
                  <text:p text:style-name="table_al">conform de nadere regels jeugdhulp en/of Wmo gemeente Dronten</text:p>
                </table:table-cell>
              </table:table-row>
              <table:table-row table:style-name="row">
                <table:table-cell table:style-name="entry" table:number-rows-spanned="1" table:number-columns-spanned="1">
                  <text:p text:style-name="table_al">48.</text:p>
                </table:table-cell>
                <table:table-cell table:style-name="entry" table:number-rows-spanned="1" table:number-columns-spanned="1">
                  <text:p text:style-name="table_al">verval van recht (artikel 1. 3. 8 Verordening Sociaal Domein gemeente Dronten en artikel 1 lid 6 Nadere regels jeugdhulp gemeente Dronten)</text:p>
                </table:table-cell>
                <table:table-cell table:style-name="entry" table:number-rows-spanned="1" table:number-columns-spanned="1">
                  <text:p text:style-name="table_al">gids jeugd, juridisch kwaliteits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9.</text:p>
                </table:table-cell>
                <table:table-cell table:style-name="entry" table:number-rows-spanned="1" table:number-columns-spanned="1">
                  <text:p text:style-name="table_al">intrekken of herzien besluit aangaande individuele voorziening </text:p>
                </table:table-cell>
                <table:table-cell table:style-name="entry" table:number-rows-spanned="1" table:number-columns-spanned="1">
                  <text:p text:style-name="table_al">gids Wmo, juridisch kwaliteitsmedewerker</text:p>
                </table:table-cell>
                <table:table-cell table:style-name="entry" table:number-rows-spanned="1" table:number-columns-spanned="1">
                  <text:p text:style-name="table_al">de juridisch kwaliteitsmedewerker oefent deze bevoegd uit op basis van een onderzoeksrapport van de gids jeugd en, indien van toepassing, multidisciplinair advies via de Inloop Jeugd </text:p>
                </table:table-cell>
              </table:table-row>
              <table:table-row table:style-name="row">
                <table:table-cell table:style-name="entry" table:number-rows-spanned="1" table:number-columns-spanned="1">
                  <text:p text:style-name="table_al">50.</text:p>
                </table:table-cell>
                <table:table-cell table:style-name="entry" table:number-rows-spanned="1" table:number-columns-spanned="1">
                  <text:p text:style-name="table_al">opvragen van medisch advies</text:p>
                </table:table-cell>
                <table:table-cell table:style-name="entry" table:number-rows-spanned="1" table:number-columns-spanned="1">
                  <text:p text:style-name="table_al">juridisch kwaliteitsmedewerker,  gids Wmo, gids jeugd, (junior)participatiegids, </text:p>
                  <text:p text:style-name="table_al">re-integratieconsulent, gids regie sociaal domein</text:p>
                  <text:p text:style-name="table_al">medewerker bijzondere </text:p>
                  <text:p text:style-name="table_al">regelingen, inkomensconsulent, gedragsdeskundige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1.</text:p>
                </table:table-cell>
                <table:table-cell table:style-name="entry" table:number-rows-spanned="1" table:number-columns-spanned="1">
                  <text:p text:style-name="table_al">aangifte belastingen en premies </text:p>
                </table:table-cell>
                <table:table-cell table:style-name="entry" table:number-rows-spanned="1" table:number-columns-spanned="1">
                  <text:p text:style-name="table_al">teammanager ondersteuning,  administrateur, applicatiebeheerd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2.</text:p>
                </table:table-cell>
                <table:table-cell table:style-name="entry" table:number-rows-spanned="1" table:number-columns-spanned="1">
                  <text:p text:style-name="table_al">aanleveren van betalingen aan het team Financiën, planning en control en inkoop vanuit BUIG, Participatiebudget, minimaregelingen, bijzondere bijstand en Wmo en Jeugdwet</text:p>
                </table:table-cell>
                <table:table-cell table:style-name="entry" table:number-rows-spanned="1" table:number-columns-spanned="1">
                  <text:p text:style-name="table_al">(ondersteunend) administrateur, applicatiebeheerder, teammanager ondersteun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3.</text:p>
                </table:table-cell>
                <table:table-cell table:style-name="entry" table:number-rows-spanned="1" table:number-columns-spanned="1">
                  <text:p text:style-name="table_al">het aanleveren van kasvoorschotten tot een bedrag van </text:p>
                  <text:p text:style-name="table_al">€ 100,00 aan het team Financiën, Planning &amp; Control &amp; Inkoop</text:p>
                </table:table-cell>
                <table:table-cell table:style-name="entry" table:number-rows-spanned="1" table:number-columns-spanned="1">
                  <text:p text:style-name="table_al">(ondersteunend) administrateur, applicatiebeheerder, medewerker uitkeringsadministrati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4.</text:p>
                </table:table-cell>
                <table:table-cell table:style-name="entry" table:number-rows-spanned="1" table:number-columns-spanned="1">
                  <text:p text:style-name="table_al">(niet-)beleidsmatige aanpassingen van de handboeken  Participatiewet, Wmo, Jeugdwet en Wet inburgering</text:p>
                </table:table-cell>
                <table:table-cell table:style-name="entry" table:number-rows-spanned="1" table:number-columns-spanned="1">
                  <text:p text:style-name="table_al">juridisch kwaliteitsmedewerker, beleidsmedewerker, beleidsadvis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5.</text:p>
                </table:table-cell>
                <table:table-cell table:style-name="entry" table:number-rows-spanned="1" table:number-columns-spanned="1">
                  <text:p text:style-name="table_al">autoriseren van verantwoordingen aan ministerie van Sociale Zaken en Werkgelegenheid</text:p>
                </table:table-cell>
                <table:table-cell table:style-name="entry" table:number-rows-spanned="1" table:number-columns-spanned="1">
                  <text:p text:style-name="table_al">teammanager ondersteuning</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6.</text:p>
                </table:table-cell>
                <table:table-cell table:style-name="entry" table:number-rows-spanned="1" table:number-columns-spanned="1">
                  <text:p text:style-name="table_al">voor een inwoner maatregelen nemen op het gebied van schulden, ook al wordt niet voldaan aan Europese, landelijke of gemeentelijke regelgeving</text:p>
                </table:table-cell>
                <table:table-cell table:style-name="entry" table:number-rows-spanned="1" table:number-columns-spanned="1">
                  <text:p text:style-name="table_al">schuldhulpverlening, juridisch kwaliteitsmedewerker, beleidsmedewerker samenleving, beleidsadviseur</text:p>
                </table:table-cell>
                <table:table-cell table:style-name="entry" table:number-rows-spanned="1" table:number-columns-spanned="1">
                  <text:p text:style-name="table_al">motivering vastgelegd in dossier</text:p>
                </table:table-cell>
              </table:table-row>
              <table:table-row table:style-name="row">
                <table:table-cell table:style-name="entry" table:number-rows-spanned="1" table:number-columns-spanned="1">
                  <text:p text:style-name="table_al">57.</text:p>
                </table:table-cell>
                <table:table-cell table:style-name="entry" table:number-rows-spanned="1" table:number-columns-spanned="1">
                  <text:p text:style-name="table_al">MDF opdracht te verlenen om voorrang schuldhulpverlening</text:p>
                </table:table-cell>
                <table:table-cell table:style-name="entry" table:number-rows-spanned="1" table:number-columns-spanned="1">
                  <text:p text:style-name="table_al">schuldhulpverlening, juridisch kwaliteitsmedewerker, beleidsmedewerker, beleidsadvis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58.</text:p>
                </table:table-cell>
                <table:table-cell table:style-name="entry" table:number-rows-spanned="1" table:number-columns-spanned="1">
                  <text:p text:style-name="table_al">dwingende opdracht aan ketenpartner verstrekken</text:p>
                </table:table-cell>
                <table:table-cell table:style-name="entry" table:number-rows-spanned="1" table:number-columns-spanned="1">
                  <text:p text:style-name="table_al">gedragsdeskundige, juridisch kwaliteitsmedewerker</text:p>
                </table:table-cell>
                <table:table-cell table:style-name="entry" table:number-rows-spanned="1" table:number-columns-spanned="1">
                  <text:p text:style-name="table_al">- conform Handboek Dronter Koers. </text:p>
                  <text:p text:style-name="table_al">- motivering vastgelegd in cliëntdossi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Jeugdwet</text:span>
                  </text:p>
                </table:table-cell>
              </table:table-row>
              <table:table-row table:style-name="row">
                <table:table-cell table:style-name="entry" table:number-rows-spanned="1" table:number-columns-spanned="1">
                  <text:p text:style-name="table_al">59.</text:p>
                </table:table-cell>
                <table:table-cell table:style-name="entry" table:number-rows-spanned="1" table:number-columns-spanned="1">
                  <text:p text:style-name="table_al">verstrekken van een afschrift van de in ESAR geregistreerde gegevens aan de wettelijk vertegenwoordiger van de geregistreerde jongere</text:p>
                </table:table-cell>
                <table:table-cell table:style-name="entry" table:number-rows-spanned="1" table:number-columns-spanned="1">
                  <text:p text:style-name="table_al">juridisch kwaliteitsmedewerker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0.</text:p>
                </table:table-cell>
                <table:table-cell table:style-name="entry" table:number-rows-spanned="1" table:number-columns-spanned="1">
                  <text:p text:style-name="table_al">verlenen van toestemming aan (provinciale) organisaties die toe willen treden tot het ESAR convenant</text:p>
                </table:table-cell>
                <table:table-cell table:style-name="entry" table:number-rows-spanned="1" table:number-columns-spanned="1">
                  <text:p text:style-name="table_al">beleidsmedewerker, beleidsadviseu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1.</text:p>
                </table:table-cell>
                <table:table-cell table:style-name="entry" table:number-rows-spanned="1" table:number-columns-spanned="1">
                  <text:p text:style-name="table_al">verzoek tot onderzoek bij de Raad voor de Kinderbescherming</text:p>
                </table:table-cell>
                <table:table-cell table:style-name="entry" table:number-rows-spanned="1" table:number-columns-spanned="1">
                  <text:p text:style-name="table_al">gids Jeugd, gedragsdeskundige, medewerker Samen Veilig Midden Nederland , medewerker Veilig Thuis Flevoland </text:p>
                </table:table-cell>
                <table:table-cell table:style-name="entry" table:number-rows-spanned="1" table:number-columns-spanned="1">
                  <text:p text:style-name="table_al">zie ketenafspraken ketenpartners</text:p>
                  <text:p text:style-name="table_al"/>
                  <text:p text:style-name="table_al"/>
                </table:table-cell>
              </table:table-row>
              <table:table-row table:style-name="row">
                <table:table-cell table:style-name="entry" table:number-rows-spanned="1" table:number-columns-spanned="1">
                  <text:p text:style-name="table_al">62.</text:p>
                </table:table-cell>
                <table:table-cell table:style-name="entry" table:number-rows-spanned="1" table:number-columns-spanned="1">
                  <text:p text:style-name="table_al">gesloten plaatsing in vrijwillig kader</text:p>
                </table:table-cell>
                <table:table-cell table:style-name="entry" table:number-rows-spanned="1" table:number-columns-spanned="1">
                  <text:p text:style-name="table_al">juridisch kwaliteitsmedewerker, gedragsdeskundig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3.</text:p>
                </table:table-cell>
                <table:table-cell table:style-name="entry" table:number-rows-spanned="1" table:number-columns-spanned="1">
                  <text:p text:style-name="table_al">uitvoeren heronderzoek/evaluatie in het kader van art 6.3.1 en 6.3.2 Verordening Sociaal Domein</text:p>
                </table:table-cell>
                <table:table-cell table:style-name="entry" table:number-rows-spanned="1" table:number-columns-spanned="1">
                  <text:p text:style-name="table_al">gids Jeugd, gedragsdeskundig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maatschappelijke ondersteuning</text:span>
                  </text:p>
                </table:table-cell>
              </table:table-row>
              <table:table-row table:style-name="row">
                <table:table-cell table:style-name="entry" table:number-rows-spanned="1" table:number-columns-spanned="1">
                  <text:p text:style-name="table_al">64.</text:p>
                </table:table-cell>
                <table:table-cell table:style-name="entry" table:number-rows-spanned="1" table:number-columns-spanned="1">
                  <text:p text:style-name="table_al">ondertekenen van het routeplan</text:p>
                </table:table-cell>
                <table:table-cell table:style-name="entry" table:number-rows-spanned="1" table:number-columns-spanned="1">
                  <text:p text:style-name="table_al">gids Wmo, juridisch kwaliteitsmedewerker </text:p>
                </table:table-cell>
                <table:table-cell table:style-name="entry" table:number-rows-spanned="1" table:number-columns-spanned="1">
                  <text:p text:style-name="table_al">werkafspraken van toepassing</text:p>
                </table:table-cell>
              </table:table-row>
              <table:table-row table:style-name="row">
                <table:table-cell table:style-name="entry" table:number-rows-spanned="1" table:number-columns-spanned="1">
                  <text:p text:style-name="table_al">65.</text:p>
                </table:table-cell>
                <table:table-cell table:style-name="entry" table:number-rows-spanned="1" table:number-columns-spanned="1">
                  <text:p text:style-name="table_al">toekennen, wijzigen, verlengen van een maatwerkvoorziening middels zorg in natura</text:p>
                </table:table-cell>
                <table:table-cell table:style-name="entry" table:number-rows-spanned="1" table:number-columns-spanned="1">
                  <text:p text:style-name="table_al">gids Wmo, juridisch kwaliteitsmedewerker, gedragsdeskundig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6.</text:p>
                </table:table-cell>
                <table:table-cell table:style-name="entry" table:number-rows-spanned="1" table:number-columns-spanned="1">
                  <text:p text:style-name="table_al">inzet niet gecontracteerde ondersteuning</text:p>
                  <text:p text:style-name="table_al"/>
                </table:table-cell>
                <table:table-cell table:style-name="entry" table:number-rows-spanned="1" table:number-columns-spanned="1">
                  <text:p text:style-name="table_al">gids Wmo, juridisch kwaliteitsmedewerker, gedragsdeskundige</text:p>
                </table:table-cell>
                <table:table-cell table:style-name="entry" table:number-rows-spanned="1" table:number-columns-spanned="1">
                  <text:p text:style-name="table_al">- werkafspraken van toepassing </text:p>
                  <text:p text:style-name="table_al">- opdrachtbrief naar aanbieder</text:p>
                </table:table-cell>
              </table:table-row>
              <table:table-row table:style-name="row">
                <table:table-cell table:style-name="entry" table:number-rows-spanned="1" table:number-columns-spanned="1">
                  <text:p text:style-name="table_al">67.</text:p>
                </table:table-cell>
                <table:table-cell table:style-name="entry" table:number-rows-spanned="1" table:number-columns-spanned="1">
                  <text:p text:style-name="table_al">besluiten tot crisisplaatsing ambulant</text:p>
                </table:table-cell>
                <table:table-cell table:style-name="entry" table:number-rows-spanned="1" table:number-columns-spanned="1">
                  <text:p text:style-name="table_al">gids Wmo, gedragsdeskundige, juridisch kwaliteits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esluit administratieve bepalingen inzake het wegverkeer</text:span>
                  </text:p>
                </table:table-cell>
              </table:table-row>
              <table:table-row table:style-name="row">
                <table:table-cell table:style-name="entry" table:number-rows-spanned="1" table:number-columns-spanned="1">
                  <text:p text:style-name="table_al">68.</text:p>
                </table:table-cell>
                <table:table-cell table:style-name="entry" table:number-rows-spanned="1" table:number-columns-spanned="1">
                  <text:p text:style-name="table_al">toekennen, afwijzen aanvraag gehandicapten-parkeerkaart bestuurder of passagier</text:p>
                </table:table-cell>
                <table:table-cell table:style-name="entry" table:number-rows-spanned="1" table:number-columns-spanned="1">
                  <text:p text:style-name="table_al">triage medewerker Wmo, juridisch kwaliteits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genverkeerswet 1994</text:span>
                  </text:p>
                </table:table-cell>
              </table:table-row>
              <table:table-row table:style-name="row">
                <table:table-cell table:style-name="entry" table:number-rows-spanned="1" table:number-columns-spanned="1">
                  <text:p text:style-name="table_al">69.</text:p>
                </table:table-cell>
                <table:table-cell table:style-name="entry" table:number-rows-spanned="1" table:number-columns-spanned="1">
                  <text:p text:style-name="table_al">beslissen op aanvraag gehandicaptenparkeerplaats</text:p>
                </table:table-cell>
                <table:table-cell table:style-name="entry" table:number-rows-spanned="1" table:number-columns-spanned="1">
                  <text:p text:style-name="table_al">teammanager</text:p>
                </table:table-cell>
                <table:table-cell table:style-name="entry" table:number-rows-spanned="1" table:number-columns-spanned="1">
                  <text:p text:style-name="table_al">na advies toezichthouder civiele techniek</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Participatiewet en de op deze wet gebaseerde verordening</text:span>
                  </text:p>
                </table:table-cell>
              </table:table-row>
              <table:table-row table:style-name="row">
                <table:table-cell table:style-name="entry" table:number-rows-spanned="1" table:number-columns-spanned="1">
                  <text:p text:style-name="table_al">70.</text:p>
                </table:table-cell>
                <table:table-cell table:style-name="entry" table:number-rows-spanned="1" table:number-columns-spanned="1">
                  <text:p text:style-name="table_al">verstrekken, wijzigen, herzien, beëindigen en buiten behandeling stellen van (aanvraag) uitkering   </text:p>
                </table:table-cell>
                <table:table-cell table:style-name="entry" table:number-rows-spanned="1" table:number-columns-spanned="1">
                  <text:p text:style-name="table_al">juridisch kwaliteitsmedewerker, inkomensconsulent, medewerker bijzondere regelingen, consulent bijzondere regeling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1.</text:p>
                </table:table-cell>
                <table:table-cell table:style-name="entry" table:number-rows-spanned="1" table:number-columns-spanned="1">
                  <text:p text:style-name="table_al">uitvoering van de Participatiewet betreffende de algemene bijstand aan personen die de pensioengerechtigde leeftijd hebben bereikt die in de gemeente Dronten woonachtig zijn of die zich als adreslozen in de gemeente bevinden. Het mandaat strekt zich tevens uit tot:</text:p>
                  <text:p text:style-name="table_al">de afhandeling van eventuele bezwaar- en beroepsprocedure;</text:p>
                  <text:p text:style-name="table_al">de toestemming tot het verlenen van ondermandaat;</text:p>
                  <text:p text:style-name="table_al">de bevoegdheid tot het stellen van beleidsregels in overleg met de gemeente Dronten.</text:p>
                </table:table-cell>
                <table:table-cell table:style-name="entry" table:number-rows-spanned="1" table:number-columns-spanned="1">
                  <text:p text:style-name="table_al">Raad van Bestuur van de SVB; ondermandaat aan ondergeschikten van de Raad van Bestuur van de SVB</text:p>
                </table:table-cell>
                <table:table-cell table:style-name="entry" table:number-rows-spanned="1" table:number-columns-spanned="1">
                  <text:p text:style-name="table_al">mandaat Raad van Bestuur SVB aangenomen in Regeling mandaatverstrekking, machtiging en volmachtverlening aan de SVB</text:p>
                </table:table-cell>
              </table:table-row>
              <table:table-row table:style-name="row">
                <table:table-cell table:style-name="entry" table:number-rows-spanned="1" table:number-columns-spanned="1">
                  <text:p text:style-name="table_al">72.</text:p>
                </table:table-cell>
                <table:table-cell table:style-name="entry" table:number-rows-spanned="1" table:number-columns-spanned="1">
                  <text:p text:style-name="table_al">bijstandsuitkering verstrekken ondanks dat niet aan de opgestelde criteria wordt voldaan (artikel 16, eerste lid)</text:p>
                </table:table-cell>
                <table:table-cell table:style-name="entry" table:number-rows-spanned="1" table:number-columns-spanned="1">
                  <text:p text:style-name="table_al">juridisch kwaliteitsmedewerker</text:p>
                </table:table-cell>
                <table:table-cell table:style-name="entry" table:number-rows-spanned="1" table:number-columns-spanned="1">
                  <text:p text:style-name="table_al">motivatie vastgelegd in dossier</text:p>
                </table:table-cell>
              </table:table-row>
              <table:table-row table:style-name="row">
                <table:table-cell table:style-name="entry" table:number-rows-spanned="1" table:number-columns-spanned="1">
                  <text:p text:style-name="table_al">73.</text:p>
                </table:table-cell>
                <table:table-cell table:style-name="entry" table:number-rows-spanned="1" table:number-columns-spanned="1">
                  <text:p text:style-name="table_al">re-integratieactiviteiten, inclusief het ondertekenen van routeplan/plan van aanpak, taalplan, en tegenprestatie</text:p>
                </table:table-cell>
                <table:table-cell table:style-name="entry" table:number-rows-spanned="1" table:number-columns-spanned="1">
                  <text:p text:style-name="table_al">juridisch kwaliteitsmedewerker, re-integratieconsulent, (junior) participatiegids, consulent statushouders, gids regie sociaal domein</text:p>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4.</text:p>
                </table:table-cell>
                <table:table-cell table:style-name="entry" table:number-rows-spanned="1" table:number-columns-spanned="1">
                  <text:p text:style-name="table_al">opvragen offerte en inkoop individueel maatwerktraject scholing, werkervaringsplaats, individuele (job)coach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5.</text:p>
                </table:table-cell>
                <table:table-cell table:style-name="entry" table:number-rows-spanned="1" table:number-columns-spanned="1">
                  <text:p text:style-name="table_al">vaststellen re-integratievoorziening uitkeringsgerechtigde (kinderopvang, reiskosten, noodzakelijke maatwerkvoorzi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6.</text:p>
                </table:table-cell>
                <table:table-cell table:style-name="entry" table:number-rows-spanned="1" table:number-columns-spanned="1">
                  <text:p text:style-name="table_al">verstrekken voorschotten</text:p>
                </table:table-cell>
                <table:table-cell table:style-name="entry" table:number-rows-spanned="1" table:number-columns-spanned="1">
                  <text:p text:style-name="table_al">juridisch kwaliteitsmedewerker,  inkomensconsulent, medewerker bijzondere regelingen, consulent bijzondere regeling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7.</text:p>
                </table:table-cell>
                <table:table-cell table:style-name="entry" table:number-rows-spanned="1" table:number-columns-spanned="1">
                  <text:p text:style-name="table_al">terugvorderen en incasso van teveel verstrekte uitkering, verhaal op derden</text:p>
                </table:table-cell>
                <table:table-cell table:style-name="entry" table:number-rows-spanned="1" table:number-columns-spanned="1">
                  <text:p text:style-name="table_al">juridisch kwaliteitsmedewerker, inkomensconsulent, medewerker bijzondere regelingen, consulent bijzondere regelingen, medewerker debiteuren- en uitkeringsadministratie, toezichthouder Participatiewet, toezichthouder Sociaal Domein </text:p>
                </table:table-cell>
                <table:table-cell table:style-name="entry" table:number-rows-spanned="1" table:number-columns-spanned="1">
                  <text:p text:style-name="table_al">de bevoegdheid van de toezichthouder Participatiewet en toezichthouder Sociaal Domein strekt enkel tot het nemen van incassomaatregelen</text:p>
                </table:table-cell>
              </table:table-row>
              <table:table-row table:style-name="row">
                <table:table-cell table:style-name="entry" table:number-rows-spanned="1" table:number-columns-spanned="1">
                  <text:p text:style-name="table_al">78.</text:p>
                </table:table-cell>
                <table:table-cell table:style-name="entry" table:number-rows-spanned="1" table:number-columns-spanned="1">
                  <text:p text:style-name="table_al">opschorting van de uitkering en het geven van een hersteltermijn  </text:p>
                </table:table-cell>
                <table:table-cell table:style-name="entry" table:number-rows-spanned="1" table:number-columns-spanned="1">
                  <text:p text:style-name="table_al">juridisch kwaliteitsmedewerker,  inkomensconsulent, medewerker bijzondere regelingen, consulent bijzondere regeling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79.</text:p>
                </table:table-cell>
                <table:table-cell table:style-name="entry" table:number-rows-spanned="1" table:number-columns-spanned="1">
                  <text:p text:style-name="table_al">afstemming van de uitkering op grond van de Participatiewet  en de Verordening Sociaal Domein gemeente Dronten</text:p>
                </table:table-cell>
                <table:table-cell table:style-name="entry" table:number-rows-spanned="1" table:number-columns-spanned="1">
                  <text:p text:style-name="table_al">juridisch kwaliteitsmedewerk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0.</text:p>
                </table:table-cell>
                <table:table-cell table:style-name="entry" table:number-rows-spanned="1" table:number-columns-spanned="1">
                  <text:p text:style-name="table_al">opleggen bestuurlijke boete</text:p>
                  <text:p text:style-name="table_al"/>
                </table:table-cell>
                <table:table-cell table:style-name="entry" table:number-rows-spanned="1" table:number-columns-spanned="1">
                  <text:p text:style-name="table_al">juridisch kwaliteitsmedewerker, inkomensconsulen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1.</text:p>
                </table:table-cell>
                <table:table-cell table:style-name="entry" table:number-rows-spanned="1" table:number-columns-spanned="1">
                  <text:p text:style-name="table_al">opdragen van een tegenprestatie</text:p>
                </table:table-cell>
                <table:table-cell table:style-name="entry" table:number-rows-spanned="1" table:number-columns-spanned="1">
                  <text:p text:style-name="table_al">juridisch kwaliteitsmedewerker, re-integratieconsulent, (junior) participatiegids, gids regie sociaal domei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2.</text:p>
                </table:table-cell>
                <table:table-cell table:style-name="entry" table:number-rows-spanned="1" table:number-columns-spanned="1">
                  <text:p text:style-name="table_al">beslissen  over loonkostensubsidies (verlenen, weigeren, intrekken, vaststellen, verrekenen en terugvorderen)  aan werkgever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Besluit bijstandverlening zelfstandigen 2004</text:span>
                  </text:p>
                </table:table-cell>
              </table:table-row>
              <table:table-row table:style-name="row">
                <table:table-cell table:style-name="entry" table:number-rows-spanned="1" table:number-columns-spanned="1">
                  <text:p text:style-name="table_al">83.</text:p>
                </table:table-cell>
                <table:table-cell table:style-name="entry" table:number-rows-spanned="1" table:number-columns-spanned="1">
                  <text:p text:style-name="table_al">verstrekken, wijzigen, herzien, beëindigen en buiten behandeling stellen  van (aanvraag) uitkering</text:p>
                </table:table-cell>
                <table:table-cell table:style-name="entry" table:number-rows-spanned="1" table:number-columns-spanned="1">
                  <text:p text:style-name="table_al">juridisch kwaliteitsmedewerker, medewerker ZLF</text:p>
                  <text:p text:style-name="table_al"/>
                </table:table-cell>
                <table:table-cell table:style-name="entry" table:number-rows-spanned="1" table:number-columns-spanned="1">
                  <text:p text:style-name="table_al">mandaat medewerkers Zelfstandigenloket Flevoland aangenomen in bestuursovereenkomst</text:p>
                </table:table-cell>
              </table:table-row>
              <table:table-row table:style-name="row">
                <table:table-cell table:style-name="entry" table:number-rows-spanned="1" table:number-columns-spanned="1">
                  <text:p text:style-name="table_al">84.</text:p>
                </table:table-cell>
                <table:table-cell table:style-name="entry" table:number-rows-spanned="1" table:number-columns-spanned="1">
                  <text:p text:style-name="table_al">verstrekken voorscho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5.</text:p>
                </table:table-cell>
                <table:table-cell table:style-name="entry" table:number-rows-spanned="1" table:number-columns-spanned="1">
                  <text:p text:style-name="table_al">terugvordering en incasso van teveel verstrekte uitkering</text:p>
                </table:table-cell>
                <table:table-cell table:style-name="entry" table:number-rows-spanned="1" table:number-columns-spanned="1">
                  <text:p text:style-name="table_al">juridisch kwaliteitsmedewerker, medewerker ZLF,  medewerker  debiteuren- en uitkeringsadministrati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6.</text:p>
                </table:table-cell>
                <table:table-cell table:style-name="entry" table:number-rows-spanned="1" table:number-columns-spanned="1">
                  <text:p text:style-name="table_al">opschorting uitkering en het geven van een hersteltermijn</text:p>
                </table:table-cell>
                <table:table-cell table:style-name="entry" table:number-rows-spanned="1" table:number-columns-spanned="1">
                  <text:p text:style-name="table_al">juridisch kwaliteitsmedewerker,  medewerker ZLF </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Wet inkomensvoorziening oudere en gedeeltelijk arbeidsongeschikte werkloze werknemers  en Wet inkomensvoorziening oudere en gedeeltelijk arbeidsongeschikte gewezen zelfstandigen en de op deze wetten gebaseerde verordeningen</text:span>
                  </text:p>
                </table:table-cell>
              </table:table-row>
              <table:table-row table:style-name="row">
                <table:table-cell table:style-name="entry" table:number-rows-spanned="1" table:number-columns-spanned="1">
                  <text:p text:style-name="table_al">87.</text:p>
                </table:table-cell>
                <table:table-cell table:style-name="entry" table:number-rows-spanned="1" table:number-columns-spanned="1">
                  <text:p text:style-name="table_al">verstrekken, wijzigen, herzien, beëindigen en buiten behandeling laten van (aanvraag) uitkering</text:p>
                </table:table-cell>
                <table:table-cell table:style-name="entry" table:number-rows-spanned="1" table:number-columns-spanned="1">
                  <text:p text:style-name="table_al">juridisch kwaliteitsmedewerker,  inkomensconsulent, medewerker ZLF</text:p>
                </table:table-cell>
                <table:table-cell table:style-name="entry" table:number-rows-spanned="1" table:number-columns-spanned="1">
                  <text:p text:style-name="table_al">mandaat medewerkers Zelfstandigenloket Flevoland (ZLF) aangenomen in bestuursovereenkomst</text:p>
                </table:table-cell>
              </table:table-row>
              <table:table-row table:style-name="row">
                <table:table-cell table:style-name="entry" table:number-rows-spanned="1" table:number-columns-spanned="1">
                  <text:p text:style-name="table_al">88.</text:p>
                </table:table-cell>
                <table:table-cell table:style-name="entry" table:number-rows-spanned="1" table:number-columns-spanned="1">
                  <text:p text:style-name="table_al">verstrekken voorschot</text:p>
                </table:table-cell>
                <table:table-cell table:style-name="entry" table:number-rows-spanned="1" table:number-columns-spanned="1">
                  <text:p text:style-name="table_al">juridisch kwaliteitsmedewerker, inkomensconsulent, medewerker ZLF</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89.</text:p>
                </table:table-cell>
                <table:table-cell table:style-name="entry" table:number-rows-spanned="1" table:number-columns-spanned="1">
                  <text:p text:style-name="table_al">terugvordering en incasso teveel verstrekte uitkering</text:p>
                </table:table-cell>
                <table:table-cell table:style-name="entry" table:number-rows-spanned="1" table:number-columns-spanned="1">
                  <text:p text:style-name="table_al">juridisch kwaliteitsmedewerker,  inkomensconsulent, medewerker  debiteuren- en uitkeringsadministratie</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0.</text:p>
                </table:table-cell>
                <table:table-cell table:style-name="entry" table:number-rows-spanned="1" table:number-columns-spanned="1">
                  <text:p text:style-name="table_al">afstemming van de uitkering op grond van de wet en de Verordening Sociaal Domein gemeente Dronten</text:p>
                </table:table-cell>
                <table:table-cell table:style-name="entry" table:number-rows-spanned="1" table:number-columns-spanned="1">
                  <text:p text:style-name="table_al">juridisch kwaliteitsmedewerker, inkomensconsulen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1.</text:p>
                </table:table-cell>
                <table:table-cell table:style-name="entry" table:number-rows-spanned="1" table:number-columns-spanned="1">
                  <text:p text:style-name="table_al">opschorting van de uitkering en het geven van een hersteltermijn ex artikel 17, eerste en tweede lid, van beide wetten</text:p>
                </table:table-cell>
                <table:table-cell table:style-name="entry" table:number-rows-spanned="1" table:number-columns-spanned="1">
                  <text:p text:style-name="table_al">juridisch kwaliteitsmedewerker,  inkomensconsulent, medewerker ZLF </text:p>
                </table:table-cell>
                <table:table-cell table:style-name="entry" table:number-rows-spanned="1" table:number-columns-spanned="1">
                  <text:p text:style-name="table_al">mandaat medewerkers Zelfstandigenloket Flevoland (ZLF) aangenomen in </text:p>
                  <text:p text:style-name="table_al">bestuursovereenkomst</text:p>
                </table:table-cell>
              </table:table-row>
              <table:table-row table:style-name="row">
                <table:table-cell table:style-name="entry" table:number-rows-spanned="1" table:number-columns-spanned="1">
                  <text:p text:style-name="table_al">92.</text:p>
                </table:table-cell>
                <table:table-cell table:style-name="entry" table:number-rows-spanned="1" table:number-columns-spanned="1">
                  <text:p text:style-name="table_al">opleggen bestuurlijke boete</text:p>
                  <text:p text:style-name="table_al"/>
                </table:table-cell>
                <table:table-cell table:style-name="entry" table:number-rows-spanned="1" table:number-columns-spanned="1">
                  <text:p text:style-name="table_al">juridisch kwaliteitsmedewerker, inkomensconsulent</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Minimabeleid (Beleidsregels toegankelijkheidsbijdrage Dronten 2025 en Tijdelijke subsidieregeling witgoed Dronten 2024-2025)</text:span>
                  </text:p>
                </table:table-cell>
              </table:table-row>
              <table:table-row table:style-name="row">
                <table:table-cell table:style-name="entry" table:number-rows-spanned="1" table:number-columns-spanned="1">
                  <text:p text:style-name="table_al">93.</text:p>
                </table:table-cell>
                <table:table-cell table:style-name="entry" table:number-rows-spanned="1" table:number-columns-spanned="1">
                  <text:p text:style-name="table_al">beslissen op aanvraag</text:p>
                </table:table-cell>
                <table:table-cell table:style-name="entry" table:number-rows-spanned="1" table:number-columns-spanned="1">
                  <text:p text:style-name="table_al">juridisch kwaliteitsmedewerker, inkomensconsulent, medewerker bijzondere regelingen</text:p>
                </table:table-cell>
                <table:table-cell table:style-name="entry" table:number-rows-spanned="1" table:number-columns-spanned="1">
                  <text:p text:style-name="table_al"/>
                  <text:p text:style-name="table_al"/>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3">
                  <text:p text:style-name="table_al">
                    <text:span text:style-name="nadrukvet">Verordening kwijtschelding gemeentelijke belastingen</text:span>
                  </text:p>
                </table:table-cell>
              </table:table-row>
              <table:table-row table:style-name="row">
                <table:table-cell table:style-name="entry" table:number-rows-spanned="1" table:number-columns-spanned="1">
                  <text:p text:style-name="table_al">94.</text:p>
                </table:table-cell>
                <table:table-cell table:style-name="entry" table:number-rows-spanned="1" table:number-columns-spanned="1">
                  <text:p text:style-name="table_al">beslissen op aanvraag </text:p>
                </table:table-cell>
                <table:table-cell table:style-name="entry" table:number-rows-spanned="1" table:number-columns-spanned="1">
                  <text:p text:style-name="table_al">GBLT</text:p>
                </table:table-cell>
                <table:table-cell table:style-name="entry" table:number-rows-spanned="1" table:number-columns-spanned="1">
                  <text:p text:style-name="table_al">conform voorwaarden als vastgelegd in de dienstverleningsovereenkomst</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Toezicht</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95.</text:p>
                </table:table-cell>
                <table:table-cell table:style-name="entry" table:number-rows-spanned="1" table:number-columns-spanned="1">
                  <text:p text:style-name="table_al">aanwijzing toezichthouders bij of krachtens wettelijk voorschrift</text:p>
                </table:table-cell>
                <table:table-cell table:style-name="entry" table:number-rows-spanned="1" table:number-columns-spanned="1">
                  <text:p text:style-name="table_al">teammanager</text:p>
                </table:table-cell>
                <table:table-cell table:style-name="entry" table:number-rows-spanned="1" table:number-columns-spanned="1">
                  <text:p text:style-name="table_al">aan te wijzen medewerker dient volledig gekwalificeerd te zijn conform wettelijk voorschrift</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03251</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251</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251</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Dronten</meta:user-defined>
    <meta:user-defined meta:name="OVERHEID.Informatietype/DC.type">officiële publicatie</meta:user-defined>
    <meta:user-defined meta:name="OVERHEIDop.Rubriek/DC.type">ander besluit van algemene strekking</meta:user-defined>
    <meta:user-defined meta:name="OVERHEID.Gemeente/DCTERMS.publisher">Dronten</meta:user-defined>
    <meta:user-defined meta:name="OVERHEID.Gemeente/OVERHEID.authority">Dronten</meta:user-defined>
    <meta:user-defined meta:name="OVERHEID.TaxonomieBeleidsagendaDecentraal/OVERHEID.category">Bestuur | Organisatie en beleid</meta:user-defined>
    <meta:user-defined meta:name="DC.source">N.v.t.</meta:user-defined>
    <meta:user-defined meta:name="DCTERMS.alternative">Mandaat- en volmachtbesluit 2026</meta:user-defined>
    <dc:language>nl</dc:language>
    <meta:user-defined meta:name="OVERHEIDop.locatietype/OVERHEIDop.gebiedsmarkering">Gemeente</meta:user-defined>
    <meta:user-defined meta:name="DC.title">Mandaat- en volmachtbesluit 2026</meta:user-defined>
    <meta:user-defined meta:name="DCTERMS.W3CDTF/DCTERMS.available">2026-06-25</meta:user-defined>
    <meta:user-defined meta:name="DCTERMS.W3CDTF/OVERHEIDop.jaargang">2026</meta:user-defined>
    <meta:user-defined meta:name="OVERHEIDop.publicationIssue">303251</meta:user-defined>
    <meta:user-defined meta:name="OVERHEIDop.betreftRegeling">CVDR763407_1</meta:user-defined>
    <meta:user-defined meta:name="OVERHEIDop.GmbID/DC.identifier">gmb-2026-303251</meta:user-defined>
    <meta:user-defined meta:name="xs:date/OVERHEIDop.startdatum">2026-06-26</meta:user-defined>
    <meta:user-defined meta:name="OVERHEIDop.versieInformatie"/>
  </office:meta>
</office:document-meta>
</file>