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0">
      <text:list-level-style-bullet text:bullet-char="-" text:level="1">
        <style:list-level-properties text:min-label-width="10mm"/>
      </text:list-level-style-bullet>
    </text:list-style>
    <text:list-style style:name="id1-3-2-2-1-10-1">
      <text:list-level-style-bullet text:bullet-char="-" text:level="1">
        <style:list-level-properties text:min-label-width="10mm"/>
      </text:list-level-style-bullet>
    </text:list-style>
    <text:list-style style:name="id1-3-2-2-1-10-2">
      <text:list-level-style-bullet text:bullet-char="-" text:level="1">
        <style:list-level-properties text:min-label-width="10mm"/>
      </text:list-level-style-bullet>
    </text:list-style>
    <text:list-style style:name="id1-3-2-2-1-10-3">
      <text:list-level-style-bullet text:bullet-char="-" text:level="1">
        <style:list-level-properties text:min-label-width="10mm"/>
      </text:list-level-style-bullet>
    </text:list-style>
    <text:list-style style:name="id1-3-2-2-1-10-4">
      <text:list-level-style-bullet text:bullet-char="-" text:level="1">
        <style:list-level-properties text:min-label-width="10mm"/>
      </text:list-level-style-bullet>
    </text:list-style>
    <text:list-style style:name="id1-3-2-2-1-10-5">
      <text:list-level-style-bullet text:bullet-char="-" text:level="1">
        <style:list-level-properties text:min-label-width="10mm"/>
      </text:list-level-style-bullet>
    </text:list-style>
    <text:list-style style:name="id1-3-2-2-1-10-6">
      <text:list-level-style-bullet text:bullet-char="-" text:level="1">
        <style:list-level-properties text:min-label-width="10mm"/>
      </text:list-level-style-bullet>
    </text:list-style>
    <text:list-style style:name="id1-3-2-2-1-1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14-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5">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5-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5-1-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5-1-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5-1-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1-25-1-3-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1-25-1-3-4">
      <text:list-level-style-number style:num-format="" style:num-prefix="iv." text:level="1" text:start-value="9">
        <style:list-level-properties text:min-label-width="10mm"/>
      </text:list-level-style-number>
      <text:list-level-style-number style:num-format="" style:num-prefix="iv." text:level="2">
        <style:list-level-properties text:min-label-width="10mm" text:space-before="10mm"/>
      </text:list-level-style-number>
    </text:list-style>
    <text:list-style style:name="id1-3-2-2-1-25-1-3-5">
      <text:list-level-style-number style:num-format="" style:num-prefix="v." text:level="1" text:start-value="22">
        <style:list-level-properties text:min-label-width="10mm"/>
      </text:list-level-style-number>
      <text:list-level-style-number style:num-format="" style:num-prefix="v." text:level="2">
        <style:list-level-properties text:min-label-width="10mm" text:space-before="10mm"/>
      </text:list-level-style-number>
    </text:list-style>
    <text:list-style style:name="id1-3-2-2-1-25-1-3-6">
      <text:list-level-style-number style:num-format="" style:num-prefix="vi." text:level="1" text:start-value="22">
        <style:list-level-properties text:min-label-width="10mm"/>
      </text:list-level-style-number>
      <text:list-level-style-number style:num-format="" style:num-prefix="vi." text:level="2">
        <style:list-level-properties text:min-label-width="10mm" text:space-before="10mm"/>
      </text:list-level-style-number>
    </text:list-style>
    <text:list-style style:name="id1-3-2-2-1-25-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5-2-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5-2-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5-2-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1-25-2-3-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1-25-2-3-4">
      <text:list-level-style-number style:num-format="" style:num-prefix="iv." text:level="1" text:start-value="9">
        <style:list-level-properties text:min-label-width="10mm"/>
      </text:list-level-style-number>
      <text:list-level-style-number style:num-format="" style:num-prefix="iv." text:level="2">
        <style:list-level-properties text:min-label-width="10mm" text:space-before="10mm"/>
      </text:list-level-style-number>
    </text:list-style>
    <text:list-style style:name="id1-3-2-2-1-25-2-3-5">
      <text:list-level-style-number style:num-format="" style:num-prefix="v." text:level="1" text:start-value="22">
        <style:list-level-properties text:min-label-width="10mm"/>
      </text:list-level-style-number>
      <text:list-level-style-number style:num-format="" style:num-prefix="v." text:level="2">
        <style:list-level-properties text:min-label-width="10mm" text:space-before="10mm"/>
      </text:list-level-style-number>
    </text:list-style>
    <text:list-style style:name="id1-3-2-2-1-25-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5-3-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5-3-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5-3-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1-25-3-3-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1-25-3-3-4">
      <text:list-level-style-number style:num-format="" style:num-prefix="iv." text:level="1" text:start-value="9">
        <style:list-level-properties text:min-label-width="10mm"/>
      </text:list-level-style-number>
      <text:list-level-style-number style:num-format="" style:num-prefix="iv." text:level="2">
        <style:list-level-properties text:min-label-width="10mm" text:space-before="10mm"/>
      </text:list-level-style-number>
    </text:list-style>
    <text:list-style style:name="id1-3-2-2-1-25-3-3-5">
      <text:list-level-style-number style:num-format="" style:num-prefix="v." text:level="1" text:start-value="22">
        <style:list-level-properties text:min-label-width="10mm"/>
      </text:list-level-style-number>
      <text:list-level-style-number style:num-format="" style:num-prefix="v." text:level="2">
        <style:list-level-properties text:min-label-width="10mm" text:space-before="10mm"/>
      </text:list-level-style-number>
    </text:list-style>
    <text:list-style style:name="id1-3-2-2-1-25-3-3-6">
      <text:list-level-style-number style:num-format="" style:num-prefix="vi." text:level="1" text:start-value="22">
        <style:list-level-properties text:min-label-width="10mm"/>
      </text:list-level-style-number>
      <text:list-level-style-number style:num-format="" style:num-prefix="vi." text:level="2">
        <style:list-level-properties text:min-label-width="10mm" text:space-before="10mm"/>
      </text:list-level-style-number>
    </text:list-style>
    <text:list-style style:name="id1-3-2-2-1-25-3-3-7">
      <text:list-level-style-number style:num-format="" style:num-prefix="vii." text:level="1" text:start-value="22">
        <style:list-level-properties text:min-label-width="10mm"/>
      </text:list-level-style-number>
      <text:list-level-style-number style:num-format="" style:num-prefix="vii." text:level="2">
        <style:list-level-properties text:min-label-width="10mm" text:space-before="10mm"/>
      </text:list-level-style-number>
    </text:list-style>
    <text:list-style style:name="id1-3-2-2-1-25-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5-4-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5-4-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5-4-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1-25-4-3-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1-25-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25-5-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5-5-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5-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25-6-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5-6-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5-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25-7-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5-7-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5-7-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1-25-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25-8-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5-8-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5-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5-9-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5-9-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7">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7-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7-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7-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7-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0">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0-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0-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50-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6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60-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60-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60-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60-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6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60-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60-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60-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6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6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64-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64-1-3-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64-1-3-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64-1-3-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64-1-3-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64-1-3-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6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64-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64-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7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7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70-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70-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70-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70-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7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80">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80-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80-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80-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style:style style:family="table-column" style:parent-style-name="colspec" style:name="id1-3-2-4-8-1-1">
      <style:table-column-properties style:rel-column-width="33*"/>
    </style:style>
    <style:style style:family="table-column" style:parent-style-name="colspec" style:name="id1-3-2-4-8-1-2">
      <style:table-column-properties style:rel-column-width="33*"/>
    </style:style>
    <style:style style:family="table-column" style:parent-style-name="colspec" style:name="id1-3-2-4-8-1-3">
      <style:table-column-properties style:rel-column-width="26*"/>
    </style:style>
  </office:automatic-styles>
  <office:body>
    <office:text>
      <text:p text:style-name="new_page_staatscourant"/>
      <text:p text:style-name="single-kop-titel">Besluit van het college van burgemeester en wethouders van de gemeente Amsterdam tot wijziging van het Uitvoeringsbesluit Afvalstoffenverordening Amsterdam 2023 in verband met de invoering van stedelijke aanbiedtijden voor bedrijfsafval</text:p>
      <text:section text:name="regeling_id1-3-2" text:style-name="regeling">
        <text:section text:name="aanhef_id1-3-2-1" text:style-name="aanhef">
          <text:section text:name="preambule_id1-3-2-1-1" text:style-name="preambule">
            <text:p text:style-name="al">Het college van burgemeester en wethouders van de gemeente Amsterdam;</text:p>
            <text:p text:style-name="al"/>
            <text:p text:style-name="al">gelet op <text:a xlink:href="https://lokaleregelgeving.overheid.nl/CVDR712860/3#artikel_13" xlink:type="simple"><text:span text:style-name="nadrukondlijn">artikelen 13, eerste en vijfde lid</text:span></text:a>, <text:a xlink:href="https://lokaleregelgeving.overheid.nl/CVDR712860/3#artikel_13a" xlink:type="simple"><text:span text:style-name="nadrukondlijn">13a, eerste lid</text:span></text:a>, en <text:a xlink:href="https://lokaleregelgeving.overheid.nl/CVDR712860/3#artikel_17" xlink:type="simple"><text:span text:style-name="nadrukondlijn">17, tweede lid</text:span></text:a>, van de <text:a xlink:href="https://lokaleregelgeving.overheid.nl/CVDR712860/3" xlink:type="simple"><text:span text:style-name="nadrukondlijn">Afvalstoffenverordening Amsterdam 2023</text:span></text:a>;</text:p>
            <text:p text:style-name="al"/>
            <text:p text:style-name="al">gelezen de adviezen van de dagelijkse besturen en stadsdeelcommissies van de stadsdelen Centrum, Nieuw-West, Oost, Zuid, Noord, West en Zuidoost en de bestuurscommissie van stadsgebied Weesp;</text:p>
            <text:p text:style-name="al"/>
            <text:p text:style-name="al">besluit:</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I</text:span> </text:p>
            <text:p text:style-name="al">Het Uitvoeringsbesluit Afvalstoffenverordening Amsterdam 2023 wordt als volgt gewijzigd:</text:p>
            <text:p text:style-name="al"/>
            <text:p text:style-name="al">A</text:p>
            <text:p text:style-name="al"/>
            <text:p text:style-name="al">Artikel 1 komt te luiden:</text:p>
            <text:p text:style-name="al"/>
            <text:p text:style-name="al">
            <text:span text:style-name="nadrukvet">Artikel 1 Definities</text:span>
          </text:p>
            <text:p text:style-name="al">In dit uitvoeringsbesluit wordt verstaan onder:</text:p>
            <text:list text:style-name="id1-3-2-2-1-10">
              <text:list-item text:style-override="id1-3-2-2-1-10-1">
                <text:number>-</text:number>
                <text:p text:style-name="al">aanbiedplaats: door het college aangewezen of anderszins door de inzameldienst geaccepteerde plaats waar huishoudelijke afvalstoffen dan wel bedrijfsafvalstoffen op de daarvoor bestemde wijze en tijdstippen ter inzameling kunnen worden aangeboden;</text:p>
              </text:list-item>
              <text:list-item text:style-override="id1-3-2-2-1-10-2">
                <text:number>-</text:number>
                <text:p text:style-name="al">brengpunt op het water: door het college aangewezen of anderszins door de inzameldienst geaccepteerde plaats gelegen op of direct grenzend aan een waterweg, waar aangewezen huishoudelijke afvalstoffen op de daarvoor bestemde wijze en tijdstippen ter inzameling kunnen worden aangeboden;</text:p>
              </text:list-item>
              <text:list-item text:style-override="id1-3-2-2-1-10-3">
                <text:number>-</text:number>
                <text:p text:style-name="al">gestapelde woning: woning waarvan de private toegang niet direct toegankelijk is vanaf de openbare buitenruimte, maar bijvoorbeeld alleen bereikt kan worden via een centrale trappenhal;</text:p>
              </text:list-item>
              <text:list-item text:style-override="id1-3-2-2-1-10-4">
                <text:number>-</text:number>
                <text:p text:style-name="al">grondgebonden woning: woning op een perceel die rechtstreeks toegankelijk is vanaf de openbare buitenruimte en waarvan één van de woonlagen aansluit op het maaiveld;</text:p>
              </text:list-item>
              <text:list-item text:style-override="id1-3-2-2-1-10-5">
                <text:number>-</text:number>
                <text:p text:style-name="al">rolcontainer: verrijdbare afvalcontainer, zijnde een inzamelmiddel, met een inhoud van 140 of 240 liter; </text:p>
              </text:list-item>
              <text:list-item text:style-override="id1-3-2-2-1-10-6">
                <text:number>-</text:number>
                <text:p text:style-name="al">verordening: <text:a xlink:href="https://lokaleregelgeving.overheid.nl/CVDR712860/" xlink:type="simple"><text:span text:style-name="nadrukondlijn">Afvalstoffenverordening Amsterdam 2023</text:span></text:a>.</text:p>
              </text:list-item>
            </text:list>
            <text:p text:style-name="al">B</text:p>
            <text:p text:style-name="al"/>
            <text:p text:style-name="al">Artikel 2, eerste lid, wordt als volgt gewijzigd:</text:p>
            <text:list text:style-name="id1-3-2-2-1-14">
              <text:list-item text:style-override="id1-3-2-2-1-14-1">
                <text:number>a.</text:number>
                <text:p text:style-name="al">In onderdeel d, wordt ‘artikel 7 van de verordening’ vervangen door ‘<text:a xlink:href="https://lokaleregelgeving.overheid.nl/CVDR712860/#artikel_3" xlink:type="simple"><text:span text:style-name="nadrukondlijn">artikel 3, tweede lid, van de verordening</text:span>’</text:a>.</text:p>
              </text:list-item>
              <text:list-item text:style-override="id1-3-2-2-1-14-2">
                <text:number>b.</text:number>
                <text:p text:style-name="al">In onderdeel f, wordt ‘minicontainer’ vervangen door ‘rolcontainer’.</text:p>
              </text:list-item>
              <text:list-item text:style-override="id1-3-2-2-1-14-3">
                <text:number>c.</text:number>
                <text:p text:style-name="al">In onderdeel j, wordt ‘zoals genoemd’ vervangen door ‘als bedoeld’.</text:p>
              </text:list-item>
            </text:list>
            <text:p text:style-name="al">C</text:p>
            <text:p text:style-name="al"/>
            <text:p text:style-name="al">In artikel 3, tweede lid, onderdeel c, wordt na ‘van’ ingevoegd ‘onderdelen’.</text:p>
            <text:p text:style-name="al"/>
            <text:p text:style-name="al">D</text:p>
            <text:p text:style-name="al"/>
            <text:p text:style-name="al">Artikel 4 komt te luiden:</text:p>
            <text:p text:style-name="al"/>
            <text:p text:style-name="al">
            <text:span text:style-name="nadrukondlijn">Artikel 4</text:span>
          </text:p>
            <text:p text:style-name="al">De volgende inzamelmiddelen en inzamelvoorzieningen worden aangewezen:</text:p>
            <text:list text:style-name="id1-3-2-2-1-25">
              <text:list-item text:style-override="id1-3-2-2-1-25-1">
                <text:number>a.</text:number>
                <text:p text:style-name="al">Voor restafval:</text:p>
                <text:list text:style-name="id1-3-2-2-1-25-1-3">
                  <text:list-item text:style-override="id1-3-2-2-1-25-1-3-1">
                    <text:number>i.</text:number>
                    <text:p text:style-name="al">afvalzakken</text:p>
                  </text:list-item>
                  <text:list-item text:style-override="id1-3-2-2-1-25-1-3-2">
                    <text:number>ii.</text:number>
                    <text:p text:style-name="al">rolcontainers</text:p>
                  </text:list-item>
                  <text:list-item text:style-override="id1-3-2-2-1-25-1-3-3">
                    <text:number>iii.</text:number>
                    <text:p text:style-name="al">ondergronds afval transport</text:p>
                  </text:list-item>
                  <text:list-item text:style-override="id1-3-2-2-1-25-1-3-4">
                    <text:number>iv.</text:number>
                    <text:p text:style-name="al">verzamelcontainers</text:p>
                  </text:list-item>
                  <text:list-item text:style-override="id1-3-2-2-1-25-1-3-5">
                    <text:number>v.</text:number>
                    <text:p text:style-name="al">inpandige voorzieningen</text:p>
                  </text:list-item>
                  <text:list-item text:style-override="id1-3-2-2-1-25-1-3-6">
                    <text:number>vi.</text:number>
                    <text:p text:style-name="al">brengpunt op het water</text:p>
                  </text:list-item>
                </text:list>
              </text:list-item>
              <text:list-item text:style-override="id1-3-2-2-1-25-2">
                <text:number>b.</text:number>
                <text:p text:style-name="al">Voor groente-, fruit- en tuinafval:</text:p>
                <text:list text:style-name="id1-3-2-2-1-25-2-3">
                  <text:list-item text:style-override="id1-3-2-2-1-25-2-3-1">
                    <text:number>i.</text:number>
                    <text:p text:style-name="al">rolcontainers</text:p>
                  </text:list-item>
                  <text:list-item text:style-override="id1-3-2-2-1-25-2-3-2">
                    <text:number>ii.</text:number>
                    <text:p text:style-name="al">ondergronds afval transport</text:p>
                  </text:list-item>
                  <text:list-item text:style-override="id1-3-2-2-1-25-2-3-3">
                    <text:number>iii.</text:number>
                    <text:p text:style-name="al">verzamelcontainers</text:p>
                  </text:list-item>
                  <text:list-item text:style-override="id1-3-2-2-1-25-2-3-4">
                    <text:number>iv.</text:number>
                    <text:p text:style-name="al">inpandige voorzieningen</text:p>
                  </text:list-item>
                  <text:list-item text:style-override="id1-3-2-2-1-25-2-3-5">
                    <text:number>v.</text:number>
                    <text:p text:style-name="al">brengpunt op het water</text:p>
                  </text:list-item>
                </text:list>
              </text:list-item>
              <text:list-item text:style-override="id1-3-2-2-1-25-3">
                <text:number>c.</text:number>
                <text:p text:style-name="al">Voor papier en karton:</text:p>
                <text:list text:style-name="id1-3-2-2-1-25-3-3">
                  <text:list-item text:style-override="id1-3-2-2-1-25-3-3-1">
                    <text:number>i.</text:number>
                    <text:p text:style-name="al">rolcontainers</text:p>
                  </text:list-item>
                  <text:list-item text:style-override="id1-3-2-2-1-25-3-3-2">
                    <text:number>ii.</text:number>
                    <text:p text:style-name="al">ondergronds afval transport</text:p>
                  </text:list-item>
                  <text:list-item text:style-override="id1-3-2-2-1-25-3-3-3">
                    <text:number>iii.</text:number>
                    <text:p text:style-name="al">verzamelcontainers</text:p>
                  </text:list-item>
                  <text:list-item text:style-override="id1-3-2-2-1-25-3-3-4">
                    <text:number>iv.</text:number>
                    <text:p text:style-name="al">bundels</text:p>
                  </text:list-item>
                  <text:list-item text:style-override="id1-3-2-2-1-25-3-3-5">
                    <text:number>v.</text:number>
                    <text:p text:style-name="al">rolcontainers</text:p>
                  </text:list-item>
                  <text:list-item text:style-override="id1-3-2-2-1-25-3-3-6">
                    <text:number>vi.</text:number>
                    <text:p text:style-name="al">inpandige voorzieningen</text:p>
                  </text:list-item>
                  <text:list-item text:style-override="id1-3-2-2-1-25-3-3-7">
                    <text:number>vii.</text:number>
                    <text:p text:style-name="al">brengpunt op het water</text:p>
                  </text:list-item>
                </text:list>
              </text:list-item>
              <text:list-item text:style-override="id1-3-2-2-1-25-4">
                <text:number>d.</text:number>
                <text:p text:style-name="al">Voor verpakkingsglas:</text:p>
                <text:list text:style-name="id1-3-2-2-1-25-4-3">
                  <text:list-item text:style-override="id1-3-2-2-1-25-4-3-1">
                    <text:number>i.</text:number>
                    <text:p text:style-name="al">verzamelcontainers</text:p>
                  </text:list-item>
                  <text:list-item text:style-override="id1-3-2-2-1-25-4-3-2">
                    <text:number>ii.</text:number>
                    <text:p text:style-name="al">inpandige voorzieningen</text:p>
                  </text:list-item>
                  <text:list-item text:style-override="id1-3-2-2-1-25-4-3-3">
                    <text:number>iii.</text:number>
                    <text:p text:style-name="al">brengpunt op het water</text:p>
                  </text:list-item>
                </text:list>
              </text:list-item>
              <text:list-item text:style-override="id1-3-2-2-1-25-5">
                <text:number>e.</text:number>
                <text:p text:style-name="al">Voor textiel:</text:p>
                <text:list text:style-name="id1-3-2-2-1-25-5-3">
                  <text:list-item text:style-override="id1-3-2-2-1-25-5-3-1">
                    <text:number>i.</text:number>
                    <text:p text:style-name="al">verzamelcontainers</text:p>
                  </text:list-item>
                </text:list>
              </text:list-item>
              <text:list-item text:style-override="id1-3-2-2-1-25-6">
                <text:number>f.</text:number>
                <text:p text:style-name="al">Voor brood:</text:p>
                <text:list text:style-name="id1-3-2-2-1-25-6-3">
                  <text:list-item text:style-override="id1-3-2-2-1-25-6-3-1">
                    <text:number>i.</text:number>
                    <text:p text:style-name="al">verzamelcontainers</text:p>
                  </text:list-item>
                </text:list>
              </text:list-item>
              <text:list-item text:style-override="id1-3-2-2-1-25-7">
                <text:number>g.</text:number>
                <text:p text:style-name="al">Voor grof tuinafval:</text:p>
                <text:list text:style-name="id1-3-2-2-1-25-7-3">
                  <text:list-item text:style-override="id1-3-2-2-1-25-7-3-1">
                    <text:number>i.</text:number>
                    <text:p text:style-name="al">tuinkorven</text:p>
                  </text:list-item>
                  <text:list-item text:style-override="id1-3-2-2-1-25-7-3-2">
                    <text:number>ii.</text:number>
                    <text:p text:style-name="al">aangewezen aanbiedplaatsen</text:p>
                  </text:list-item>
                </text:list>
              </text:list-item>
              <text:list-item text:style-override="id1-3-2-2-1-25-8">
                <text:number>h.</text:number>
                <text:p text:style-name="al">Voor grof huishoudelijk afval:</text:p>
                <text:list text:style-name="id1-3-2-2-1-25-8-3">
                  <text:list-item text:style-override="id1-3-2-2-1-25-8-3-1">
                    <text:number>i.</text:number>
                    <text:p text:style-name="al">aangewezen aanbiedplaatsen</text:p>
                  </text:list-item>
                </text:list>
              </text:list-item>
              <text:list-item text:style-override="id1-3-2-2-1-25-9">
                <text:number>i.</text:number>
                <text:p text:style-name="al">Voor kerstbomen:</text:p>
                <text:list text:style-name="id1-3-2-2-1-25-9-3">
                  <text:list-item text:style-override="id1-3-2-2-1-25-9-3-1">
                    <text:number>i.</text:number>
                    <text:p text:style-name="al">aangewezen aanbiedplaatsen.</text:p>
                  </text:list-item>
                </text:list>
              </text:list-item>
            </text:list>
            <text:p text:style-name="al">E</text:p>
            <text:p text:style-name="al"/>
            <text:p text:style-name="al">Aan artikel 4a, vierde lid, wordt een punt toegevoegd.</text:p>
            <text:p text:style-name="al"/>
            <text:p text:style-name="al">F</text:p>
            <text:p text:style-name="al"/>
            <text:p text:style-name="al">Artikel 4b wordt als volgt gewijzigd:</text:p>
            <text:list text:style-name="id1-3-2-2-1-33">
              <text:list-item text:style-override="id1-3-2-2-1-33-1">
                <text:number>a.</text:number>
                <text:p text:style-name="al">In het eerste lid wordt ‘minicontainer’ vervangen door ‘rolcontainer’.</text:p>
              </text:list-item>
              <text:list-item text:style-override="id1-3-2-2-1-33-2">
                <text:number>b.</text:number>
                <text:p text:style-name="al">Aan het vierde lid, wordt een punt toegevoegd.</text:p>
              </text:list-item>
            </text:list>
            <text:p text:style-name="al">G</text:p>
            <text:p text:style-name="al"/>
            <text:p text:style-name="al">Artikel 5 wordt als volgt gewijzigd:</text:p>
            <text:list text:style-name="id1-3-2-2-1-37">
              <text:list-item text:style-override="id1-3-2-2-1-37-1">
                <text:number>a.</text:number>
                <text:p text:style-name="al">Onderdeel a komt te luiden:</text:p>
                <text:list text:style-name="id1-3-2-2-1-37-1-3">
                  <text:list-item text:style-override="id1-3-2-2-1-37-1-3-1">
                    <text:number>a.</text:number>
                    <text:p text:style-name="al">Het beheer van de inzamelmiddelen, die in bruikleen zijn verstrekt door of namens de gemeente, berust bij het college of bij de daartoe door het bevoegd gezag aangewezen inzamelaar.</text:p>
                  </text:list-item>
                  <text:list-item text:style-override="id1-3-2-2-1-37-1-3-2">
                    <text:number>b.</text:number>
                    <text:p text:style-name="al">In onderdeel i wordt voor ‘inzamelmiddel’ ingevoegd ‘aangewezen’.</text:p>
                  </text:list-item>
                </text:list>
              </text:list-item>
            </text:list>
            <text:p text:style-name="al">H</text:p>
            <text:p text:style-name="al"/>
            <text:p text:style-name="al">Artikel 6, onderdeel a, komt te luiden:</text:p>
            <text:p text:style-name="al"/>
            <text:list text:style-name="id1-3-2-2-1-42">
              <text:list-item text:style-override="id1-3-2-2-1-42-1">
                <text:number>a.</text:number>
                <text:p text:style-name="al">Het beheer van de inzamelvoorzieningen berust bij het college of bij de daartoe door het bevoegd gezag aangewezen inzamelaar of beheerder.</text:p>
              </text:list-item>
            </text:list>
            <text:p text:style-name="al">I</text:p>
            <text:p text:style-name="al"/>
            <text:p text:style-name="al">Artikel 7 komt te vervallen.</text:p>
            <text:p text:style-name="al"/>
            <text:p text:style-name="al">J</text:p>
            <text:p text:style-name="al"/>
            <text:p text:style-name="al">Artikel 8 wordt als volgt gewijzigd:</text:p>
            <text:list text:style-name="id1-3-2-2-1-50">
              <text:list-item text:style-override="id1-3-2-2-1-50-1">
                <text:number>a.</text:number>
                <text:p text:style-name="al">In de aanhef wordt ‘De volgende regels worden gesteld over de plaats en wijze waarop huishoudelijke afvalstoffen moeten worden aangeboden’ vervangen door ‘Voor de plaats en wijze waarop huishoudelijke afvalstoffen moeten worden aangeboden geldt’.</text:p>
              </text:list-item>
              <text:list-item text:style-override="id1-3-2-2-1-50-2">
                <text:number>b.</text:number>
                <text:p text:style-name="al">In onderdeel b, wordt ‘minicontainers’ vervangen door ‘rolcontainer’ en wordt ‘minicontainer’ telkens vervangen door ‘rolcontainer’.</text:p>
              </text:list-item>
              <text:list-item text:style-override="id1-3-2-2-1-50-3">
                <text:number>c.</text:number>
                <text:p text:style-name="al">In onderdeel g, wordt ‘minicontainer’ vervangen door ‘rolcontainer’.</text:p>
              </text:list-item>
            </text:list>
            <text:p text:style-name="al">K</text:p>
            <text:p text:style-name="al"/>
            <text:p text:style-name="al">In artikel 9, onderdeel a, wordt ‘Minicontainers’ vervangen door ‘Rolcontainers’.</text:p>
            <text:p text:style-name="al"/>
            <text:p text:style-name="al">L</text:p>
            <text:p text:style-name="al"/>
            <text:p text:style-name="al">Artikel 10 komt te luiden:</text:p>
            <text:p text:style-name="al"/>
            <text:p text:style-name="al">
            <text:span text:style-name="nadrukvet">Artikel 10 Aanbieden van bedrijfsafval aan de inzameldienst</text:span>
          </text:p>
            <text:list text:style-name="id1-3-2-2-1-60">
              <text:list-item text:style-override="id1-3-2-2-1-60-1">
                <text:number>1.</text:number>
                <text:p text:style-name="al">Bestanddelen van bedrijfsafvalstoffen van organisaties, die in aard en omvang lijken op huishoudelijke afvalstoffen, worden binnen ingezameld door de inzameldienst, mits degene die gebruikmaakt van de inzameling door de inzameldienst voldoet aan de daarmee ontstane verplichting als bedoeld in <text:a xlink:href="https://lokaleregelgeving.overheid.nl/CVDR747200/1#hoofdstuk_3_artikel_12." xlink:type="simple"><text:span text:style-name="nadrukondlijn">artikel 12 van de Verordening Afvalstoffenheffing en Reinigingsrecht bedrijfsafval Amsterdam 2026</text:span></text:a>.</text:p>
              </text:list-item>
              <text:list-item text:style-override="id1-3-2-2-1-60-2">
                <text:number>2.</text:number>
                <text:p text:style-name="al">De volgende categorieën bedrijfsafvalstoffen worden ingezameld door de inzameldienst:</text:p>
                <text:list text:style-name="id1-3-2-2-1-60-2-3">
                  <text:list-item text:style-override="id1-3-2-2-1-60-2-3-1">
                    <text:number>a.</text:number>
                    <text:p text:style-name="al">restafval, zijnde bedrijfsafval dat vergelijkbaar is met huishoudelijk restafval;</text:p>
                  </text:list-item>
                  <text:list-item text:style-override="id1-3-2-2-1-60-2-3-2">
                    <text:number>b.</text:number>
                    <text:p text:style-name="al">papier en karton (tot maximaal 5 kg per week); en</text:p>
                  </text:list-item>
                  <text:list-item text:style-override="id1-3-2-2-1-60-2-3-3">
                    <text:number>c.</text:number>
                    <text:p text:style-name="al">verpakkingsglas (tot maximaal 5 kg per week).</text:p>
                  </text:list-item>
                </text:list>
              </text:list-item>
              <text:list-item text:style-override="id1-3-2-2-1-60-3">
                <text:number>3.</text:number>
                <text:p text:style-name="al">Restafval, papier en karton en verpakkingsglas, als bedoeld in het tweede lid, tezamen betreft niet meer dan 9 zakken per week.</text:p>
              </text:list-item>
              <text:list-item text:style-override="id1-3-2-2-1-60-4">
                <text:number>4.</text:number>
                <text:p text:style-name="al">Bedrijven ontdoen zich van overige afvalstoffen via een private inzamelaar of door het aanbieden bij een van de in <text:a xlink:href="https://lokaleregelgeving.overheid.nl/CVDR712859/#artikel_12" xlink:type="simple"><text:span text:style-name="nadrukondlijn">artikel 12</text:span></text:a> genoemde brengdepots tegen het tarief zoals is opgenomen in de acceptatievoorwaarden van deze brengdepots.</text:p>
              </text:list-item>
              <text:list-item text:style-override="id1-3-2-2-1-60-5">
                <text:number>5.</text:number>
                <text:p text:style-name="al">Bedrijfsafvalstoffen die op grond van <text:a xlink:href="https://lokaleregelgeving.overheid.nl/CVDR712860/#artikel_13a" xlink:type="simple"><text:span text:style-name="nadrukondlijn">artikel 13, eerste lid, van de verordening</text:span></text:a> zijn aangewezen worden, als ze gelijktijdig met de huishoudelijke afvalstoffen ter inzameling worden aangeboden, uitsluitend op de vastgestelde dagen, tijden, plaatsen en wijzen aangeboden op straat of overgedragen.</text:p>
              </text:list-item>
              <text:list-item text:style-override="id1-3-2-2-1-60-6">
                <text:number>6.</text:number>
                <text:p text:style-name="al">Per week worden door een gebruiker van een bedrijfspand niet meer dan 400 liter of 9 afvalzakken van de in het eerste lid bedoelde bedrijfsafvalstoffen ter inzameling aangeboden. Bedrijven die maximaal 4 afvalzakken per aanbieden, inclusief apart aangeboden papier en karton en verpakkingsglas, betalen het halve tarief. Op de vijfde tot en met de negende zak is het volledige tarief van toepassing.</text:p>
              </text:list-item>
            </text:list>
            <text:p text:style-name="al">M</text:p>
            <text:p text:style-name="al"/>
            <text:p text:style-name="al">Artikel 11 wordt als volgt gewijzigd:</text:p>
            <text:list text:style-name="id1-3-2-2-1-64">
              <text:list-item text:style-override="id1-3-2-2-1-64-1">
                <text:number>a.</text:number>
                <text:p text:style-name="al">Het derde lid komt te luiden:</text:p>
                <text:list text:style-name="id1-3-2-2-1-64-1-3">
                  <text:list-item text:style-override="id1-3-2-2-1-64-1-3-1">
                    <text:number>3.</text:number>
                    <text:p text:style-name="al">De aan te bieden categorieën bedrijfsafvalstoffen zijn:</text:p>
                    <text:list text:style-name="id1-3-2-2-1-64-1-3-1-3">
                      <text:list-item text:style-override="id1-3-2-2-1-64-1-3-1-3-1">
                        <text:number>a.</text:number>
                        <text:p text:style-name="al">restafval;</text:p>
                      </text:list-item>
                      <text:list-item text:style-override="id1-3-2-2-1-64-1-3-1-3-2">
                        <text:number>b.</text:number>
                        <text:p text:style-name="al">papier en karton; en</text:p>
                      </text:list-item>
                      <text:list-item text:style-override="id1-3-2-2-1-64-1-3-1-3-3">
                        <text:number>c.</text:number>
                        <text:p text:style-name="al">verpakkingsglas.</text:p>
                      </text:list-item>
                    </text:list>
                  </text:list-item>
                </text:list>
              </text:list-item>
              <text:list-item text:style-override="id1-3-2-2-1-64-2">
                <text:number>b.</text:number>
                <text:p text:style-name="al">In het zesde lid vervalt ‘zijn’.</text:p>
              </text:list-item>
              <text:list-item text:style-override="id1-3-2-2-1-64-3">
                <text:number>c.</text:number>
                <text:p text:style-name="al">Aan het zevende lid wordt een punt toegevoegd.</text:p>
              </text:list-item>
              <text:list-item text:style-override="id1-3-2-2-1-64-4">
                <text:number>d.</text:number>
                <text:p text:style-name="al">het twaalfde lid vervalt, onder vernummering van het dertiende tot en met vijftiende lid tot het twaalfde tot en met veertiende lid.</text:p>
              </text:list-item>
            </text:list>
            <text:p text:style-name="al">N</text:p>
            <text:p text:style-name="al"/>
            <text:p text:style-name="al">Na artikel 11 worden twee artikelen ingevoegd, luidende:</text:p>
            <text:p text:style-name="al"/>
            <text:p text:style-name="al">
            <text:span text:style-name="nadrukvet">Artikel 11a Aanbiedtijden bedrijfsafval</text:span>
          </text:p>
            <text:list text:style-name="id1-3-2-2-1-70">
              <text:list-item text:style-override="id1-3-2-2-1-70-1">
                <text:number>1.</text:number>
                <text:p text:style-name="al">Onverminderd <text:a xlink:href="https://lokaleregelgeving.overheid.nl/CVDR712859/#artikel_11" xlink:type="simple"><text:span text:style-name="nadrukondlijn">artikel 11, tiende lid</text:span></text:a>, gelden de volgende aanbiedtijden:</text:p>
                <text:list text:style-name="id1-3-2-2-1-70-1-3">
                  <text:list-item text:style-override="id1-3-2-2-1-70-1-3-1">
                    <text:number>a.</text:number>
                    <text:p text:style-name="al">in stadsdeel Centrum kunnen bedrijven dagelijks hun bedrijfsafval tussen 06.00 uur en 11.00 uur aanbieden aan een commerciële inzameldienst.</text:p>
                  </text:list-item>
                  <text:list-item text:style-override="id1-3-2-2-1-70-1-3-2">
                    <text:number>b.</text:number>
                    <text:p text:style-name="al">in stadsdeel Zuid kunnen bedrijven dagelijks hun bedrijfsafval tussen 07.00 uur en 12.00 uur aanbieden aan een commerciële inzameldienst. </text:p>
                  </text:list-item>
                  <text:list-item text:style-override="id1-3-2-2-1-70-1-3-3">
                    <text:number>c.</text:number>
                    <text:p text:style-name="al">in de stadsdelen Oost, Noord, West, Nieuw-West en Zuidoost en in stadsgebied Weesp kunnen bedrijven dagelijks hun bedrijfsafval tussen 07.00 uur en 16.00 uur aanbieden aan een commerciële inzameldienst.</text:p>
                  </text:list-item>
                </text:list>
              </text:list-item>
              <text:list-item text:style-override="id1-3-2-2-1-70-2">
                <text:number>2.</text:number>
                <text:p text:style-name="al">Buiten de aanbiedtijden wordt bedrijfsafval enkel vanuit een bedrijfspand of eigen terrein ingezameld.</text:p>
              </text:list-item>
            </text:list>
            <text:p text:style-name="al">
            <text:span text:style-name="nadrukvet">Artikel 11b Locatie afvalbak van inrichting waar eet- of drinkwaren worden verkocht</text:span>
          </text:p>
            <text:p text:style-name="al">Onder nabij de inrichting, als bedoeld in <text:a xlink:href="https://lokaleregelgeving.overheid.nl/CVDR712860/#artikel_17" xlink:type="simple"><text:span text:style-name="nadrukondlijn">artikel 17, eerste lid van de verordening</text:span></text:a>, wordt verstaan het plaatsen van de afvalbak, - mand of soortgelijk voorwerp zo dicht mogelijk bij de voordeur van de inrichting.</text:p>
            <text:p text:style-name="al"/>
            <text:p text:style-name="al">O</text:p>
            <text:p text:style-name="al"/>
            <text:p text:style-name="al">Na artikel 13 wordt een artikel ingevoegd, luidende:</text:p>
            <text:p text:style-name="al"/>
            <text:p text:style-name="al">
            <text:span text:style-name="nadrukvet">Artikel 13a Intrekken besluiten aanbiedtijden stadsdelen</text:span>
          </text:p>
            <text:p text:style-name="al">De volgende besluiten worden ingetrokken:</text:p>
            <text:list text:style-name="id1-3-2-2-1-80">
              <text:list-item text:style-override="id1-3-2-2-1-80-1">
                <text:number>a.</text:number>
                <text:p text:style-name="al">Het Besluit aanbiedtijden bedrijfsafval stadsdeel Noord 2024;</text:p>
              </text:list-item>
              <text:list-item text:style-override="id1-3-2-2-1-80-2">
                <text:number>b.</text:number>
                <text:p text:style-name="al">Het Besluit aanbiedtijden bedrijfsafval stadsdeel Zuid 2024; en</text:p>
              </text:list-item>
              <text:list-item text:style-override="id1-3-2-2-1-80-3">
                <text:number>c.</text:number>
                <text:p text:style-name="al">Het Besluit aanbiedtijden bedrijfsafval stadsdeel Centrum 2024.</text:p>
              </text:list-item>
            </text:list>
          </text:section>
          <text:section text:name="artikel_id1-3-2-2-2" text:style-name="artikel">
            <text:p text:style-name="artikel_kop_titel"><text:span text:style-name="artikel_kop_label">Artikel</text:span> <text:span text:style-name="artikel_kop_nr">II</text:span> </text:p>
            <text:p text:style-name="al">De toelichting bij het Uitvoeringsbesluit Afvalstoffenverordening Amsterdam wordt als volgt gewijzigd:</text:p>
            <text:p text:style-name="al"/>
            <text:p text:style-name="al">A</text:p>
            <text:p text:style-name="al"/>
            <text:p text:style-name="al">De toelichting op artikel 1 komt te luiden:</text:p>
            <text:p text:style-name="al"/>
            <text:p text:style-name="al">
            <text:span text:style-name="nadrukondlijn">Artikel 1</text:span>
          </text:p>
            <text:p text:style-name="al">
            <text:span text:style-name="nadrukvet">Type woningen</text:span>
          </text:p>
            <text:p text:style-name="al">Het onderscheid in type woningen is belangrijk bij het aanwijzen van inzamelmiddelen en inzamelvoorzieningen waarbij het bebouwingstype voor een belangrijk deel bepalend is.</text:p>
            <text:p text:style-name="al">Gestapelde woningen hebben meestal geen tuin of erf. Hierdoor is het gebruik van een rolcontainer niet mogelijk, omdat de rolcontainer niet op eigen grond kan worden gestald. Grondgebonden woningen hebben meestal een op het perceel gelegen tuin of erf en hebben die mogelijkheid dus wel.</text:p>
            <text:p text:style-name="al"/>
            <text:p text:style-name="al">B</text:p>
            <text:p text:style-name="al">In de toelichting op Artikel 4b wordt ‘minicontainer’ vervangen door ‘rolcontainer’.</text:p>
            <text:p text:style-name="al"/>
            <text:p text:style-name="al">C</text:p>
            <text:p text:style-name="al">De toelichting op artikel 5 komt te luiden:</text:p>
            <text:p text:style-name="al"/>
            <text:p text:style-name="al">
            <text:span text:style-name="nadrukondlijn">Artikel 5</text:span>
          </text:p>
            <text:p text:style-name="al">Op grond van artikel 10, derde lid, van de verordening is het college bevoegd om regels te stellen omtrent het gebruik van een van gemeentewege verstrekt inzamelmiddel. In de praktijk is de directie Afval &amp; Grondstoffen in naam van het college verantwoordelijk voor het dagelijks beheer.</text:p>
            <text:p text:style-name="al"/>
            <text:p text:style-name="al">De gebruiker van een perceel draagt zorg voor het gebruik en het onderhoud van de in bruikleen ontvangen inzamelmiddelen. Hiermee wordt vooral het schoonhouden van de inzamelmiddelen bedoeld. Bij schade of niet functioneren van het inzamelmiddel dient contact te worden gezocht met de gemeente. De gemeente draagt zorg voor reparatie en eventuele vervanging van inzamelmiddelen.</text:p>
            <text:p text:style-name="al"/>
            <text:p text:style-name="al">De verstrekte inzamelmiddelen voor huishoudelijk restafval mogen alleen worden gereinigd met water. Reinigingsmiddelen kunnen het inzamelmiddel aantasten en daarmee gevolgen hebben voor het functioneren van het inzamelmiddel.</text:p>
            <text:p text:style-name="al"/>
            <text:p text:style-name="al">De verstrekte inzamelmiddelen horen bij het perceel en dienen dus bij verhuizing achter te blijven voor de nieuwe bewoners.</text:p>
            <text:p text:style-name="al"/>
            <text:p text:style-name="al">D</text:p>
            <text:p text:style-name="al"/>
            <text:p text:style-name="al">De toelichting op artikel 6 komt te luiden:</text:p>
            <text:p text:style-name="al"/>
            <text:p text:style-name="al">
            <text:span text:style-name="nadrukondlijn">Artikel 6</text:span>
          </text:p>
            <text:p text:style-name="al">Op grond van artikel 10, vierde lid, van de verordening is het college bevoegd om regels te stellen omtrent het beheer en het gebruik van een van gemeentewege geplaatste inzamelvoorziening. In de praktijk is de directie Afval &amp; Grondstoffen in naam van het college verantwoordelijk voor het dagelijks beheer.</text:p>
            <text:p text:style-name="al"/>
            <text:p text:style-name="al">E</text:p>
            <text:p text:style-name="al"/>
            <text:p text:style-name="al">De toelichting op artikel 7 komt te luiden:</text:p>
            <text:p text:style-name="al"/>
            <text:p text:style-name="al">
            <text:span text:style-name="nadrukondlijn">Artikel 7</text:span>
          </text:p>
            <text:p text:style-name="al">Het college is op grond van artikel 10, vierde lid, van de verordening bevoegd om de locaties van inzamelvoorzieningen vast te stellen. Het college heeft hiervoor de Beleidsregel bepalen locaties inzamelvoorzieningen Amsterdam vastgesteld. </text:p>
            <text:p text:style-name="al"/>
            <text:p text:style-name="al">F</text:p>
            <text:p text:style-name="al"/>
            <text:p text:style-name="al">In de toelichting op Artikel 9 wordt ‘minicontainers’ vervangen door ‘rolcontainers’.</text:p>
            <text:p text:style-name="al"/>
            <text:p text:style-name="al">G</text:p>
            <text:p text:style-name="al"/>
            <text:p text:style-name="al">De toelichting op artikel 11 komt te luiden:</text:p>
            <text:p text:style-name="al"/>
            <text:p text:style-name="al">
            <text:span text:style-name="nadrukondlijn">Artikel 11</text:span>
          </text:p>
            <text:p text:style-name="al">Op grond van artikel 13a van de verordening kan het college nadere regels stellen over het ter inzameling aanbieden van bedrijfsafvalstoffen aan een ander dan de aangewezen inzameldienst (of andere aangewezen inzamelaar). Bedrijven zijn zelf verantwoordelijk voor het op een juiste manier ontdoen van hun afvalstoffen. Dit kan via een particuliere inzamelaar of door het aan te bieden aan bij een van de in artikel 12 genoemde recyclepunten tegen het tarief zoals, is opgenomen in de acceptatievoorwaarden van deze brengdepots.</text:p>
            <text:p text:style-name="al"/>
            <text:p text:style-name="al">Papier en karton wordt gebundeld aangeboden ter voorkoming van verwaaiing en zwerfafval.</text:p>
            <text:p text:style-name="al">Bij gebundeld papier en karton dat wordt aangeboden voor inzameling dient duidelijk te zijn voor welke inzamelaar het aangeboden papier en karton bestemd is en wie de aanbieder van de afvalstoffen is. Op deze wijze is duidelijk wie kan worden aangesproken bij het niet naleven van de regels.</text:p>
            <text:p text:style-name="al"/>
            <text:p text:style-name="al">Bedrijfsafval mag alleen in de openbare ruimte worden aangeboden ter inzameling binnen de vastgestelde aanbiedtijden. Afval wordt niet naast de (rol)container geplaatst als er sprake is van een bedrijfscontract op basis van (rol)containers. Containers zijn voorzien van duidelijk leesbare contactgegevens van de inzamelaar én van het bedrijf dat het afval aanbiedt. De verantwoordelijkheid ligt hier bij de inzamelaar. Het is niet toegestaan afvalzakken die gebruikt worden als inzamelmiddel voor bedrijfsafval ter inzameling aan te bieden in de openbare ruimte. Het alternatief is gebruik te maken van een ander inzamelmiddel (bijvoorbeeld rolcontainers) of de afvalzakken tot het moment van inzamelen op eigen terrein buiten het zicht van de openbare weg te houden.</text:p>
            <text:p text:style-name="al"/>
            <text:p text:style-name="al">H</text:p>
            <text:p text:style-name="al"/>
            <text:p text:style-name="al">Na de toelichting op artikel 11 wordt een toelichting op artikel 11a en artikel 11b ingevoegd:</text:p>
            <text:p text:style-name="al"/>
            <text:p text:style-name="al">
            <text:span text:style-name="nadrukondlijn">Artikel 11a</text:span>
          </text:p>
            <text:p text:style-name="al">Om overlast in de stad te verminderen is ervoor gekozen om voor de gehele stad aanbiedtijden voor bedrijfsafval vast te stellen. Het beperken van de tijd dat bedrijfsafvalcontainers op straat aan de inzamelaar mogen worden aangeboden draagt bij aan schone en aantrekkelijke straten. Er ontstaat meer doorloopruimte op straat en dringt zwerfafval en overlastgevende dieren terug. </text:p>
            <text:p text:style-name="al">Ondernemers zijn op grond van artikel 11, vijfde lid, al verplicht om containers binnen te houden, tenzij ze aan de inzamelaar worden aangeboden. Dit artikel is hier een verscherping van, doordat verder is ingevuld wanneer de containers buiten aangeboden mogen worden. Door de verwijzing naar artikel 11, tiende lid, is verduidelijkt dat het ook binnen de aanbiedtijden nog steeds verplicht is om containers onmiddellijk na lediging van de openbare weg te verwijderen.</text:p>
            <text:p text:style-name="al"/>
            <text:p text:style-name="al">
            <text:span text:style-name="nadrukondlijn">Artikel 11b</text:span>
          </text:p>
            <text:p text:style-name="al">Dit artikel verduidelijkt wat het college verstaat onder het zichtbaar aanwezig hebben van een afvalbak-, mand of soortgelijk voorwerp nabij de inrichting (<text:a xlink:href="https://lokaleregelgeving.overheid.nl/CVDR712860/#artikel_17" xlink:type="simple"><text:span text:style-name="nadrukondlijn">artikel 17, eerste lid, onder a, van de verordening</text:span></text:a>). In de praktijk leverde het vaak discussie op, waar een afvalbak zich precies moet bevinden. Om te voorkomen dat een afvalbak van een ondernemer overal op de stoep wordt geplaatst, stelt het college artikel 11b vast.</text:p>
          </text:section>
          <text:section text:name="artikel_id1-3-2-2-3" text:style-name="artikel">
            <text:p text:style-name="artikel_kop_titel"><text:span text:style-name="artikel_kop_label">Artikel</text:span> <text:span text:style-name="artikel_kop_nr">III</text:span> </text:p>
            <text:p text:style-name="al">Het Besluit aanbiedtijden bedrijfsafval stadsdeel Noord 2024, het Besluit aanbiedtijden bedrijfsafval stadsdeel Zuid 2024 en het Besluit aanbiedtijden bedrijfsafval stadsdeel Centrum 2024 worden ingetrokken.</text:p>
          </text:section>
          <text:section text:name="artikel_id1-3-2-2-4" text:style-name="artikel">
            <text:p text:style-name="artikel_kop_titel"><text:span text:style-name="artikel_kop_label">Artikel</text:span> <text:span text:style-name="artikel_kop_nr">IV</text:span> </text:p>
            <text:p text:style-name="al">Deze regeling treedt in werking op 1 juli 2026.</text:p>
          </text:section>
        </text:section>
        <text:section text:name="regeling-sluiting_id1-3-2-3" text:style-name="regeling-sluiting">
          <text:section text:name="ondertekening_id1-3-2-3-1">
            <text:p><text:span text:style-name="functie">Aldus vastgesteld in de vergadering van 16 juni 2026.</text:span></text:p>
          </text:section>
          <text:section text:name="ondertekening_id1-3-2-3-2">
            <text:p><text:span text:style-name="functie"/></text:p>
            <text:p><text:span text:style-name="functie">De burgemeester</text:span></text:p>
            <text:p><text:span text:style-name="functie">Femke Halsema</text:span></text:p>
          </text:section>
          <text:section text:name="ondertekening_id1-3-2-3-3">
            <text:p><text:span text:style-name="functie"/></text:p>
            <text:p><text:span text:style-name="functie">De gemeentesecretaris</text:span></text:p>
            <text:p><text:span text:style-name="functie">Catrien Lenstra</text:span></text:p>
          </text:section>
          <text:section text:name="ondertekening_id1-3-2-3-4">
            <text:p><text:span text:style-name="functie"/></text:p>
          </text:section>
        </text:section>
        <text:section text:name="nota-toelichting_id1-3-2-4" text:style-name="nota-toelichting">
          <text:p text:style-name="kop_level0"><text:span text:style-name="label">Toelichting</text:span> <text:span text:style-name="nr"/> </text:p>
          <text:p text:style-name="al">
          <text:span text:style-name="nadrukcur">Algemene toelichting</text:span>
        </text:p>
          <text:p text:style-name="al">Met deze wijziging van het Uitvoeringsbesluit Afvalstoffenverordening Amsterdam 2023 worden een aantal nieuwe artikelen toegevoegd. In artikel 11a (nieuw) zijn de aanbiedtijden voor de inzameling van bedrijfsafval toegevoegd voor alle stadsdelen. Hierdoor hebben alle stadsdelen vaste aanbiedtijden en is in één overzicht zichtbaar welke aanbiedtijden in de gehele stad gelden. In artikel 11 komt het twaalfde lid (oud) te vervallen, omdat deze bepaling overlapte en opgaat in artikel 11a (nieuw). Daarnaast is in artikel 11b (nieuw) verduidelijkt waar ondernemers hun afvalbak moeten plaatsen. De overige wijzigingen zijn vooral technische wijzigingen. Zo is van de gelegenheid gebruik gemaakt om de definities in artikel 1 beter aan te laten sluiten op de Afvalstoffenverordening Amsterdam 2023. Definities die al in de Afvalstoffenverordening Amsterdam 2023 staan, zijn niet langer opgenomen in dit artikel.</text:p>
          <text:p text:style-name="al"/>
          <text:p text:style-name="al">
          <text:span text:style-name="nadrukcur">Artikelsgewijze toelichting wijziging van de artikelen</text:span>
        </text:p>
          <text:p text:style-name="al">De wijzigingen worden hieronder toegelicht in een was/wordt tabel. De linker kolom is de huidige tekst van de artikelen, waarin wat wijzigt of vervalt cursief is weergegeven. De middelste kolom geeft de wijzigingen weer (nieuw is dikgedrukt) en de rechterkolom geeft een toelichting op de wijzigingen.</text:p>
          <text:p text:style-name="al"/>
          <text:section text:name="table_id1-3-2-4-8" text:style-name="table">
            <text:p text:style-name="table_top"/>
            <table:table table:style-name="tgroup">
              <table:table-column table:style-name="id1-3-2-4-8-1-1"/>
              <table:table-column table:style-name="id1-3-2-4-8-1-2"/>
              <table:table-column table:style-name="id1-3-2-4-8-1-3"/>
              <table:table-row table:style-name="row">
                <table:table-cell table:style-name="cell_frame_all" table:number-rows-spanned="1" table:number-columns-spanned="3">
                  <text:p text:style-name="table_al">
                    <text:span text:style-name="nadrukvet">Was wordt tabel wijzigingen Uitvoeringsbesluit afvalstoffenverordening Amsterdam 2023</text:span>
                  </text:p>
                </table:table-cell>
              </table:table-row>
              <table:table-row table:style-name="row">
                <table:table-cell table:style-name="cell_frame_all" table:number-rows-spanned="1" table:number-columns-spanned="1">
                  <text:p text:style-name="table_al">
                    <text:span text:style-name="nadrukvet">Bestaande tekst </text:span>
                  </text:p>
                  <text:p text:style-name="table_al"/>
                  <text:p text:style-name="table_al">(cursief is tekst die wordt gewijzigd of geschrapt)</text:p>
                </table:table-cell>
                <table:table-cell table:style-name="cell_frame_all" table:number-rows-spanned="1" table:number-columns-spanned="1">
                  <text:p text:style-name="table_al">
                    <text:span text:style-name="nadrukvet">Nieuwe tekst</text:span>
                  </text:p>
                  <text:p text:style-name="table_al"/>
                  <text:p text:style-name="table_al">(dikgedrukt is nieuwe of gewijzigde tekst)</text:p>
                </table:table-cell>
                <table:table-cell table:style-name="cell_frame_all" table:number-rows-spanned="1" table:number-columns-spanned="1">
                  <text:p text:style-name="table_al">
                    <text:span text:style-name="nadrukvet">Toelichting op de wijzigingen</text:span>
                  </text:p>
                </table:table-cell>
              </table:table-row>
              <table:table-row table:style-name="row">
                <table:table-cell table:style-name="cell_frame_all" table:number-rows-spanned="1" table:number-columns-spanned="1">
                  <text:p text:style-name="table_al">Artikel 1 <text:span text:style-name="nadrukcur">Begripsomschrijvingen</text:span></text:p>
                  <text:p text:style-name="table_al"/>
                  <text:p text:style-name="table_al">In dit uitvoeringsbesluit wordt verstaan onder:</text:p>
                  <text:p text:style-name="table_al">a.aanbiedplaats: de door het college aangewezen of anderszins door de inzameldienst geaccepteerde plaats waar huishoudelijke afvalstoffen en/of bedrijfsafvalstoffen op de daarvoor bestemde wijze en tijdstippen ter inzameling worden aangeboden;</text:p>
                  <text:p text:style-name="table_al">
                    <text:span text:style-name="nadrukcur">b.</text:span>
                    <text:span text:style-name="nadrukcur">andere inzamelaars: de krachtens artikel 2, tweede lid van de verordening, aangewezen personen en instanties, belast met het afzonderlijk inzamelen van categorieën huishoudelijke afvalstoffen;</text:span>
                  </text:p>
                  <text:p text:style-name="table_al">
                    <text:span text:style-name="nadrukcur">c.</text:span>
                    <text:span text:style-name="nadrukcur">gebruiker van een perceel: degene die in de gemeente feitelijk gebruik maakt van een perceel ten aanzien waarvan ingevolge artikel 10.22 van de Wet milieubeheer een verplichting tot het inzamelen van huishoudelijke afvalstoffen geldt;</text:span>
                  </text:p>
                  <text:p text:style-name="table_al">d.gestapelde woning: een woning waarvan de private toegang niet direct toegankelijk is vanaf de openbare buitenruimte, maar bijvoorbeeld alleen bereikt kan worden via een centrale trappenhal;</text:p>
                  <text:p text:style-name="table_al">e.grondgebonden woning: een woning op een perceel die rechtstreeks toegankelijk is vanaf de openbare buitenruimte en waarvan één van de woonlagen aansluit op het maaiveld;</text:p>
                  <text:p text:style-name="table_al">
                    <text:span text:style-name="nadrukcur">f.</text:span>
                    <text:span text:style-name="nadrukcur">inzameldienst: de in artikel 2, eerste lid van de verordening, aangewezen inzameldienst, belast met de inzameling van huishoudelijke afvalstoffen;</text:span>
                  </text:p>
                  <text:p text:style-name="table_al">
                    <text:span text:style-name="nadrukcur">g.</text:span>
                    <text:span text:style-name="nadrukcur">inzamelen: de activiteiten gericht op het ophalen of innemen van afvalstoffen die binnen de gemeente ter inzameling worden aangeboden en het feitelijk ophalen en innemen daarvan;</text:span>
                  </text:p>
                  <text:p text:style-name="table_al">
                    <text:span text:style-name="nadrukcur">h.</text:span>
                    <text:span text:style-name="nadrukcur">inzamelmiddel: een voor de inzameling van afvalstoffen bestemd hulp- of bewaarmiddel, bijvoorbeeld een afvalzak, minicontainer, ten behoeve van één huishouden;</text:span>
                  </text:p>
                  <text:p text:style-name="table_al">
                    <text:span text:style-name="nadrukcur">i.</text:span>
                    <text:span text:style-name="nadrukcur">inzamelvoorziening: een voor de inzameling van afvalstoffen bestemd(e) bewaarmiddel of -plaats, bijvoorbeeld een verzamelcontainer, wijkcontainer of brengdepot, ten behoeve van meerdere huishoudens.</text:span>
                  </text:p>
                  <text:p text:style-name="table_al">j.nieuwbouwwoning: een woning die nog moet worden gebouwd;</text:p>
                  <text:p text:style-name="table_al">
                    <text:span text:style-name="nadrukcur">k.</text:span>
                    <text:span text:style-name="nadrukcur">perceel: ieder gebouw of gedeelte van een gebouw, bestemd tot zelfstandige woonruimte;</text:span>
                  </text:p>
                  <text:p text:style-name="table_al">
                    <text:span text:style-name="nadrukcur">l.</text:span>
                    <text:span text:style-name="nadrukcur">restafval: een mengsel van naar aard en samenstelling verschillende onderdelen van huishoudelijk afval dat ontstaat nadat afzonderlijke deelstromen (gft-afval, papier/karton, glas, enz.) gescheiden zijn gehouden en gescheiden worden ingezameld/afgevoerd;</text:span>
                  </text:p>
                  <text:p text:style-name="table_al">
                    <text:span text:style-name="nadrukcur">m.</text:span>
                    <text:span text:style-name="nadrukcur">ter inzameling aanbieden: de wijze van overdragen van afvalstoffen aan een inzamelende persoon of instantie, inclusief het achterlaten van afvalstoffen in daartoe door of vanwege de inzamelende persoon of instantie geplaatste inzamelmiddelen of -voorzieningen of op een daartoe aangewezen plaats;</text:span>
                  </text:p>
                  <text:p text:style-name="table_al">n. verordening: Afvalstoffenverordening Amsterdam 2023;</text:p>
                  <text:p text:style-name="table_al">
                    <text:span text:style-name="nadrukcur">o.</text:span>
                    <text:span text:style-name="nadrukcur">voedselrestenvermaler: een inzamelmethode waarbij met behulp van een vermaler onder de gootsteen van een keuken het groente- en fruitafval wordt vermalen en gemengd met water via een separaat buizenstelsel getransporteerd wordt naar een centrale ruimte, waarbij het organisch afval wordt ontwaterd en inpandig opgeslagen wordt in een rolcontainer (inpandige voorziening).</text:span>
                  </text:p>
                </table:table-cell>
                <table:table-cell table:style-name="cell_frame_all" table:number-rows-spanned="1" table:number-columns-spanned="1">
                  <text:p text:style-name="table_al">
                    <text:span text:style-name="nadrukvet">Artikel 1 Definities</text:span>
                  </text:p>
                  <text:p text:style-name="table_al"/>
                  <text:p text:style-name="table_al">In dit uitvoeringsbesluit wordt verstaan onder:</text:p>
                  <text:p text:style-name="table_al">- aanbiedplaats: de door het college aangewezen of anderszins door de inzameldienst geaccepteerde plaats waar huishoudelijke afvalstoffen en/of bedrijfsafvalstoffen op de daarvoor bestemde wijze en tijdstippen ter inzameling worden aangeboden;</text:p>
                  <text:p text:style-name="table_al">
                    <text:span text:style-name="nadrukvet">- brengpunt op het water: door het college aangewezen of anderszins door de inzameldienst geaccepteerde plaats gelegen op of direct grenzend aan een waterweg, waar aangewezen huishoudelijke afvalstoffen op de daarvoor bestemde wijze en tijdstippen ter inzameling kunnen worden aangeboden;</text:span>
                  </text:p>
                  <text:p text:style-name="table_al">- gestapelde woning: een woning waarvan de private toegang niet direct toegankelijk is vanaf de openbare buitenruimte, maar bijvoorbeeld alleen bereikt kan worden via een centrale trappenhal;</text:p>
                  <text:p text:style-name="table_al">- grondgebonden woning: een woning op een perceel die rechtstreeks toegankelijk is vanaf de openbare buitenruimte en waarvan één van de woonlagen aansluit op het maaiveld;</text:p>
                  <text:p text:style-name="table_al">
                    <text:span text:style-name="nadrukvet">- rolcontainer: een verrijdbare afvalcontainer, zijnde een inzamelmiddel, met een inhoud van 140 of 240 liter; </text:span>
                  </text:p>
                  <text:p text:style-name="table_al">- verordening: <text:a xlink:href="https://lokaleregelgeving.overheid.nl/CVDR712860/" xlink:type="simple"><text:span text:style-name="nadrukondlijn">Afvalstoffenverordening Amsterdam 2023</text:span></text:a>.</text:p>
                </table:table-cell>
                <table:table-cell table:style-name="cell_frame_all" table:number-rows-spanned="1" table:number-columns-spanned="1">
                  <text:p text:style-name="table_al">Van de gelegenheid is gebruik gemaakt om de definities in artikel 1 beter aan te laten sluiten op de Afvalstoffenverordening Amsterdam 2023. Definities die al in de Afvalstoffenverordening Amsterdam 2023 staan, zijn niet langer opgenomen in dit artikel.</text:p>
                </table:table-cell>
              </table:table-row>
              <table:table-row table:style-name="row">
                <table:table-cell table:style-name="cell_frame_all" table:number-rows-spanned="1" table:number-columns-spanned="1">
                  <text:p text:style-name="table_al">Artikel 2 Omschrijving categorieën huishoudelijke afvalstoffen</text:p>
                  <text:p text:style-name="table_al"/>
                  <text:p text:style-name="table_al">1.De categorieën huishoudelijke afvalstoffen die afzonderlijk worden ingezameld als bedoeld in artikel 3, eerste lid, aanhef en onder a tot en met j, van de verordening worden als volgt omschreven:</text:p>
                  <text:p text:style-name="table_al"/>
                  <text:p text:style-name="table_al">a. textiel: kleding, lakens, dekens, handdoeken en dergelijke, schoeisels, grote lappen stof en gordijnen die schoon zijn, niet vervuild met andere afvalfracties en niet eerder gebruikt als bijvoorbeeld poets- of verflappen.</text:p>
                  <text:p text:style-name="table_al"/>
                  <text:p text:style-name="table_al">b. verpakkingsglas: eenmalige glasverpakkingen zoals flessen, potten en andere glazen verpakkingen, met uitzondering van vlakglas, (glas)keramiek, gloei- en spaarlampen, tl- lampen, nagellakflesjes, stenen kruiken, porselein, kristal, spiegels, kunststofflessen en kurken.</text:p>
                  <text:p text:style-name="table_al"/>
                  <text:p text:style-name="table_al">c. papier en karton: huishoudelijk oud papier en karton dat droog en schoon en niet vervuild is met andere afvalfracties.</text:p>
                  <text:p text:style-name="table_al"/>
                  <text:p text:style-name="table_al">d. restafval: afval afkomstig uit particuliere huishoudens en soortgelijk afval afkomstig uit bedrijven, dat overblijft na scheiding in andere deelstromen genoemd in <text:span text:style-name="nadrukcur">artikel 7 van de verordening</text:span>, inclusief plastic verpakkingen, drankpakken, blik en metalen verpakkingen;</text:p>
                  <text:p text:style-name="table_al"/>
                  <text:p text:style-name="table_al">e. klein chemisch afval (KCA): producten die hoofdzakelijk bestaan uit bestanddelen die giftig, brandgevaarlijk of op een andere manier schadelijk zijn voor het milieu, waaronder batterijen, accu's, verf, lijm, spaarlampen, bestrijdingsmiddelen, olieproducten zoals motorolie en medicijnen.</text:p>
                  <text:p text:style-name="table_al"/>
                  <text:p text:style-name="table_al">f. grof huishoudelijk afval: afval afkomstig uit de inboedel van een perceel welke door omvang, materiaal of gewicht niet past in een minicontainer, bovengrondse of ondergrondse container of er niet in thuishoort, waaronder de categorieën afvalstoffen die zijn opgesomd in artikel 3.</text:p>
                  <text:p text:style-name="table_al"/>
                  <text:p text:style-name="table_al">g. groente-, fruit- en tuinafval (GFT): etensreten en het deel van de huishoudelijke afvalstoffen dat van organische oorsprong is en beperkt van omvang is.</text:p>
                  <text:p text:style-name="table_al"/>
                  <text:p text:style-name="table_al">h. grof tuinafval: plantaardige of organische afvalstoffen door omvang niet vallend onder groente-, fruit- en tuinafval-afval en vrijkomend bij de aanleg, het onderhoud of verwijdering van particulier groen, zoals grof loofafval en snoeihout. Hieronder vallen niet invasieve exoten, bielzen, tuinhekken en tuinschuttingen.</text:p>
                  <text:p text:style-name="table_al"/>
                  <text:p text:style-name="table_al">i. kerstbomen: organische naaldbomen die gebruikt zijn voor de viering van het kerstfeest en ontdaan zijn van alle versieringen.</text:p>
                  <text:p text:style-name="table_al"/>
                  <text:p text:style-name="table_al">j. afgedankte elektrische en elektronische apparatuur (AEEA): producten <text:span text:style-name="nadrukcur">zoals</text:span><text:span text:style-name="nadrukcur">genoemd</text:span> in de Regeling afgedankte elektrische en elektronische apparatuur .</text:p>
                  <text:p text:style-name="table_al"/>
                  <text:p text:style-name="table_al">2.De volgende overige categorieën huishoudelijke afvalstoffen die afzonderlijk worden ingezameld, als bedoeld in artikel 3, eerste lid, aanhef en onder k, van de verordening worden aangewezen en als volgt omschreven:</text:p>
                  <text:p text:style-name="table_al"/>
                  <text:p text:style-name="table_al">a. bouw- en sloopafval: afval dat vrijkomt na het verbouwen of renoveren van een perceel of pand zoals harde steenachtige materialen, zoals puin, gasbeton, dakpannen, sloophout en isolatiematerialen, sanitair, hekwerken, bielzen, zonneschermen, dakbedekking, gipsblokken of –platen, puin, isolatiemateriaal, vloertegels, wandtegels, tuintegels, grond en zand, glas.</text:p>
                  <text:p text:style-name="table_al"/>
                  <text:p text:style-name="table_al">b. brood: deegproducten, met uitzondering van pasta.</text:p>
                </table:table-cell>
                <table:table-cell table:style-name="cell_frame_all" table:number-rows-spanned="1" table:number-columns-spanned="1">
                  <text:p text:style-name="table_al">Artikel 2 Omschrijving categorieën huishoudelijke afvalstoffen</text:p>
                  <text:p text:style-name="table_al"/>
                  <text:p text:style-name="table_al">1.De categorieën huishoudelijke afvalstoffen die afzonderlijk worden ingezameld als bedoeld in <text:a xlink:href="https://lokaleregelgeving.overheid.nl/CVDR712860/" xlink:type="simple"><text:span text:style-name="nadrukondlijn">artikel 3, eerste lid, aanhef en onder a tot en met j, van de verordening</text:span></text:a> worden als volgt omschreven:</text:p>
                  <text:p text:style-name="table_al"/>
                  <text:p text:style-name="table_al">a. textiel: kleding, lakens, dekens, handdoeken en dergelijke, schoeisels, grote lappen stof en gordijnen die schoon zijn, niet vervuild met andere afvalfracties en niet eerder gebruikt als bijvoorbeeld poets- of verflappen.</text:p>
                  <text:p text:style-name="table_al"/>
                  <text:p text:style-name="table_al">b. verpakkingsglas: eenmalige glasverpakkingen zoals flessen, potten en andere glazen verpakkingen, met uitzondering van vlakglas, (glas)keramiek, gloei- en spaarlampen, tl- lampen, nagellakflesjes, stenen kruiken, porselein, kristal, spiegels, kunststofflessen en kurken.</text:p>
                  <text:p text:style-name="table_al"/>
                  <text:p text:style-name="table_al">c. papier en karton: huishoudelijk oud papier en karton dat droog en schoon en niet vervuild is met andere afvalfracties.</text:p>
                  <text:p text:style-name="table_al"/>
                  <text:p text:style-name="table_al">d. restafval: afval afkomstig uit particuliere huishoudens en soortgelijk afval afkomstig uit bedrijven, dat overblijft na scheiding in andere deelstromen genoemd in <text:a xlink:href="https://lokaleregelgeving.overheid.nl/CVDR712860/" xlink:type="simple"><text:span text:style-name="nadrukondlijn">artikel 3, tweede lid, van de verordening</text:span></text:a>, inclusief plastic verpakkingen, drankpakken, blik en metalen verpakkingen;</text:p>
                  <text:p text:style-name="table_al"/>
                  <text:p text:style-name="table_al">e. klein chemisch afval (KCA): producten die hoofdzakelijk bestaan uit bestanddelen die giftig, brandgevaarlijk of op een andere manier schadelijk zijn voor het milieu, waaronder batterijen, accu's, verf, lijm, spaarlampen, bestrijdingsmiddelen, olieproducten zoals motorolie en medicijnen.</text:p>
                  <text:p text:style-name="table_al"/>
                  <text:p text:style-name="table_al">f. grof huishoudelijk afval: afval afkomstig uit de inboedel van een perceel welke door omvang, materiaal of gewicht niet past in een <text:span text:style-name="nadrukvet">rolcontainer</text:span>, bovengrondse of ondergrondse container of er niet in thuishoort, waaronder de categorieën afvalstoffen die zijn opgesomd in artikel 3.</text:p>
                  <text:p text:style-name="table_al"/>
                  <text:p text:style-name="table_al">g. groente-, fruit- en tuinafval (GFT): etensreten en het deel van de huishoudelijke afvalstoffen dat van organische oorsprong is en beperkt van omvang is.</text:p>
                  <text:p text:style-name="table_al"/>
                  <text:p text:style-name="table_al">h. grof tuinafval: plantaardige of organische afvalstoffen door omvang niet vallend onder groente-, fruit- en tuinafval-afval en vrijkomend bij de aanleg, het onderhoud of verwijdering van particulier groen, zoals grof loofafval en snoeihout. Hieronder vallen niet invasieve exoten, bielzen, tuinhekken en tuinschuttingen.</text:p>
                  <text:p text:style-name="table_al"/>
                  <text:p text:style-name="table_al">i. kerstbomen: organische naaldbomen die gebruikt zijn voor de viering van het kerstfeest en ontdaan zijn van alle versieringen.</text:p>
                  <text:p text:style-name="table_al"/>
                  <text:p text:style-name="table_al">j. afgedankte elektrische en elektronische apparatuur (AEEA): producten <text:span text:style-name="nadrukvet">als</text:span><text:span text:style-name="nadrukvet">bedoeld</text:span> in de Regeling afgedankte elektrische en elektronische apparatuur .</text:p>
                  <text:p text:style-name="table_al"/>
                  <text:p text:style-name="table_al">2.De volgende overige categorieën huishoudelijke afvalstoffen die afzonderlijk worden ingezameld, als bedoeld in <text:a xlink:href="https://lokaleregelgeving.overheid.nl/CVDR712860/" xlink:type="simple"><text:span text:style-name="nadrukondlijn">artikel 3, eerste lid, aanhef en onder k, van de verordening</text:span></text:a> worden aangewezen en als volgt omschreven:</text:p>
                  <text:p text:style-name="table_al"/>
                  <text:p text:style-name="table_al">a. bouw- en sloopafval: afval dat vrijkomt na het verbouwen of renoveren van een perceel of pand zoals harde steenachtige materialen, zoals puin, gasbeton, dakpannen, sloophout en isolatiematerialen, sanitair, hekwerken, bielzen, zonneschermen, dakbedekking, gipsblokken of –platen, puin, isolatiemateriaal, vloertegels, wandtegels, tuintegels, grond en zand, glas.</text:p>
                  <text:p text:style-name="table_al"/>
                  <text:p text:style-name="table_al">b. brood: deegproducten, met uitzondering van pasta.</text:p>
                </table:table-cell>
                <table:table-cell table:style-name="cell_frame_all" table:number-rows-spanned="1" table:number-columns-spanned="1">
                  <text:p text:style-name="table_al">Met de wijziging is een verkeerde verwijzing gerepareerd. Verder is een wetgevingstechnische aanpassing gemaakt.</text:p>
                </table:table-cell>
              </table:table-row>
              <table:table-row table:style-name="row">
                <table:table-cell table:style-name="cell_frame_all" table:number-rows-spanned="1" table:number-columns-spanned="1">
                  <text:p text:style-name="table_al">Artikel 3 Afzonderlijk aanbieden</text:p>
                  <text:p text:style-name="table_al"/>
                  <text:p text:style-name="table_al">1.De volgende categorieën huishoudelijk afvalstoffen worden aangewezen als categorieën huishoudelijke afvalstoffen die afzonderlijk ter inzameling aangeboden dienen te worden op een van de brengdepots:</text:p>
                  <text:p text:style-name="table_al"/>
                  <text:p text:style-name="table_al">a. asbest en asbesthoudend materiaal;</text:p>
                  <text:p text:style-name="table_al"/>
                  <text:p text:style-name="table_al">b. banden;</text:p>
                  <text:p text:style-name="table_al"/>
                  <text:p text:style-name="table_al">c. bitumen;</text:p>
                  <text:p text:style-name="table_al"/>
                  <text:p text:style-name="table_al">d. bouw- en sloopafval;</text:p>
                  <text:p text:style-name="table_al"/>
                  <text:p text:style-name="table_al">e. afgedankte elektrische en elektronische apparaten;</text:p>
                  <text:p text:style-name="table_al"/>
                  <text:p text:style-name="table_al">f. gips;</text:p>
                  <text:p text:style-name="table_al"/>
                  <text:p text:style-name="table_al">g. glas, anders dan verpakkingsglas;</text:p>
                  <text:p text:style-name="table_al"/>
                  <text:p text:style-name="table_al">h. grond;</text:p>
                  <text:p text:style-name="table_al"/>
                  <text:p text:style-name="table_al">i. harde kunststoffen;</text:p>
                  <text:p text:style-name="table_al"/>
                  <text:p text:style-name="table_al">j. hout;</text:p>
                  <text:p text:style-name="table_al"/>
                  <text:p text:style-name="table_al">k. ijzer;</text:p>
                  <text:p text:style-name="table_al"/>
                  <text:p text:style-name="table_al">l. klein Chemisch Afval;</text:p>
                  <text:p text:style-name="table_al"/>
                  <text:p text:style-name="table_al">m. kringloopgoederen;</text:p>
                  <text:p text:style-name="table_al"/>
                  <text:p text:style-name="table_al">n. matrassen;</text:p>
                  <text:p text:style-name="table_al"/>
                  <text:p text:style-name="table_al">o. non ferro metalen;</text:p>
                  <text:p text:style-name="table_al"/>
                  <text:p text:style-name="table_al">p. papier en karton;</text:p>
                  <text:p text:style-name="table_al"/>
                  <text:p text:style-name="table_al">q. piepschuim;</text:p>
                  <text:p text:style-name="table_al"/>
                  <text:p text:style-name="table_al">r. rubber;</text:p>
                  <text:p text:style-name="table_al"/>
                  <text:p text:style-name="table_al">s. textiel;</text:p>
                  <text:p text:style-name="table_al"/>
                  <text:p text:style-name="table_al">t. grof tuinafval ;</text:p>
                  <text:p text:style-name="table_al"/>
                  <text:p text:style-name="table_al">u. overig grof huishoudelijk afval.</text:p>
                  <text:p text:style-name="table_al"/>
                  <text:p text:style-name="table_al">2.De volgende categorieën huishoudelijke afvalstoffen kunnen in aanvulling op het eerste lid ook gescheiden worden aangeboden bij inzameling van grof afval:</text:p>
                  <text:p text:style-name="table_al"/>
                  <text:p text:style-name="table_al">a. afgedankte elektrische en elektronische apparaten;</text:p>
                  <text:p text:style-name="table_al"/>
                  <text:p text:style-name="table_al">b. grof tuinafval;</text:p>
                  <text:p text:style-name="table_al"/>
                  <text:p text:style-name="table_al">c. overig grof huishoudelijk afval niet zijnde afvalstoffen zoals genoemd in het eerste lid, met uitzondering van e, i, m, n , o, t en u.</text:p>
                </table:table-cell>
                <table:table-cell table:style-name="cell_frame_all" table:number-rows-spanned="1" table:number-columns-spanned="1">
                  <text:p text:style-name="table_al">Artikel 3 Afzonderlijk aanbieden</text:p>
                  <text:p text:style-name="table_al"/>
                  <text:p text:style-name="table_al">1.De volgende categorieën huishoudelijk afvalstoffen worden aangewezen als categorieën huishoudelijke afvalstoffen die afzonderlijk ter inzameling aangeboden dienen te worden op een van de brengdepots:</text:p>
                  <text:p text:style-name="table_al"/>
                  <text:p text:style-name="table_al">a. asbest en asbesthoudend materiaal;</text:p>
                  <text:p text:style-name="table_al"/>
                  <text:p text:style-name="table_al">b. banden;</text:p>
                  <text:p text:style-name="table_al"/>
                  <text:p text:style-name="table_al">c. bitumen;</text:p>
                  <text:p text:style-name="table_al"/>
                  <text:p text:style-name="table_al">d. bouw- en sloopafval;</text:p>
                  <text:p text:style-name="table_al"/>
                  <text:p text:style-name="table_al">e. afgedankte elektrische en elektronische apparaten;</text:p>
                  <text:p text:style-name="table_al"/>
                  <text:p text:style-name="table_al">f. gips;</text:p>
                  <text:p text:style-name="table_al"/>
                  <text:p text:style-name="table_al">g. glas, anders dan verpakkingsglas;</text:p>
                  <text:p text:style-name="table_al"/>
                  <text:p text:style-name="table_al">h. grond;</text:p>
                  <text:p text:style-name="table_al"/>
                  <text:p text:style-name="table_al">i. harde kunststoffen;</text:p>
                  <text:p text:style-name="table_al"/>
                  <text:p text:style-name="table_al">j. hout;</text:p>
                  <text:p text:style-name="table_al"/>
                  <text:p text:style-name="table_al">k. ijzer;</text:p>
                  <text:p text:style-name="table_al"/>
                  <text:p text:style-name="table_al">l. klein Chemisch Afval;</text:p>
                  <text:p text:style-name="table_al"/>
                  <text:p text:style-name="table_al">m. kringloopgoederen;</text:p>
                  <text:p text:style-name="table_al"/>
                  <text:p text:style-name="table_al">n. matrassen;</text:p>
                  <text:p text:style-name="table_al"/>
                  <text:p text:style-name="table_al">o. non ferro metalen;</text:p>
                  <text:p text:style-name="table_al"/>
                  <text:p text:style-name="table_al">p. papier en karton;</text:p>
                  <text:p text:style-name="table_al"/>
                  <text:p text:style-name="table_al">q. piepschuim;</text:p>
                  <text:p text:style-name="table_al"/>
                  <text:p text:style-name="table_al">r. rubber;</text:p>
                  <text:p text:style-name="table_al"/>
                  <text:p text:style-name="table_al">s. textiel;</text:p>
                  <text:p text:style-name="table_al"/>
                  <text:p text:style-name="table_al">t. grof tuinafval ;</text:p>
                  <text:p text:style-name="table_al"/>
                  <text:p text:style-name="table_al">u. overig grof huishoudelijk afval.</text:p>
                  <text:p text:style-name="table_al"/>
                  <text:p text:style-name="table_al">2.De volgende categorieën huishoudelijke afvalstoffen kunnen in aanvulling op het eerste lid ook gescheiden worden aangeboden bij inzameling van grof afval:</text:p>
                  <text:p text:style-name="table_al"/>
                  <text:p text:style-name="table_al">a. afgedankte elektrische en elektronische apparaten;</text:p>
                  <text:p text:style-name="table_al"/>
                  <text:p text:style-name="table_al">b. grof tuinafval;</text:p>
                  <text:p text:style-name="table_al"/>
                  <text:p text:style-name="table_al">c. overig grof huishoudelijk afval niet zijnde afvalstoffen zoals genoemd in het eerste lid, met uitzondering van <text:span text:style-name="nadrukvet">onderdelen</text:span> e, i, m, n , o, t en u.</text:p>
                </table:table-cell>
                <table:table-cell table:style-name="cell_frame_all" table:number-rows-spanned="1" table:number-columns-spanned="1">
                  <text:p text:style-name="table_al">De wijziging in dit artikel is wetgevingstechnisch en bevat geen inhoudelijke wijzigingen.</text:p>
                </table:table-cell>
              </table:table-row>
              <table:table-row table:style-name="row">
                <table:table-cell table:style-name="cell_frame_all" table:number-rows-spanned="1" table:number-columns-spanned="1">
                  <text:p text:style-name="table_al">Artikel 4 Aanwijzing inzamelmiddelen en –voorzieningen</text:p>
                  <text:p text:style-name="table_al"/>
                  <text:p text:style-name="table_al">
                    <text:span text:style-name="nadrukcur">De volgende inzamelmiddelen en inzamelvoorzieningen worden aangewezen:</text:span>
                  </text:p>
                  <text:p text:style-name="table_al"/>
                  <text:p text:style-name="table_al">
                    <text:span text:style-name="nadrukcur">a. Voor restafval:</text:span>
                  </text:p>
                  <text:p text:style-name="table_al"/>
                  <text:p text:style-name="table_al">
                    <text:span text:style-name="nadrukcur">• Afvalzakken</text:span>
                  </text:p>
                  <text:p text:style-name="table_al"/>
                  <text:p text:style-name="table_al">
                    <text:span text:style-name="nadrukcur">• Minicontainer van 140 of 240 liter</text:span>
                  </text:p>
                  <text:p text:style-name="table_al"/>
                  <text:p text:style-name="table_al">
                    <text:span text:style-name="nadrukcur">• Ondergronds Afval Transport</text:span>
                  </text:p>
                  <text:p text:style-name="table_al"/>
                  <text:p text:style-name="table_al">
                    <text:span text:style-name="nadrukcur">• Verzamelcontainers</text:span>
                  </text:p>
                  <text:p text:style-name="table_al"/>
                  <text:p text:style-name="table_al">
                    <text:span text:style-name="nadrukcur">• Rolcontainer(s)</text:span>
                  </text:p>
                  <text:p text:style-name="table_al"/>
                  <text:p text:style-name="table_al">
                    <text:span text:style-name="nadrukcur">• Inpandige voorzieningen</text:span>
                  </text:p>
                  <text:p text:style-name="table_al"/>
                  <text:p text:style-name="table_al">
                    <text:span text:style-name="nadrukcur">b. Voor groente-, fruit- en tuinafval:</text:span>
                  </text:p>
                  <text:p text:style-name="table_al"/>
                  <text:p text:style-name="table_al">
                    <text:span text:style-name="nadrukcur">• Minicontainer van 140 of 240 liter</text:span>
                  </text:p>
                  <text:p text:style-name="table_al"/>
                  <text:p text:style-name="table_al">
                    <text:span text:style-name="nadrukcur">• Ondergronds Afval Transport</text:span>
                  </text:p>
                  <text:p text:style-name="table_al"/>
                  <text:p text:style-name="table_al">
                    <text:span text:style-name="nadrukcur">• Verzamelcontainers</text:span>
                  </text:p>
                  <text:p text:style-name="table_al"/>
                  <text:p text:style-name="table_al">
                    <text:span text:style-name="nadrukcur">• Rolcontainer(s)</text:span>
                  </text:p>
                  <text:p text:style-name="table_al"/>
                  <text:p text:style-name="table_al">
                    <text:span text:style-name="nadrukcur">• Inpandige voorzieningen</text:span>
                  </text:p>
                  <text:p text:style-name="table_al"/>
                  <text:p text:style-name="table_al">
                    <text:span text:style-name="nadrukcur">c. Voor papier en karton:</text:span>
                  </text:p>
                  <text:p text:style-name="table_al"/>
                  <text:p text:style-name="table_al">
                    <text:span text:style-name="nadrukcur">• Minicontainer van 140 of 240 liter</text:span>
                  </text:p>
                  <text:p text:style-name="table_al"/>
                  <text:p text:style-name="table_al">
                    <text:span text:style-name="nadrukcur">• Ondergronds Afval Transport</text:span>
                  </text:p>
                  <text:p text:style-name="table_al"/>
                  <text:p text:style-name="table_al">
                    <text:span text:style-name="nadrukcur">• Verzamelcontainers</text:span>
                  </text:p>
                  <text:p text:style-name="table_al"/>
                  <text:p text:style-name="table_al">
                    <text:span text:style-name="nadrukcur">• Bundels</text:span>
                  </text:p>
                  <text:p text:style-name="table_al"/>
                  <text:p text:style-name="table_al">
                    <text:span text:style-name="nadrukcur">• Rolcontainer(s)</text:span>
                  </text:p>
                  <text:p text:style-name="table_al"/>
                  <text:p text:style-name="table_al">
                    <text:span text:style-name="nadrukcur">• Inpandige voorzieningen (zoals ten behoeve van voedselrestenvermalers)</text:span>
                  </text:p>
                  <text:p text:style-name="table_al"/>
                  <text:p text:style-name="table_al">
                    <text:span text:style-name="nadrukcur">d. Voor verpakkingsglas:</text:span>
                  </text:p>
                  <text:p text:style-name="table_al"/>
                  <text:p text:style-name="table_al">
                    <text:span text:style-name="nadrukcur">• Verzamelcontainers</text:span>
                  </text:p>
                  <text:p text:style-name="table_al"/>
                  <text:p text:style-name="table_al">
                    <text:span text:style-name="nadrukcur">• Inpandige voorzieningen</text:span>
                  </text:p>
                  <text:p text:style-name="table_al"/>
                  <text:p text:style-name="table_al">
                    <text:span text:style-name="nadrukcur">e. Voor textiel:</text:span>
                  </text:p>
                  <text:p text:style-name="table_al"/>
                  <text:p text:style-name="table_al">
                    <text:span text:style-name="nadrukcur">• Verzamelcontainers</text:span>
                  </text:p>
                  <text:p text:style-name="table_al"/>
                  <text:p text:style-name="table_al">
                    <text:span text:style-name="nadrukcur">f. Voor brood:</text:span>
                  </text:p>
                  <text:p text:style-name="table_al"/>
                  <text:p text:style-name="table_al">
                    <text:span text:style-name="nadrukcur">• Verzamelcontainers</text:span>
                  </text:p>
                  <text:p text:style-name="table_al"/>
                  <text:p text:style-name="table_al">
                    <text:span text:style-name="nadrukcur">g. Voor grof tuinafval:</text:span>
                  </text:p>
                  <text:p text:style-name="table_al"/>
                  <text:p text:style-name="table_al">
                    <text:span text:style-name="nadrukcur">• Tuinkorven</text:span>
                  </text:p>
                  <text:p text:style-name="table_al"/>
                  <text:p text:style-name="table_al">
                    <text:span text:style-name="nadrukcur">• Aangewezen aanbiedplaatsen</text:span>
                  </text:p>
                  <text:p text:style-name="table_al"/>
                  <text:p text:style-name="table_al">
                    <text:span text:style-name="nadrukcur">h. Voor grof huishoudelijk afval:</text:span>
                  </text:p>
                  <text:p text:style-name="table_al"/>
                  <text:p text:style-name="table_al">
                    <text:span text:style-name="nadrukcur">• Aangewezen aanbiedplaatsen</text:span>
                  </text:p>
                  <text:p text:style-name="table_al"/>
                  <text:p text:style-name="table_al">
                    <text:span text:style-name="nadrukcur">i. Voor kerstbomen:</text:span>
                  </text:p>
                  <text:p text:style-name="table_al">
                    <text:span text:style-name="nadrukcur">• Aangewezen aanbiedplaatsen</text:span>
                  </text:p>
                </table:table-cell>
                <table:table-cell table:style-name="cell_frame_all" table:number-rows-spanned="1" table:number-columns-spanned="1">
                  <text:p text:style-name="table_al">Artikel 4 Aanwijzing inzamelmiddelen en –voorzieningen</text:p>
                  <text:p text:style-name="table_al"/>
                  <text:p text:style-name="table_al">De volgende inzamelmiddelen en inzamelvoorzieningen worden aangewezen:</text:p>
                  <text:p text:style-name="table_al">a. Voor restafval:</text:p>
                  <text:p text:style-name="table_al">i. afvalzakken</text:p>
                  <text:p text:style-name="table_al">ii. rolcontainers</text:p>
                  <text:p text:style-name="table_al">iii. ondergronds afval transport</text:p>
                  <text:p text:style-name="table_al">iv. verzamelcontainers</text:p>
                  <text:p text:style-name="table_al">v. inpandige voorzieningen</text:p>
                  <text:p text:style-name="table_al">vi. brengpunt op het water</text:p>
                  <text:p text:style-name="table_al">b. Voor groente-, fruit- en tuinafval:</text:p>
                  <text:p text:style-name="table_al">i. rolcontainers</text:p>
                  <text:p text:style-name="table_al">ii. ondergronds afval transport</text:p>
                  <text:p text:style-name="table_al">iii. verzamelcontainers</text:p>
                  <text:p text:style-name="table_al">iv. inpandige voorzieningen</text:p>
                  <text:p text:style-name="table_al">v. brengpunt op het water</text:p>
                  <text:p text:style-name="table_al">c. Voor papier en karton:</text:p>
                  <text:p text:style-name="table_al">i. rolcontainers</text:p>
                  <text:p text:style-name="table_al">ii. ondergronds afval transport</text:p>
                  <text:p text:style-name="table_al">iii. verzamelcontainers</text:p>
                  <text:p text:style-name="table_al">iv. bundels</text:p>
                  <text:p text:style-name="table_al">v. rolcontainers</text:p>
                  <text:p text:style-name="table_al">vi. inpandige voorzieningen</text:p>
                  <text:p text:style-name="table_al">vii. brengpunt op het water</text:p>
                  <text:p text:style-name="table_al">d. Voor verpakkingsglas:</text:p>
                  <text:p text:style-name="table_al">i. verzamelcontainers</text:p>
                  <text:p text:style-name="table_al">ii. inpandige voorzieningen</text:p>
                  <text:p text:style-name="table_al">iii. brengpunt op het water</text:p>
                  <text:p text:style-name="table_al">e. Voor textiel:</text:p>
                  <text:p text:style-name="table_al">i. verzamelcontainers</text:p>
                  <text:p text:style-name="table_al">f. Voor brood:</text:p>
                  <text:p text:style-name="table_al">i. verzamelcontainers</text:p>
                  <text:p text:style-name="table_al">g. Voor grof tuinafval:</text:p>
                  <text:p text:style-name="table_al">i. tuinkorven</text:p>
                  <text:p text:style-name="table_al">ii. aangewezen aanbiedplaatsen</text:p>
                  <text:p text:style-name="table_al">h. Voor grof huishoudelijk afval:</text:p>
                  <text:p text:style-name="table_al">i. aangewezen aanbiedplaatsen</text:p>
                  <text:p text:style-name="table_al">i. Voor kerstbomen:</text:p>
                  <text:p text:style-name="table_al">i. aangewezen aanbiedplaatsen.</text:p>
                </table:table-cell>
                <table:table-cell table:style-name="cell_frame_all" table:number-rows-spanned="1" table:number-columns-spanned="1">
                  <text:p text:style-name="table_al">In de opsomming bij onderdeel c was abusievelijk opgenomen dat de inpandige voorzieningen ten behoeve van de voedselrestenvermaler zijn. Dit is met de wijziging hersteld. Bij een aantal afvalstromen is de optie ‘brengpunt op het water’ toegevoegd als mogelijke inzamelvoorziening. Verder is de opmaak van het artikel gewijzigd.</text:p>
                </table:table-cell>
              </table:table-row>
              <table:table-row table:style-name="row">
                <table:table-cell table:style-name="cell_frame_all" table:number-rows-spanned="1" table:number-columns-spanned="1">
                  <text:p text:style-name="table_al">Artikel 4a Aangewezen inzamelmethode restafval</text:p>
                  <text:p text:style-name="table_al"/>
                  <text:p text:style-name="table_al">1.De gebruikers van percelen maken bij het ter inzameling aanbieden van restafval gebruik van een daartoe bestemde verzamelcontainer.</text:p>
                  <text:p text:style-name="table_al"/>
                  <text:p text:style-name="table_al">2.In afwijking van het eerste lid maken gebruikers van percelen in buurten met een zeer beperkte buitenruimte en met afwezigheid van verzamelcontainers gebruik van afvalzakken.</text:p>
                  <text:p text:style-name="table_al"/>
                  <text:p text:style-name="table_al">3.In afwijking van het eerste en het tweede lid maken de gebruikers van percelen in de Sluisbuurt en andere door het college aangewezen gebruikers gebruik van het Ondergronds Afval Transport.</text:p>
                  <text:p text:style-name="table_al"/>
                  <text:p text:style-name="table_al">4.In afwijking van het eerste tot en met het derde lid kan het college in specifieke situaties voor gebruikers van percelen een ander(e) inzamelmiddel of -voorziening aanwijzen</text:p>
                </table:table-cell>
                <table:table-cell table:style-name="cell_frame_all" table:number-rows-spanned="1" table:number-columns-spanned="1">
                  <text:p text:style-name="table_al">Artikel 4a Aangewezen inzamelmethode restafval</text:p>
                  <text:p text:style-name="table_al"/>
                  <text:p text:style-name="table_al">1.De gebruikers van percelen maken bij het ter inzameling aanbieden van restafval gebruik van een daartoe bestemde verzamelcontainer.</text:p>
                  <text:p text:style-name="table_al"/>
                  <text:p text:style-name="table_al">2.In afwijking van het eerste lid maken gebruikers van percelen in buurten met een zeer beperkte buitenruimte en met afwezigheid van verzamelcontainers gebruik van afvalzakken.</text:p>
                  <text:p text:style-name="table_al"/>
                  <text:p text:style-name="table_al">3.In afwijking van het eerste en het tweede lid maken de gebruikers van percelen in de Sluisbuurt en andere door het college aangewezen gebruikers gebruik van het Ondergronds Afval Transport.</text:p>
                  <text:p text:style-name="table_al"/>
                  <text:p text:style-name="table_al">4.In afwijking van het eerste tot en met het derde lid kan het college in specifieke situaties voor gebruikers van percelen een ander(e) inzamelmiddel of -voorziening aanwijzen<text:span text:style-name="nadrukvet">.</text:span></text:p>
                </table:table-cell>
                <table:table-cell table:style-name="cell_frame_all" table:number-rows-spanned="1" table:number-columns-spanned="1">
                  <text:p text:style-name="table_al">Aan het einde van het vierde lid is een punt toegevoegd.</text:p>
                </table:table-cell>
              </table:table-row>
              <table:table-row table:style-name="row">
                <table:table-cell table:style-name="cell_frame_all" table:number-rows-spanned="1" table:number-columns-spanned="1">
                  <text:p text:style-name="table_al">Artikel 4b Aangewezen inzamelmethode groente, tuin- en fruitafval</text:p>
                  <text:p text:style-name="table_al"/>
                  <text:p text:style-name="table_al">1.De gebruikers van percelen met een grondgebonden woning met een via verharding toegankelijke tuin die groter is dan 3 m2 maken bij het ter inzameling aanbieden van groente-, fruit- en tuinafval gebruik van een minicontainer.</text:p>
                  <text:p text:style-name="table_al"/>
                  <text:p text:style-name="table_al">2.De gebruikers van percelen met een gestapelde woning maken bij het ter inzameling aanbieden van het groente-, fruit- en tuinafval gebruik van een daartoe bestemde verzamelcontainer.</text:p>
                  <text:p text:style-name="table_al"/>
                  <text:p text:style-name="table_al">3.In afwijking van het eerste en tweede lid maken gebruikers van percelen met een gestapelde woning in de Sluisbuurt en andere door het college aangewezen gebruikers gebruik van het Ondergronds Afval Transport.</text:p>
                  <text:p text:style-name="table_al"/>
                  <text:p text:style-name="table_al">4.In afwijking van het eerste tot en met het derde lid kan het college in specifieke situaties voor gebruikers van percelen een ander(e) inzamelmiddel of -voorziening voor groente-, fruit en tuinafval aanwijzen</text:p>
                </table:table-cell>
                <table:table-cell table:style-name="cell_frame_all" table:number-rows-spanned="1" table:number-columns-spanned="1">
                  <text:p text:style-name="table_al">Artikel 4b Aangewezen inzamelmethode groente, tuin- en fruitafval</text:p>
                  <text:p text:style-name="table_al"/>
                  <text:p text:style-name="table_al">1.De gebruikers van percelen met een grondgebonden woning met een via verharding toegankelijke tuin die groter is dan 3 m2 maken bij het ter inzameling aanbieden van groente-, fruit- en tuinafval gebruik van een <text:span text:style-name="nadrukvet">rolcontainer</text:span>.</text:p>
                  <text:p text:style-name="table_al"/>
                  <text:p text:style-name="table_al">2.De gebruikers van percelen met een gestapelde woning maken bij het ter inzameling aanbieden van het groente-, fruit- en tuinafval gebruik van een daartoe bestemde verzamelcontainer.</text:p>
                  <text:p text:style-name="table_al"/>
                  <text:p text:style-name="table_al">3.In afwijking van het eerste en tweede lid maken gebruikers van percelen met een gestapelde woning in de Sluisbuurt en andere door het college aangewezen gebruikers gebruik van het Ondergronds Afval Transport.</text:p>
                  <text:p text:style-name="table_al"/>
                  <text:p text:style-name="table_al">4.In afwijking van het eerste tot en met het derde lid kan het college in specifieke situaties voor gebruikers van percelen een ander(e) inzamelmiddel of -voorziening voor groente-, fruit en tuinafval aanwijzen<text:span text:style-name="nadrukvet">.</text:span></text:p>
                </table:table-cell>
                <table:table-cell table:style-name="cell_frame_all" table:number-rows-spanned="1" table:number-columns-spanned="1">
                  <text:p text:style-name="table_al">Aan het einde van het vierde lid is een punt toegevoegd.</text:p>
                </table:table-cell>
              </table:table-row>
              <table:table-row table:style-name="row">
                <table:table-cell table:style-name="cell_frame_all" table:number-rows-spanned="1" table:number-columns-spanned="1">
                  <text:p text:style-name="table_al">Artikel 5 Gebruiksregels voor van gemeentewege verstrekte inzamelmiddelen</text:p>
                  <text:p text:style-name="table_al"/>
                  <text:p text:style-name="table_al">De volgende regels worden gesteld voor het gebruik van de van gemeentewege verstrekte inzamelmiddelen:</text:p>
                  <text:p text:style-name="table_al"/>
                  <text:p text:style-name="table_al">
                    <text:span text:style-name="nadrukcur">a. Het beheer van de inzamelmiddelen, die in bruikleen zijn verstrekt door of namens de gemeente, berust bij de directie Afval en Grondstoffen of bij de daartoe door het bevoegd gezag aangewezen inzamelaar of beheerder.</text:span>
                  </text:p>
                  <text:p text:style-name="table_al"/>
                  <text:p text:style-name="table_al">b. Inzamelmiddelen die in bruikleen zijn verstrekt aan de gebruiker van een perceel zijn eigendom van de gemeente en worden bij slijtage door normaal gebruik voor rekening van de gemeente. Uitzondering hierop is het inpandige deel van het Ondergronds Afval Transportsysteem.</text:p>
                  <text:p text:style-name="table_al"/>
                  <text:p text:style-name="table_al">c. Ten behoeve van de bedrijfsvoering is de inzameldienst van de gemeente bevoegd de inzamelmiddelen te voorzien van een sticker en/of elektronische chip waarop staat vermeld: een barcode, de afvalstroom waarvoor het inzamelmiddel is bestemd, het volume, een postcode, een plaatsnaam, een straatnaam en een huisnummer.</text:p>
                  <text:p text:style-name="table_al"/>
                  <text:p text:style-name="table_al">d. De door of namens de gemeente verstrekte inzamelmiddelen worden verstrekt aan de gebruiker van een perceel en worden daar achtergelaten bij een verhuizing.</text:p>
                  <text:p text:style-name="table_al"/>
                  <text:p text:style-name="table_al">e. De gebruiker van een perceel wendt zich tot de gemeente bij verdwijning of beschadiging van een inzamelmiddel.</text:p>
                  <text:p text:style-name="table_al"/>
                  <text:p text:style-name="table_al">f. De gebruiker van een perceel draagt zorg voor het gebruik en het onderhoud van de in bruikleen ontvangen inzamelmiddelen.</text:p>
                  <text:p text:style-name="table_al"/>
                  <text:p text:style-name="table_al">g. De gebruiker van een perceel zorgt dat de inzamelmiddelen zodanig worden gebruikt dat dit gebruik geen overlast voor derden veroorzaakt.</text:p>
                  <text:p text:style-name="table_al"/>
                  <text:p text:style-name="table_al">h. De verstrekte inzamelmiddelen voor huishoudelijk restafval mogen alleen worden gereinigd met water.</text:p>
                  <text:p text:style-name="table_al"/>
                  <text:p text:style-name="table_al">i. In een periode met hoge buitentemperaturen (boven 25 graden) worden vlees- en visresten gedeponeerd in het inzamelmiddel voor groente-, fruit- en tuinafval of voor restafval. Gekozen wordt voor het inzamelmiddel met de eerstvolgende inzameldatum.</text:p>
                </table:table-cell>
                <table:table-cell table:style-name="cell_frame_all" table:number-rows-spanned="1" table:number-columns-spanned="1">
                  <text:p text:style-name="table_al">Artikel 5 Gebruiksregels voor van gemeentewege verstrekte inzamelmiddelen</text:p>
                  <text:p text:style-name="table_al"/>
                  <text:p text:style-name="table_al">De volgende regels worden gesteld voor het gebruik van de van gemeentewege verstrekte inzamelmiddelen:</text:p>
                  <text:p text:style-name="table_al"/>
                  <text:p text:style-name="table_al">a. Het beheer van de inzamelmiddelen, die in bruikleen zijn verstrekt door of namens de gemeente, berust bij <text:span text:style-name="nadrukvet">het college of</text:span><text:span text:style-name="nadrukvet">bij een door het college aangewezen inzamelaar of beheerder</text:span>.</text:p>
                  <text:p text:style-name="table_al"/>
                  <text:p text:style-name="table_al">b. Inzamelmiddelen die in bruikleen zijn verstrekt aan de gebruiker van een perceel zijn eigendom van de gemeente en worden bij slijtage door normaal gebruik voor rekening van de gemeente. Uitzondering hierop is het inpandige deel van het Ondergronds Afval Transportsysteem.</text:p>
                  <text:p text:style-name="table_al"/>
                  <text:p text:style-name="table_al">c. Ten behoeve van de bedrijfsvoering is de inzameldienst van de gemeente bevoegd de inzamelmiddelen te voorzien van een sticker en/of elektronische chip waarop staat vermeld: een barcode, de afvalstroom waarvoor het inzamelmiddel is bestemd, het volume, een postcode, een plaatsnaam, een straatnaam en een huisnummer.</text:p>
                  <text:p text:style-name="table_al"/>
                  <text:p text:style-name="table_al">d. De door of namens de gemeente verstrekte inzamelmiddelen worden verstrekt aan de gebruiker van een perceel en worden daar achtergelaten bij een verhuizing.</text:p>
                  <text:p text:style-name="table_al"/>
                  <text:p text:style-name="table_al">e. De gebruiker van een perceel wendt zich tot de gemeente bij verdwijning of beschadiging van een inzamelmiddel.</text:p>
                  <text:p text:style-name="table_al"/>
                  <text:p text:style-name="table_al">f. De gebruiker van een perceel draagt zorg voor het gebruik en het onderhoud van de in bruikleen ontvangen inzamelmiddelen.</text:p>
                  <text:p text:style-name="table_al"/>
                  <text:p text:style-name="table_al">g. De gebruiker van een perceel zorgt dat de inzamelmiddelen zodanig worden gebruikt dat dit gebruik geen overlast voor derden veroorzaakt.</text:p>
                  <text:p text:style-name="table_al"/>
                  <text:p text:style-name="table_al">h. De verstrekte inzamelmiddelen voor huishoudelijk restafval mogen alleen worden gereinigd met water.</text:p>
                  <text:p text:style-name="table_al"/>
                  <text:p text:style-name="table_al">i. In een periode met hoge buitentemperaturen (boven 25 graden) worden vlees- en visresten gedeponeerd in het <text:span text:style-name="nadrukvet">aangewezen </text:span>inzamelmiddel voor groente-, fruit- en tuinafval of voor restafval. Gekozen wordt voor het inzamelmiddel met de eerstvolgende inzameldatum.</text:p>
                </table:table-cell>
                <table:table-cell table:style-name="cell_frame_all" table:number-rows-spanned="1" table:number-columns-spanned="1">
                  <text:p text:style-name="table_al">Alle wijzigingen in dit artikel zijn wetgevingstechnisch en bevatten geen inhoudelijke wijzigingen.</text:p>
                </table:table-cell>
              </table:table-row>
              <table:table-row table:style-name="row">
                <table:table-cell table:style-name="cell_frame_all" table:number-rows-spanned="1" table:number-columns-spanned="1">
                  <text:p text:style-name="table_al">Artikel 6 Gebruiksregels voor van gemeentewege geplaatste inzamelvoorzieningen</text:p>
                  <text:p text:style-name="table_al"/>
                  <text:p text:style-name="table_al">De volgende regels worden gesteld voor het gebruik van de van gemeentewege geplaatste inzamelvoorzieningen:</text:p>
                  <text:p text:style-name="table_al"/>
                  <text:p text:style-name="table_al">
                    <text:span text:style-name="nadrukcur">a. Het beheer van de inzamelvoorzieningen berust bij de directie Afval en Grondstoffen of bij de daartoe door het bevoegd gezag aangewezen inzamelaar of beheerder.</text:span>
                  </text:p>
                  <text:p text:style-name="table_al"/>
                  <text:p text:style-name="table_al">b. De gebruiker van een perceel zorgt dat de inzamelvoorzieningen zodanig worden gebruikt dat dit gebruik geen overlast voor derden veroorzaakt.</text:p>
                </table:table-cell>
                <table:table-cell table:style-name="cell_frame_all" table:number-rows-spanned="1" table:number-columns-spanned="1">
                  <text:p text:style-name="table_al">Artikel 6 Gebruiksregels voor van gemeentewege geplaatste inzamelvoorzieningen</text:p>
                  <text:p text:style-name="table_al"/>
                  <text:p text:style-name="table_al">De volgende regels worden gesteld voor het gebruik van de van gemeentewege geplaatste inzamelvoorzieningen:</text:p>
                  <text:p text:style-name="table_al"/>
                  <text:p text:style-name="table_al">a. Het beheer van de inzamelvoorzieningen berust bij <text:span text:style-name="nadrukvet">het college of</text:span><text:span text:style-name="nadrukvet">bij een door het college aangewezen inzamelaar of beheerder</text:span>.</text:p>
                  <text:p text:style-name="table_al"/>
                  <text:p text:style-name="table_al">b. De gebruiker van een perceel zorgt dat de inzamelvoorzieningen zodanig worden gebruikt dat dit gebruik geen overlast voor derden veroorzaakt.</text:p>
                </table:table-cell>
                <table:table-cell table:style-name="cell_frame_all" table:number-rows-spanned="1" table:number-columns-spanned="1">
                  <text:p text:style-name="table_al">Alle wijzigingen in dit artikel zijn wetgevingstechnisch en bevatten geen inhoudelijke wijzigingen.</text:p>
                </table:table-cell>
              </table:table-row>
              <table:table-row table:style-name="row">
                <table:table-cell table:style-name="cell_frame_all" table:number-rows-spanned="1" table:number-columns-spanned="1">
                  <text:p text:style-name="table_al">Artikel 7 <text:span text:style-name="nadrukcur">Aanbiedplaatsen</text:span></text:p>
                  <text:p text:style-name="table_al"/>
                  <text:p text:style-name="table_al">
                    <text:span text:style-name="nadrukcur">Op grond van het stedelijk kader locatiekeuze inzamelvoorzieningen kunnen locaties van boven- en ondergrondse inzamelvoorzieningen en aanbiedplaatsen voor (mini-)containers en grof huishoudelijk afval worden vastgesteld.</text:span>
                  </text:p>
                </table:table-cell>
                <table:table-cell table:style-name="cell_frame_all" table:number-rows-spanned="1" table:number-columns-spanned="1">
                  <text:p text:style-name="table_al">
                    <text:span text:style-name="nadrukvet">Artikel 7 Locaties van inzamelvoorzieningen</text:span>
                  </text:p>
                  <text:p text:style-name="table_al"/>
                  <text:p text:style-name="table_al">
                    <text:span text:style-name="nadrukvet">Het college kan een beleidsregel vaststellen om voor het bepalen van de locatie van een inzamelvoorziening vereisten en richtlijnen vast te leggen.</text:span>
                  </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Artikel 8 Regels voor het aanbieden van huishoudelijk afval</text:p>
                  <text:p text:style-name="table_al"/>
                  <text:p text:style-name="table_al">
                    <text:span text:style-name="nadrukcur">De volgende regels worden gesteld over de plaats en wijze waarop huishoudelijke afvalstoffen moeten worden aangeboden:</text:span>
                  </text:p>
                  <text:p text:style-name="table_al">a. Het ter inzameling aanbieden van huishoudelijk restafval in afvalzakken of bundels papier en karton geschiedt door plaatsing van de afvalzak of bundel op de aangewezen aanbiedplaats. Indien er geen aanbiedplaats is aangewezen dan wordt de afvalzak of bundel geplaats op het voetpad zo dicht mogelijk bij de rijweg of bij het ontbreken van een voetpad, op en aan de zijkant van de rijweg, zodanig dat voetgangers- en overige verkeer niet wordt gehinderd of in de doorgang wordt belemmerd en gevaar of schade wordt voorkomen en waarbij aanwijzingen van de inzameldienst worden opgevolgd.</text:p>
                  <text:p text:style-name="table_al"/>
                  <text:p text:style-name="table_al">b. Het ter inzameling aanbieden van huishoudelijke afvalstoffen in minicontainers geschiedt door plaatsing van de minicontainer op de aangewezen aanbiedplaats. Indien er geen aanbiedplaats is aangewezen dan wordt de minicontainer op het voetpad geplaatst, zo dicht mogelijk bij de rijweg of bij het ontbreken van een voetpad, op en aan de zijkant van de rijweg, zodanig dat het voetgangers- en overige verkeer niet wordt gehinderd of in de doorgang wordt belemmerd en gevaar of schade wordt voorkomen en waarbij aanwijzingen van de inzameldienst worden opgevolgd.</text:p>
                  <text:p text:style-name="table_al"/>
                  <text:p text:style-name="table_al">c. Inzamelmiddelen worden gesloten aangeboden en inzamelvoorzieningen worden na gebruik gesloten.</text:p>
                  <text:p text:style-name="table_al"/>
                  <text:p text:style-name="table_al">d. Inzamelmiddelen en inzamelvoorzieningen worden dusdanig gebruikt dat er geen afval uitsteekt.</text:p>
                  <text:p text:style-name="table_al"/>
                  <text:p text:style-name="table_al">e. Afvalstoffen die ten onrechte of op een onjuiste wijze zijn aangeboden en welke na inzameling in de container zijn achtergebleven, worden onverwijld door de aanbieder uit de container verwijderd.</text:p>
                  <text:p text:style-name="table_al"/>
                  <text:p text:style-name="table_al">f. Het gewicht van een afvalzak die ter inzameling worden aangeboden door plaatsing op straat is niet meer dan 8 kilogram;</text:p>
                  <text:p text:style-name="table_al"/>
                  <text:p text:style-name="table_al">g. Het gewicht van de hoeveelheid afvalstoffen dat ter inzameling wordt aangeboden in een minicontainer is, samen met het gewicht van de minicontainer is niet meer dan 70 kilogram.</text:p>
                  <text:p text:style-name="table_al"/>
                  <text:p text:style-name="table_al">h. Bij de afgifte van afvalstoffen op een brengdepot zijn de acceptatievoorwaarden van de beherende organisatie van het brengdepot van toepassing.</text:p>
                  <text:p text:style-name="table_al"/>
                  <text:p text:style-name="table_al">i. Enkel inwoners van de gemeente kunnen zich bij een brengdepot ontdoen van afvalstoffen.</text:p>
                  <text:p text:style-name="table_al"/>
                  <text:p text:style-name="table_al">j. Degenen die bij een brengdepot afvalstoffen aanbieden tonen een geldig identiteitsbewijs op verzoek van een medewerker van het depot.</text:p>
                  <text:p text:style-name="table_al"/>
                  <text:p text:style-name="table_al">k. Indien de inzameling van grof huishoudelijk afval, grof tuinafval en afgedankte elektrische en elektronische apparatuur op afroep plaatsvindt, maakt de gebruiker van een perceel een afspraak met de inzameldienst over het tijdstip en de locatie van aanbieden van het afval. Het aanbieden van grof tuinafval in tuinkorven is niet gebonden aan een afspraak of een vaste ophaaldag.</text:p>
                  <text:p text:style-name="table_al"/>
                  <text:p text:style-name="table_al">l. Behoudens het bepaalde in onderdeel a worden grof huishoudelijk afval en afgedankte elektrische en elektronische apparatuur ter inzameling aangeboden door plaatsing van het grof huishoudelijk afval en afgedankte elektrische en elektronische apparatuur op de aangewezen aanbiedplaats. Deze categorieën worden niet vermengd met ander huishoudelijk afval. Indien er geen aanbiedplaats is aangewezen dan worden de aanwijzingen van de inzameldienst opgevolgd. Indien er geen aanbiedplaats is aangewezen en er geen aanwijzingen door de inzameldienst zijn gegeven dan worden het grof huishoudelijk afval en afgedankte elektrische en elektronische apparatuur geplaatst op het voetpad, zo dicht mogelijk bij de rijweg of bij het ontbreken van een voetpad, op en aan de zijkant van de rijweg, zodanig dat het voetgangers- en overige verkeer niet wordt gehinderd of in de doorgang wordt belemmerd. Voorts wordt gevaar of schade voorkomen en zijn het grof afval en afgedankte elektrische en elektronische apparatuur vrij van obstakels geplaatst zodat het met een kraan geladen kan worden in het inzamelvoertuig.</text:p>
                  <text:p text:style-name="table_al"/>
                  <text:p text:style-name="table_al">m. Grof huishoudelijk afval en afgedankte elektrische en elektronische apparatuur wordt na 21.00 uur op de dag voorafgaand aan de inzameldag en voor 07.00 uur voorafgaand aan het ophaalmoment aangeboden.</text:p>
                  <text:p text:style-name="table_al"/>
                  <text:p text:style-name="table_al">n. Grof huishoudelijk afval en afgedankte elektrische en elektronische apparatuur wordt goed bereikbaar en gebundeld aangeboden.</text:p>
                  <text:p text:style-name="table_al"/>
                  <text:p text:style-name="table_al">o. Afgedankte elektrische en elektronische apparaten worden gescheiden van het grof huishoudelijk afval aangeboden.</text:p>
                  <text:p text:style-name="table_al"/>
                  <text:p text:style-name="table_al">p. Koel- en vrieskasten moeten van binnen en buiten schoon, leeg en ontgrendeld zijn.</text:p>
                  <text:p text:style-name="table_al"/>
                  <text:p text:style-name="table_al">q. Grof huishoudelijk afval en afgedankte elektrische en elektronische apparatuur heeft bij het overdragen of het aanbieden op straat tezamen geen groter volume dan 2 mᵌ (2 kuub).</text:p>
                  <text:p text:style-name="table_al"/>
                  <text:p text:style-name="table_al">r. Kleinere stukken grof huishoudelijk afval of grof tuinafval worden in één of meer bundels samengedrukt en -gebonden voordat ze worden overgedragen of aangeboden op straat, waarbij een bundel niet langer is dan 1,5 meter, niet breder dan 0,5 meter en niet zwaarder dan 25 kilogram;</text:p>
                  <text:p text:style-name="table_al"/>
                  <text:p text:style-name="table_al">s. In afwijking van het bepaalde in dit artikel en artikel 9 vindt het aanbieden en inzamelen van huishoudelijke afvalstoffen plaats op een andere dag, wijze en tijdstip indien dit is afgesproken tussen de inzamelaar en de aanbieder.</text:p>
                </table:table-cell>
                <table:table-cell table:style-name="cell_frame_all" table:number-rows-spanned="1" table:number-columns-spanned="1">
                  <text:p text:style-name="table_al">Artikel 8 Regels voor het aanbieden van huishoudelijk afval</text:p>
                  <text:p text:style-name="table_al"/>
                  <text:p text:style-name="table_al">
                    <text:span text:style-name="nadrukvet">Voor de plaats en wijze waarop huishoudelijke afvalstoffen moeten worden aangeboden geldt: </text:span>
                  </text:p>
                  <text:p text:style-name="table_al">a. Het ter inzameling aanbieden van huishoudelijk restafval in afvalzakken of bundels papier en karton geschiedt door plaatsing van de afvalzak of bundel op de aangewezen aanbiedplaats. Indien er geen aanbiedplaats is aangewezen dan wordt de afvalzak of bundel geplaats op het voetpad zo dicht mogelijk bij de rijweg of bij het ontbreken van een voetpad, op en aan de zijkant van de rijweg, zodanig dat voetgangers- en overige verkeer niet wordt gehinderd of in de doorgang wordt belemmerd en gevaar of schade wordt voorkomen en waarbij aanwijzingen van de inzameldienst worden opgevolgd.</text:p>
                  <text:p text:style-name="table_al"/>
                  <text:p text:style-name="table_al">b. Het ter inzameling aanbieden van huishoudelijke afvalstoffen in minicontainers geschiedt door plaatsing van de <text:span text:style-name="nadrukvet">rolcontainer</text:span> op de aangewezen aanbiedplaats. Indien er geen aanbiedplaats is aangewezen dan wordt de <text:span text:style-name="nadrukvet">rolcontainer</text:span> op het voetpad geplaatst, zo dicht mogelijk bij de rijweg of bij het ontbreken van een voetpad, op en aan de zijkant van de rijweg, zodanig dat het voetgangers- en overige verkeer niet wordt gehinderd of in de doorgang wordt belemmerd en gevaar of schade wordt voorkomen en waarbij aanwijzingen van de inzameldienst worden opgevolgd.</text:p>
                  <text:p text:style-name="table_al"/>
                  <text:p text:style-name="table_al">c. Inzamelmiddelen worden gesloten aangeboden en inzamelvoorzieningen worden na gebruik gesloten.</text:p>
                  <text:p text:style-name="table_al"/>
                  <text:p text:style-name="table_al">d. Inzamelmiddelen en inzamelvoorzieningen worden dusdanig gebruikt dat er geen afval uitsteekt.</text:p>
                  <text:p text:style-name="table_al"/>
                  <text:p text:style-name="table_al">e. Afvalstoffen die ten onrechte of op een onjuiste wijze zijn aangeboden en welke na inzameling in de container zijn achtergebleven, worden onverwijld door de aanbieder uit de container verwijderd.</text:p>
                  <text:p text:style-name="table_al"/>
                  <text:p text:style-name="table_al">f. Het gewicht van een afvalzak die ter inzameling worden aangeboden door plaatsing op straat is niet meer dan 8 kilogram;</text:p>
                  <text:p text:style-name="table_al"/>
                  <text:p text:style-name="table_al">g. Het gewicht van de hoeveelheid afvalstoffen dat ter inzameling wordt aangeboden in een <text:span text:style-name="nadrukvet">rolcontainer</text:span> is, samen met het gewicht van de <text:span text:style-name="nadrukvet">rolcontainer</text:span> is niet meer dan 70 kilogram.</text:p>
                  <text:p text:style-name="table_al"/>
                  <text:p text:style-name="table_al">h. Bij de afgifte van afvalstoffen op een brengdepot zijn de acceptatievoorwaarden van de beherende organisatie van het brengdepot van toepassing.</text:p>
                  <text:p text:style-name="table_al"/>
                  <text:p text:style-name="table_al">i. Enkel inwoners van de gemeente kunnen zich bij een brengdepot ontdoen van afvalstoffen.</text:p>
                  <text:p text:style-name="table_al"/>
                  <text:p text:style-name="table_al">j. Degenen die bij een brengdepot afvalstoffen aanbieden tonen een geldig identiteitsbewijs op verzoek van een medewerker van het depot.</text:p>
                  <text:p text:style-name="table_al"/>
                  <text:p text:style-name="table_al">k. Indien de inzameling van grof huishoudelijk afval, grof tuinafval en afgedankte elektrische en elektronische apparatuur op afroep plaatsvindt, maakt de gebruiker van een perceel een afspraak met de inzameldienst over het tijdstip en de locatie van aanbieden van het afval. Het aanbieden van grof tuinafval in tuinkorven is niet gebonden aan een afspraak of een vaste ophaaldag.</text:p>
                  <text:p text:style-name="table_al"/>
                  <text:p text:style-name="table_al">l. Behoudens het bepaalde in onderdeel a worden grof huishoudelijk afval en afgedankte elektrische en elektronische apparatuur ter inzameling aangeboden door plaatsing van het grof huishoudelijk afval en afgedankte elektrische en elektronische apparatuur op de aangewezen aanbiedplaats. Deze categorieën worden niet vermengd met ander huishoudelijk afval. Indien er geen aanbiedplaats is aangewezen dan worden de aanwijzingen van de inzameldienst opgevolgd. Indien er geen aanbiedplaats is aangewezen en er geen aanwijzingen door de inzameldienst zijn gegeven dan worden het grof huishoudelijk afval en afgedankte elektrische en elektronische apparatuur geplaatst op het voetpad, zo dicht mogelijk bij de rijweg of bij het ontbreken van een voetpad, op en aan de zijkant van de rijweg, zodanig dat het voetgangers- en overige verkeer niet wordt gehinderd of in de doorgang wordt belemmerd. Voorts wordt gevaar of schade voorkomen en zijn het grof afval en afgedankte elektrische en elektronische apparatuur vrij van obstakels geplaatst zodat het met een kraan geladen kan worden in het inzamelvoertuig.</text:p>
                  <text:p text:style-name="table_al"/>
                  <text:p text:style-name="table_al">m. Grof huishoudelijk afval en afgedankte elektrische en elektronische apparatuur wordt na 21.00 uur op de dag voorafgaand aan de inzameldag en voor 07.00 uur voorafgaand aan het ophaalmoment aangeboden.</text:p>
                  <text:p text:style-name="table_al"/>
                  <text:p text:style-name="table_al">n. Grof huishoudelijk afval en afgedankte elektrische en elektronische apparatuur wordt goed bereikbaar en gebundeld aangeboden.</text:p>
                  <text:p text:style-name="table_al"/>
                  <text:p text:style-name="table_al">o. Afgedankte elektrische en elektronische apparaten worden gescheiden van het grof huishoudelijk afval aangeboden.</text:p>
                  <text:p text:style-name="table_al"/>
                  <text:p text:style-name="table_al">p. Koel- en vrieskasten moeten van binnen en buiten schoon, leeg en ontgrendeld zijn.</text:p>
                  <text:p text:style-name="table_al"/>
                  <text:p text:style-name="table_al">q. Grof huishoudelijk afval en afgedankte elektrische en elektronische apparatuur heeft bij het overdragen of het aanbieden op straat tezamen geen groter volume dan 2 mᵌ (2 kuub).</text:p>
                  <text:p text:style-name="table_al"/>
                  <text:p text:style-name="table_al">r. Kleinere stukken grof huishoudelijk afval of grof tuinafval worden in één of meer bundels samengedrukt en -gebonden voordat ze worden overgedragen of aangeboden op straat, waarbij een bundel niet langer is dan 1,5 meter, niet breder dan 0,5 meter en niet zwaarder dan 25 kilogram;</text:p>
                  <text:p text:style-name="table_al"/>
                  <text:p text:style-name="table_al">s. In afwijking van het bepaalde in dit artikel en artikel 9 vindt het aanbieden en inzamelen van huishoudelijke afvalstoffen plaats op een andere dag, wijze en tijdstip indien dit is afgesproken tussen de inzamelaar en de aanbieder.</text:p>
                </table:table-cell>
                <table:table-cell table:style-name="cell_frame_all" table:number-rows-spanned="1" table:number-columns-spanned="1">
                  <text:p text:style-name="table_al">Alle wijzigingen in dit artikel zijn wetgevingstechnisch en bevatten geen inhoudelijke wijzigingen.</text:p>
                </table:table-cell>
              </table:table-row>
              <table:table-row table:style-name="row">
                <table:table-cell table:style-name="cell_frame_all" table:number-rows-spanned="1" table:number-columns-spanned="1">
                  <text:p text:style-name="table_al">Artikel 9 Dagen en tijden voor het ter inzameling aanbieden van huishoudelijk afval</text:p>
                  <text:p text:style-name="table_al"/>
                  <text:p text:style-name="table_al">De volgende regels worden gesteld omtrent de tijden en dagen van inzameling:</text:p>
                  <text:p text:style-name="table_al">a. Minicontainers ten behoeve van huishoudelijk afval worden aangeboden vanaf 21:00 uur op de dag voorafgaand aan de geldende inzameldag tot 07:00 uur op de inzameldag en worden zo spoedig mogelijk na lediging, maar in ieder geval vóór 21:00 uur op de inzameldag, weer van de openbare weg verwijderd. Afvalzakken en bundels papier en karton worden aangeboden vanaf 06:00 uur op de geldende inzameldag tot 07:00 uur op de inzameldag en worden, indien de afvalzakken of bundels niet zijn ingezameld, zo spoedig mogelijk na dit tijdstip, maar in ieder geval vóór 21:00 uur op de inzameldag, weer van de openbare weg verwijderd.</text:p>
                  <text:p text:style-name="table_al">b. Grof huishoudelijk afval en grote afgedankte elektrische en elektronische apparatuur worden op een vaste ophaaldag of op afroep ingezameld. Deze categorieën afvalstoffen worden aangeboden op de vaste ophaaldag binnen een vast te stellen tijdsvenster.</text:p>
                  <text:p text:style-name="table_al">c. Inzamelvoorzieningen voor verpakkingsglas worden enkel tussen 7.00 en 22.00 uur gebruikt.</text:p>
                  <text:p text:style-name="table_al">d. Inzamelvoorzieningen voor overig huishoudelijke afval- en grondstofstromen kunnen 24 uur per dag worden gebruikt.</text:p>
                  <text:p text:style-name="table_al">e. Indien een inzamelvoorziening niet beschikbaar is wordt uitgeweken naar de dichtstbijzijnde inzamelvoorziening.</text:p>
                  <text:p text:style-name="table_al">f. Tuinkorven voor grof tuinafval uit particuliere tuinen kunnen 24 uur per dag worden gebruikt.</text:p>
                </table:table-cell>
                <table:table-cell table:style-name="cell_frame_all" table:number-rows-spanned="1" table:number-columns-spanned="1">
                  <text:p text:style-name="table_al">Artikel 9 Dagen en tijden voor het ter inzameling aanbieden van huishoudelijk afval</text:p>
                  <text:p text:style-name="table_al"/>
                  <text:p text:style-name="table_al">De volgende regels worden gesteld omtrent de tijden en dagen van inzameling:</text:p>
                  <text:p text:style-name="table_al">a. <text:span text:style-name="nadrukvet">Rolcontainers</text:span> ten behoeve van huishoudelijk afval worden aangeboden vanaf 21:00 uur op de dag voorafgaand aan de geldende inzameldag tot 07:00 uur op de inzameldag en worden zo spoedig mogelijk na lediging, maar in ieder geval vóór 21:00 uur op de inzameldag, weer van de openbare weg verwijderd. Afvalzakken en bundels papier en karton worden aangeboden vanaf 06:00 uur op de geldende inzameldag tot 07:00 uur op de inzameldag en worden, indien de afvalzakken of bundels niet zijn ingezameld, zo spoedig mogelijk na dit tijdstip, maar in ieder geval vóór 21:00 uur op de inzameldag, weer van de openbare weg verwijderd.</text:p>
                  <text:p text:style-name="table_al">b. Grof huishoudelijk afval en grote afgedankte elektrische en elektronische apparatuur worden op een vaste ophaaldag of op afroep ingezameld. Deze categorieën afvalstoffen worden aangeboden op de vaste ophaaldag binnen een vast te stellen tijdsvenster.</text:p>
                  <text:p text:style-name="table_al">c. Inzamelvoorzieningen voor verpakkingsglas worden enkel tussen 7.00 en 22.00 uur gebruikt.</text:p>
                  <text:p text:style-name="table_al">d. Inzamelvoorzieningen voor overig huishoudelijke afval- en grondstofstromen kunnen 24 uur per dag worden gebruikt.</text:p>
                  <text:p text:style-name="table_al">e. Indien een inzamelvoorziening niet beschikbaar is wordt uitgeweken naar de dichtstbijzijnde inzamelvoorziening.</text:p>
                  <text:p text:style-name="table_al">f. Tuinkorven voor grof tuinafval uit particuliere tuinen kunnen 24 uur per dag worden gebruikt.</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Artikel 10 Aanbieden van bedrijfsafval aan de inzameldienst</text:p>
                  <text:p text:style-name="table_al"/>
                  <text:p text:style-name="table_al">1. Bestanddelen van bedrijfsafvalstoffen van organisaties, die in aard en omvang lijken op huishoudelijke afvalstoffen, worden binnen ingezameld door de inzameldienst, mits degene die gebruikmaakt van de inzameling door de inzameldienst voldoet aan de daarmee ontstane verplichting als bedoeld in artikel 12 van de Verordening Afvalstoffenheffing en Reinigingsrecht bedrijfsafval Amsterdam 2023.</text:p>
                  <text:p text:style-name="table_al">2. De volgende categorieën bedrijfsafvalstoffen worden ingezameld door de inzameldienst:</text:p>
                  <text:p text:style-name="table_al">a. Restafval, zijnde bedrijfsafval dat vergelijkbaar is met huishoudelijk restafval.</text:p>
                  <text:p text:style-name="table_al">b. Papier en karton (tot maximaal 5 kg per week)</text:p>
                  <text:p text:style-name="table_al">c. Verpakkingsglas (tot maximaal 5 kg per week)</text:p>
                  <text:p text:style-name="table_al">
                    <text:span text:style-name="nadrukcur">d. Restafval, papier en karton en verpakkingsglas, als bedoeld in het tweede lid, tezamen betreft niet meer dan 9 zakken.</text:span>
                  </text:p>
                  <text:p text:style-name="table_al">
                    <text:span text:style-name="nadrukcur">e. Bedrijven ontdoen zich van overige afvalstoffen via een private inzamelaar of door het aanbieden bij een van de in artikel 12 genoemde brengdepots tegen het tarief zoals is opgenomen in de acceptatievoorwaarden van deze brengdepots.</text:span>
                  </text:p>
                  <text:p text:style-name="table_al">
                    <text:span text:style-name="nadrukcur">3. Bedrijfsafvalstoffen die op grond van artikel 13, eerste lid, van de verordening zijn aangewezen worden, als ze gelijktijdig met de huishoudelijke afvalstoffen ter inzameling worden aangeboden, uitsluitend op de vastgestelde dagen, tijden, plaatsen en wijzen aangeboden op straat of overgedragen.</text:span>
                  </text:p>
                  <text:p text:style-name="table_al">
                    <text:span text:style-name="nadrukcur">4. Per week worden door een gebruiker van een bedrijfspand niet meer dan 400 liter of 9 afvalzakken van de in het eerste lid bedoelde bedrijfsafvalstoffen ter inzameling aangeboden. Bedrijven die maximaal 4 afvalzakken per aanbieden, inclusief apart aangeboden papier en karton en verpakkingsglas, betalen het halve tarief. Op de vijfde tot en met de negende zak is het volledige tarief van toepassing.</text:span>
                  </text:p>
                </table:table-cell>
                <table:table-cell table:style-name="cell_frame_all" table:number-rows-spanned="1" table:number-columns-spanned="1">
                  <text:p text:style-name="table_al">Artikel 10 Aanbieden van bedrijfsafval aan de inzameldienst</text:p>
                  <text:p text:style-name="table_al"/>
                  <text:p text:style-name="table_al">1. Bestanddelen van bedrijfsafvalstoffen van organisaties, die in aard en omvang lijken op huishoudelijke afvalstoffen, worden binnen ingezameld door de inzameldienst, mits degene die gebruikmaakt van de inzameling door de inzameldienst voldoet aan de daarmee ontstane verplichting als bedoeld in <text:a xlink:href="https://lokaleregelgeving.overheid.nl/CVDR747200/1" xlink:type="simple"><text:span text:style-name="nadrukondlijn">artikel 12 van de Verordening Afvalstoffenheffing en Reinigingsrecht bedrijfsafval Amsterdam 2026</text:span></text:a>.</text:p>
                  <text:p text:style-name="table_al">2. De volgende categorieën bedrijfsafvalstoffen worden ingezameld door de inzameldienst:</text:p>
                  <text:p text:style-name="table_al">a. restafval, zijnde bedrijfsafval dat vergelijkbaar is met huishoudelijk restafval.</text:p>
                  <text:p text:style-name="table_al">b. papier en karton (tot maximaal 5 kg per week)</text:p>
                  <text:p text:style-name="table_al">c. verpakkingsglas (tot maximaal 5 kg per week)</text:p>
                  <text:p text:style-name="table_al">
                    <text:span text:style-name="nadrukvet">3. Restafval, papier en karton en verpakkingsglas, als bedoeld in het tweede lid, tezamen betreft niet meer dan 9 zakken.</text:span>
                  </text:p>
                  <text:p text:style-name="table_al">
                    <text:span text:style-name="nadrukvet">4. Bedrijven ontdoen zich van overige afvalstoffen via een private inzamelaar of door het aanbieden bij een van de in artikel 12 genoemde brengdepots tegen het tarief zoals is opgenomen in de acceptatievoorwaarden van deze brengdepots.</text:span>
                  </text:p>
                  <text:p text:style-name="table_al">
                    <text:span text:style-name="nadrukvet">5. Bedrijfsafvalstoffen die op grond van </text:span>
                    <text:a xlink:href="https://lokaleregelgeving.overheid.nl/CVDR712860/" xlink:type="simple">
                      <text:span text:style-name="nadrukondlijn">artikel 13, eerste lid, van de verordening</text:span>
                    </text:a>
                    <text:span text:style-name="nadrukvet"> zijn aangewezen worden, als ze gelijktijdig met de huishoudelijke afvalstoffen ter inzameling worden aangeboden, uitsluitend op de vastgestelde dagen, tijden, plaatsen en wijzen aangeboden op straat of overgedragen.</text:span>
                  </text:p>
                  <text:p text:style-name="table_al">
                    <text:span text:style-name="nadrukvet">6. Per week worden door een gebruiker van een bedrijfspand niet meer dan 400 liter of 9 afvalzakken van de in het eerste lid bedoelde bedrijfsafvalstoffen ter inzameling aangeboden. Bedrijven die maximaal 4 afvalzakken per aanbieden, inclusief apart aangeboden papier en karton en verpakkingsglas, betalen het halve tarief. Op de vijfde tot en met de negende zak is het volledige tarief van toepassing.</text:span>
                  </text:p>
                </table:table-cell>
                <table:table-cell table:style-name="cell_frame_all" table:number-rows-spanned="1" table:number-columns-spanned="1">
                  <text:p text:style-name="table_al">In het tweede lid worden onderdelen d en e veranderd in het derde en vierde lid. Het huidige derde en vierde lid verandert naar het vijfde en zesde lid (nieuw). Alle wijzigingen in dit artikel zijn wetgevingstechnisch en bevatten geen inhoudelijke wijzigingen.</text:p>
                </table:table-cell>
              </table:table-row>
              <table:table-row table:style-name="row">
                <table:table-cell table:style-name="cell_frame_all" table:number-rows-spanned="1" table:number-columns-spanned="1">
                  <text:p text:style-name="table_al">Artikel 11 Ter inzameling aanbieden van bedrijfsafvalstoffen aan een ander dan de aangewezen inzameldienst</text:p>
                  <text:p text:style-name="table_al"/>
                  <text:p text:style-name="table_al">1. Bedrijven tonen op verzoek van de toezichthouder aan hoe zij hun afval hebben laten vervoeren en verwerken.</text:p>
                  <text:p text:style-name="table_al">2. Bedrijven die daarvoor een contract hebben met een commerciële inzameldienst kunnen hun afval dagelijks aanbieden.</text:p>
                  <text:p text:style-name="table_al">
                    <text:span text:style-name="nadrukcur">3. De aan te bieden categorieën bedrijfsafvalstoffen zijn:</text:span>
                  </text:p>
                  <text:p text:style-name="table_al">
                    <text:span text:style-name="nadrukcur">• Restafval</text:span>
                  </text:p>
                  <text:p text:style-name="table_al">
                    <text:span text:style-name="nadrukcur">• Papier en karton</text:span>
                  </text:p>
                  <text:p text:style-name="table_al">
                    <text:span text:style-name="nadrukcur">• Verpakkingsglas</text:span>
                  </text:p>
                  <text:p text:style-name="table_al">4. Overige categorieën bedrijfsafvalstoffen worden door bedrijven zelf afgevoerd en grof afval mag niet in de openbare ruimte gestald of ingezameld worden.</text:p>
                  <text:p text:style-name="table_al">5. Als voor het ter inzameling aanbieden van bedrijfsafvalstoffen gebruik wordt gemaakt van (rol)containers dan worden deze, niet zichtbaar vanaf de openbare weg, binnen het bedrijfsgebouw of terrein van de aanbieder geplaatst, behalve tijdens het aanbieden aan de inzamelaar.</text:p>
                  <text:p text:style-name="table_al">6. De (rol)containers worden op een zodanige wijze aan de weg <text:span text:style-name="nadrukcur">zijn</text:span> geplaatst dat het verkeer, inclusief voetgangers, daarvan zo min mogelijk hinder ondervindt.</text:p>
                  <text:p text:style-name="table_al">7. De (rol)containers zijn van deugdelijke kwaliteit</text:p>
                  <text:p text:style-name="table_al">8. De deksels van (rol)containers zijn ten alle tijden gesloten zodat tijdens het inzamelen, laden, lossen of vervoeren geen afval rondom de aanbiedplaats kan ontstaan.</text:p>
                  <text:p text:style-name="table_al">9. Afval wordt niet naast de (rol)container geplaatst.</text:p>
                  <text:p text:style-name="table_al">10. Na lediging worden de (rol)containers onmiddellijk van de openbare weg verwijderd en de openbare ruimte wordt schoon achtergelaten.</text:p>
                  <text:p text:style-name="table_al">11. Overige wijze aanbieden: Papier en karton wordt gebundeld waarbij zichtbaar is voor welke inzamelaar het aangeboden papier en karton bestemd is en wie de aanbieder van de afvalstoffen is.</text:p>
                  <text:p text:style-name="table_al">
                    <text:span text:style-name="nadrukcur">12. Bedrijfsafval wordt aangeboden binnen de vastgestelde aanbiedtijden. Buiten de aanbiedtijden wordt bedrijfsafval enkel vanuit een bedrijfspand of eigen terrein ingezameld.</text:span>
                  </text:p>
                  <text:p text:style-name="table_al">
                    <text:span text:style-name="nadrukcur">13. De (rol-)container wordt aangeboden op de met de inzamelaar overeengekomen locatie waarbij het verkeer, inclusief voetgangers, daarvan zo min mogelijk hinder ondervindt.</text:span>
                  </text:p>
                  <text:p text:style-name="table_al">
                    <text:span text:style-name="nadrukcur">14. Containers zijn voorzien van de contactgegevens van de inzamelaar én van het bedrijf dat het afval aanbiedt.</text:span>
                  </text:p>
                  <text:p text:style-name="table_al">
                    <text:span text:style-name="nadrukcur">15. Als voor het ter inzameling aanbieden van bedrijfsafvalstoffen gebruik wordt gemaakt van afvalzakken dan worden deze, niet zichtbaar vanaf de openbare weg, binnen het bedrijfsgebouw of terrein van de aanbieder geplaatst. Het is verboden afvalzakken op de openbare weg aan te bieden aan de inzamelaar.</text:span>
                  </text:p>
                </table:table-cell>
                <table:table-cell table:style-name="cell_frame_all" table:number-rows-spanned="1" table:number-columns-spanned="1">
                  <text:p text:style-name="table_al">Artikel 11 Ter inzameling aanbieden van bedrijfsafvalstoffen aan een ander dan de aangewezen inzameldienst</text:p>
                  <text:p text:style-name="table_al"/>
                  <text:p text:style-name="table_al">1. Bedrijven tonen op verzoek van de toezichthouder aan hoe zij hun afval hebben laten vervoeren en verwerken.</text:p>
                  <text:p text:style-name="table_al">2. Bedrijven die daarvoor een contract hebben met een commerciële inzameldienst kunnen hun afval dagelijks aanbieden.</text:p>
                  <text:p text:style-name="table_al">
                    <text:span text:style-name="nadrukvet">3. De aan te bieden categorieën bedrijfsafvalstoffen zijn:</text:span>
                  </text:p>
                  <text:p text:style-name="table_al">
                    <text:span text:style-name="nadrukvet">a. restafval</text:span>
                  </text:p>
                  <text:p text:style-name="table_al">
                    <text:span text:style-name="nadrukvet">b. papier en karton</text:span>
                  </text:p>
                  <text:p text:style-name="table_al">
                    <text:span text:style-name="nadrukvet">c. verpakkingsglas</text:span>
                  </text:p>
                  <text:p text:style-name="table_al">4. Overige categorieën bedrijfsafvalstoffen worden door bedrijven zelf afgevoerd en grof afval mag niet in de openbare ruimte gestald of ingezameld worden.</text:p>
                  <text:p text:style-name="table_al">5. Als voor het ter inzameling aanbieden van bedrijfsafvalstoffen gebruik wordt gemaakt van (rol)containers dan worden deze, niet zichtbaar vanaf de openbare weg, binnen het bedrijfsgebouw of terrein van de aanbieder geplaatst, behalve tijdens het aanbieden aan de inzamelaar.</text:p>
                  <text:p text:style-name="table_al">6. De (rol)containers worden op een zodanige wijze aan de weg geplaatst dat het verkeer, inclusief voetgangers, daarvan zo min mogelijk hinder ondervindt.</text:p>
                  <text:p text:style-name="table_al">7. De (rol)containers zijn van deugdelijke kwaliteit.</text:p>
                  <text:p text:style-name="table_al">8. De deksels van (rol)containers zijn ten alle tijden gesloten zodat tijdens het inzamelen, laden, lossen of vervoeren geen afval rondom de aanbiedplaats kan ontstaan.</text:p>
                  <text:p text:style-name="table_al">9. Afval wordt niet naast de (rol)container geplaatst.</text:p>
                  <text:p text:style-name="table_al">10. Na lediging worden de (rol)containers onmiddellijk van de openbare weg verwijderd en de openbare ruimte wordt schoon achtergelaten.</text:p>
                  <text:p text:style-name="table_al">11. Overige wijze aanbieden: Papier en karton wordt gebundeld waarbij zichtbaar is voor welke inzamelaar het aangeboden papier en karton bestemd is en wie de aanbieder van de afvalstoffen is.</text:p>
                  <text:p text:style-name="table_al">
                    <text:span text:style-name="nadrukvet">12</text:span>. De (rol-)container wordt aangeboden op de met de inzamelaar overeengekomen locatie waarbij het verkeer, inclusief voetgangers, daarvan zo min mogelijk hinder ondervindt.</text:p>
                  <text:p text:style-name="table_al">
                    <text:span text:style-name="nadrukvet">13</text:span>. Containers zijn voorzien van de contactgegevens van de inzamelaar én van het bedrijf dat het afval aanbiedt.</text:p>
                  <text:p text:style-name="table_al">
                    <text:span text:style-name="nadrukvet">14</text:span>. Als voor het ter inzameling aanbieden van bedrijfsafvalstoffen gebruik wordt gemaakt van afvalzakken dan worden deze, niet zichtbaar vanaf de openbare weg, binnen het bedrijfsgebouw of terrein van de aanbieder geplaatst. Het is verboden afvalzakken op de openbare weg aan te bieden aan de inzamelaar.</text:p>
                </table:table-cell>
                <table:table-cell table:style-name="cell_frame_all" table:number-rows-spanned="1" table:number-columns-spanned="1">
                  <text:p text:style-name="table_al">Alle wijzigingen in dit artikel zijn wetgevingstechnisch en bevatten geen inhoudelijke wijzigingen.</text:p>
                </table:table-cell>
              </table:table-row>
              <table:table-row table:style-name="row">
                <table:table-cell table:style-name="cell_frame_all" table:number-rows-spanned="1" table:number-columns-spanned="1">
                  <text:p text:style-name="table_al">-</text:p>
                </table:table-cell>
                <table:table-cell table:style-name="cell_frame_all" table:number-rows-spanned="1" table:number-columns-spanned="1">
                  <text:p text:style-name="table_al">
                    <text:span text:style-name="nadrukvet">Artikel 11a Aanbiedtijden bedrijfsafval</text:span>
                  </text:p>
                  <text:p text:style-name="table_al"/>
                  <text:p text:style-name="table_al">
                    <text:span text:style-name="nadrukvet">1. In aanvulling op artikel 11, tiende lid, gelden de volgende aanbiedtijden:</text:span>
                  </text:p>
                  <text:p text:style-name="table_al">
                    <text:span text:style-name="nadrukvet">a. In stadsdeel Centrum kunnen bedrijven dagelijks hun bedrijfsafval tussen 06.00 uur en 11.00 uur aanbieden aan een commerciële inzameldienst.</text:span>
                  </text:p>
                  <text:p text:style-name="table_al">
                    <text:span text:style-name="nadrukvet">b. In stadsdeel Zuid kunnen bedrijven dagelijks hun bedrijfsafval tussen 07.00 uur en 12.00 uur aanbieden aan een commerciële inzameldienst. </text:span>
                  </text:p>
                  <text:p text:style-name="table_al">
                    <text:span text:style-name="nadrukvet">c. In de stadsdelen Oost, Noord, West, Nieuw-West en Zuidoost en in stadsgebied Weesp kunnen bedrijven dagelijks hun bedrijfsafval tussen 07.00 uur en 16.00 uur aanbieden aan een commerciële inzameldienst.</text:span>
                  </text:p>
                  <text:p text:style-name="table_al">
                    <text:span text:style-name="nadrukvet">2. Buiten de aanbiedtijden wordt bedrijfsafval enkel vanuit een bedrijfspand of eigen terrein ingezameld.</text:span>
                  </text:p>
                </table:table-cell>
                <table:table-cell table:style-name="cell_frame_all" table:number-rows-spanned="1" table:number-columns-spanned="1">
                  <text:p text:style-name="table_al">De toelichting op dit nieuwe artikel is hierboven te vinden in artikel II, F.</text:p>
                </table:table-cell>
              </table:table-row>
              <table:table-row table:style-name="row">
                <table:table-cell table:style-name="cell_frame_all" table:number-rows-spanned="1" table:number-columns-spanned="1">
                  <text:p text:style-name="table_al">-</text:p>
                </table:table-cell>
                <table:table-cell table:style-name="cell_frame_all" table:number-rows-spanned="1" table:number-columns-spanned="1">
                  <text:p text:style-name="table_al">
                    <text:span text:style-name="nadrukvet">Artikel 11b Locatie afvalbak van inrichting waar eet- of drinkwaren worden verkocht</text:span>
                  </text:p>
                  <text:p text:style-name="table_al"/>
                  <text:p text:style-name="table_al">
                    <text:span text:style-name="nadrukvet">Onder nabij de inrichting, als bedoeld in</text:span>
                    <text:a xlink:href="https://lokaleregelgeving.overheid.nl/CVDR712860/#artikel_17" xlink:type="simple">
                      <text:span text:style-name="nadrukondlijn">artikel 17, eerste lid van de verordening</text:span>
                    </text:a>
                    <text:span text:style-name="nadrukvet">, wordt verstaan het plaatsen van de afvalbak, - mand of soortgelijk voorwerp zo dicht mogelijk bij de voordeur van de inrichting.</text:span>
                  </text:p>
                </table:table-cell>
                <table:table-cell table:style-name="cell_frame_all" table:number-rows-spanned="1" table:number-columns-spanned="1">
                  <text:p text:style-name="table_al">De toelichting op dit nieuwe artikel is hierboven te vinden in artikel II, F.</text:p>
                </table:table-cell>
              </table:table-row>
            </table:table>
            <text:p text:style-name="table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02446</text:span><text:line-break/><text:date style:data-style-name="dag" text:fixed="true" text:date-value="2026-06-25"/><text:line-break/><text:date style:data-style-name="jaar" text:fixed="true" text:date-value="2026-06-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2446</text:span><text:date style:data-style-name="nicedate" text:fixed="true" text:date-value="2026-06-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2446</text:span><text:date style:data-style-name="nicedate" text:fixed="true" text:date-value="2026-06-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8/xml/MC-DRP-Verordeningen-Web-CB.xml</meta:user-defined>
    <meta:user-defined meta:name="OVERHEID.Gemeente/DC.creator">Amsterdam</meta:user-defined>
    <meta:user-defined meta:name="OVERHEID.Informatietype/DC.type">officiële publicatie</meta:user-defined>
    <meta:user-defined meta:name="OVERHEIDop.Rubriek/DC.type">algemeen verbindend voorschrift (verordening)</meta:user-defined>
    <meta:user-defined meta:name="OVERHEID.Gemeente/OVERHEID.authority">Amsterdam</meta:user-defined>
    <meta:user-defined meta:name="OVERHEID.Gemeente/DCTERMS.publisher">Amsterdam</meta:user-defined>
    <meta:user-defined meta:name="OVERHEID.TaxonomieBeleidsagendaDecentraal/OVERHEID.category">Natuur en milieu | Organisatie en beleid</meta:user-defined>
    <meta:user-defined meta:name="DC.source">artikel 3, eerste lid, aanhef en onder k, en tweede lid, van de Afvalstoffenverordening Amsterdam 2023]|[https://lokaleregelgeving.overheid.nl/CVDR712860/3#artikel_3</meta:user-defined>
    <meta:user-defined meta:name="DC.source">artikel 17, tweede lid, van de Afvalstoffenverordening Amsterdam 2023]|[https://lokaleregelgeving.overheid.nl/CVDR712860/3#artikel_17</meta:user-defined>
    <meta:user-defined meta:name="DC.source">artikel 4, tweede en derde lid, van de Afvalstoffenverordening Amsterdam 2023]|[https://lokaleregelgeving.overheid.nl/CVDR712860/3#artikel_4</meta:user-defined>
    <meta:user-defined meta:name="DC.source">artikel 5, tweede lid, van de Afvalstoffenverordening Amsterdam 2023]|[https://lokaleregelgeving.overheid.nl/CVDR712860/3#artikel_5</meta:user-defined>
    <meta:user-defined meta:name="DC.source">artikel 10, derde, vierde en vijfde lid, van de Afvalstoffenverordening Amsterdam 2023]|[https://lokaleregelgeving.overheid.nl/CVDR712860/3#artikel_10</meta:user-defined>
    <meta:user-defined meta:name="DC.source">artikel 11, eerste lid, van de Afvalstoffenverordening Amsterdam 2023]|[https://lokaleregelgeving.overheid.nl/CVDR712860/3#artikel_11</meta:user-defined>
    <meta:user-defined meta:name="DC.source">artikel 13, eerste en vijfde lid, van de Afvalstoffenverordening Amsterdam 2023]|[https://lokaleregelgeving.overheid.nl/CVDR712860/3#artikel_13</meta:user-defined>
    <meta:user-defined meta:name="DC.source">artikel 13a, eerste lid, van de Afvalstoffenverordening Amsterdam 2023]|[https://lokaleregelgeving.overheid.nl/CVDR712860/3#artikel_13a</meta:user-defined>
    <meta:user-defined meta:name="DC.source">artikel 9, eerste en tweede lid, van de Verordening op de stadsdelen en het stadsgebied Amsterdam 2022]|[https://lokaleregelgeving.overheid.nl/CVDR673559/15#hoofdstuk_2_paragraaf_2_artikel_9:</meta:user-defined>
    <meta:user-defined meta:name="DC.source">artikel 53 van de Verordening op de stadsdelen en het stadsgebied Amsterdam 2022]|[https://lokaleregelgeving.overheid.nl/CVDR673559/15#hoofdstuk_4_paragraaf_3_artikel_53:</meta:user-defined>
    <meta:user-defined meta:name="DC.source">bijlage 3, onderdelen D.1 tot en met D.4, D.7 tot en met D.10, D.12 en D.13 van de Verordening op de stadsdelen en het stadsgebied Amsterdam 2022]|[https://lokaleregelgeving.overheid.nl/CVDR673559/15#bijlage_3:</meta:user-defined>
    <meta:user-defined meta:name="DCTERMS.alternative">Uitvoeringbesluit Afvalstoffenverordening Amsterdam 2023</meta:user-defined>
    <dc:language>nl</dc:language>
    <meta:user-defined meta:name="OVERHEIDop.locatietype/OVERHEIDop.gebiedsmarkering">Gemeente</meta:user-defined>
    <meta:user-defined meta:name="DC.title">Uitvoeringsbesluit Afvalstoffenverordening Amsterdam 2023</meta:user-defined>
    <meta:user-defined meta:name="DCTERMS.W3CDTF/DCTERMS.available">2026-06-25</meta:user-defined>
    <meta:user-defined meta:name="DCTERMS.W3CDTF/OVERHEIDop.jaargang">2026</meta:user-defined>
    <meta:user-defined meta:name="OVERHEIDop.publicationIssue">302446</meta:user-defined>
    <meta:user-defined meta:name="OVERHEIDop.betreftRegeling">CVDR712859_3</meta:user-defined>
    <meta:user-defined meta:name="xs:date/OVERHEIDop.startdatum">2026-07-01</meta:user-defined>
    <meta:user-defined meta:name="OVERHEIDop.GmbID/DC.identifier">gmb-2026-302446</meta:user-defined>
    <meta:user-defined meta:name="OVERHEIDop.versieInformatie"/>
  </office:meta>
</office:document-meta>
</file>