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anbrengen van verlichting bij wijzerplaten (Bonifaciuskerk) aan Paradijslaan 7, 2405 CC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anbrengen van verlichting bij wijzerplaten (Bonifaciuskerk) aan Paradijslaan 7, 2405 CC Alphen aan den Rijn, geregistreerd onder nr. 0484387367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9-04-2026. De gemeente neemt daarover waarschijnlijk voor 05-08-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0188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88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88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873677</meta:user-defined>
    <meta:user-defined meta:name="DCTERMS.abstract">Verlenging beslistermijn voor het aanbrengen van verlichting bij wijzerplaten (Bonifaciuskerk) aan Paradijslaan 7, 2405 CC Alphen aan den Rijn</meta:user-defined>
    <dc:language>nl</dc:language>
    <meta:user-defined meta:name="OVERHEIDop.locatietype/OVERHEIDop.gebiedsmarkering">Punt</meta:user-defined>
    <meta:user-defined meta:name="DC.title">Verlenging beslistermijn voor het aanbrengen van verlichting bij wijzerplaten (Bonifaciuskerk) aan Paradijslaan 7, 2405 CC Alphen aan den Rijn</meta:user-defined>
    <meta:user-defined meta:name="DCTERMS.W3CDTF/DCTERMS.available">2026-06-25</meta:user-defined>
    <meta:user-defined meta:name="DCTERMS.W3CDTF/OVERHEIDop.jaargang">2026</meta:user-defined>
    <meta:user-defined meta:name="OVERHEIDop.publicationIssue">301889</meta:user-defined>
    <meta:user-defined meta:name="OVERHEIDop.GmbID/DC.identifier">gmb-2026-301889</meta:user-defined>
    <meta:user-defined meta:name="OVERHEIDop.versieInformatie"/>
  </office:meta>
</office:document-meta>
</file>