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vervangen van een garagedeur door loopdeur en raampartij, Rhônestroom 45, 2721CD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54569</text:p>
            <text:p text:style-name="common-al">Het product: Omgevingsvergunning</text:p>
            <text:p text:style-name="common-al">De omschrijving van de zaak: het vervangen van een garagedeur door loopdeur en raampartij</text:p>
            <text:p text:style-name="common-al">De ontvangstdatum van de zaak: 17-04-2026</text:p>
            <text:p text:style-name="common-al">De globale locatie: Rhônestroom 45, 2721CD te Zoetermeer</text:p>
            <text:p text:style-name="common-al">
            <text:span text:style-name="nadrukvet">Besluitgegevens</text:span>
          </text:p>
            <text:p text:style-name="common-al">De besluitdatum: 22-06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01514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51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51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54569</meta:user-defined>
    <meta:user-defined meta:name="DCTERMS.abstract">het vervangen van een garagedeur door loopdeur en raampartij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vervangen van een garagedeur door loopdeur en raampartij, Rhônestroom 45, 2721CD te Zoetermeer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1514</meta:user-defined>
    <meta:user-defined meta:name="OVERHEIDop.GmbID/DC.identifier">gmb-2026-301514</meta:user-defined>
    <meta:user-defined meta:name="OVERHEIDop.versieInformatie"/>
  </office:meta>
</office:document-meta>
</file>