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voor het permanent bewonen van een tijdelijke bedrijfswoning aan Hoenwaardseweg 17A te Hatt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attem legt een ontwerp omgevingsvergunning die geregistreerd is onder nummer R2025-01901, ter inzage van 24 juni 2026 tm 4 augustus 2026.</text:p>
            <text:p text:style-name="common-al">Deze ontwerp omgevingsvergunning gaat over het vergunnen van een activiteit die niet past binnen de regels van het Omgevingsplan. Er is daarom een ontwerpbesluit opgesteld voor een omgevingsvergunning voor een buitenplanse omgevingsplanactiviteit, waarbij de uitgebreide procedure van toepassing is conform afdeling 3.4 van de Algemene wet bestuursrecht. </text:p>
            <text:p text:style-name="common-al">De aanvraag gaat over het permanent bewonen van een tijdelijke bedrijfswoning aan Hoenwaardseweg 17A. </text:p>
            <text:p text:style-name="common-al">
            <text:span text:style-name="nadrukvet">Ter inzage</text:span>
          </text:p>
            <text:p text:style-name="common-al">De ontwerp-omgevingsvergunning met bijbehorende stukken liggen met ingang van 24 juni 2026 voor een periode van zes weken op afspraak ter inzage in het stadhuis. U kunt hiervoor een afspraak maken via www.hattem.nl/afspraak of (038) 443 16 16. De documenten zijn ook digitaal te zien bij deze publicatie (zie ‘Bekijk documenten’ in de linker kolom).</text:p>
            <text:p text:style-name="common-al">
            <text:span text:style-name="nadrukvet">Zienswijzen</text:span>
          </text:p>
            <text:p text:style-name="common-al">Gedurende de periode van ter inzage legging (van 24 juni 2026 tot en met 4 augustus 2026) kan iedereen schriftelijk of mondeling een zienswijze over de ontwerp omgevingsvergunning naar voren brengen.</text:p>
            <text:p text:style-name="common-al">Een zienswijze moet de volgende informatie bevatten: naam en adres van de indiener, datum, reden(en) van de zienswijze en het ontwerpbesluit waarop de zienswijze betrekking heeft. In een zienswijze beschrijft u met welke punten u het wel of niet eens bent en waarom. Deze punten kan het college van burgemeester en wethouders dan nog meenemen in de afweging van het definitieve besluit. </text:p>
            <text:p text:style-name="common-al">Schriftelijk kunt u een zienswijze indienen door een brief te sturen aan het college van burgemeester en wethouders, Postbus 93, 8050 AB Hattem. Mondelinge zienswijzen kunnen op afspraak (www.hattem.nl/afspraak of 038 443 16 16) worden doorgegeven.</text:p>
            <text:p text:style-name="last-al">Een ontwerp omgevingsvergunning is een besluit dat we van plan zijn te nemen. Het definitieve besluit wordt na de periode van de zienswijze genom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301394</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94</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94</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Hattem</meta:user-defined>
    <meta:user-defined meta:name="OVERHEIDop.Rubriek/DC.type">omgevingsvergunning</meta:user-defined>
    <meta:user-defined meta:name="OVERHEID.Informatietype/DC.type">officiële publicatie</meta:user-defined>
    <meta:user-defined meta:name="OVERHEID.Gemeente/DCTERMS.publisher">Hattem</meta:user-defined>
    <meta:user-defined meta:name="OVERHEID.Gemeente/OVERHEID.authority">Hatt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2025-01901</meta:user-defined>
    <dc:language>nl</dc:language>
    <meta:user-defined meta:name="OVERHEIDop.locatietype/OVERHEIDop.gebiedsmarkering">Adres</meta:user-defined>
    <meta:user-defined meta:name="DC.title">Ontwerpbesluit voor het permanent bewonen van een tijdelijke bedrijfswoning aan Hoenwaardseweg 17A te Hattem</meta:user-defined>
    <meta:user-defined meta:name="OVERHEIDop.datumEindeReactietermijn">2026-08-04</meta:user-defined>
    <meta:user-defined meta:name="OVERHEIDop.TilID/OVERHEIDop.terinzageleggingOP">til-2026-24821</meta:user-defined>
    <meta:user-defined meta:name="DCTERMS.W3CDTF/DCTERMS.available">2026-06-24</meta:user-defined>
    <meta:user-defined meta:name="DCTERMS.W3CDTF/OVERHEIDop.jaargang">2026</meta:user-defined>
    <meta:user-defined meta:name="OVERHEIDop.publicationIssue">301394</meta:user-defined>
    <meta:user-defined meta:name="OVERHEIDop.GmbID/DC.identifier">gmb-2026-301394</meta:user-defined>
    <meta:user-defined meta:name="OVERHEIDop.versieInformatie"/>
  </office:meta>
</office:document-meta>
</file>