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Bezuidenhoutseweg 99 A, 2594 AC 's-Gravenhage, Bezuidenhoutseweg 99, 2594 A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Bezuidenhoutseweg 99 tot 2 woningen en Bezuidenhoutseweg 99A tot 3 woningen, het maken van constructieve doorbraken, het wijzigen van de achtergevel, het maken van een balkon aan de achtergevel en het maken van nieuwe trappen
</text:p>
            <text:p text:style-name="common-al"/>
            <text:p text:style-name="common-al">Ons kenmerk: VTH2026-6126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Bezuidenhoutseweg 99 A, 2594 AC 's-Gravenhage, Bezuidenhoutseweg 99, 2594 A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2-06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01027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02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02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1265</meta:user-defined>
    <meta:user-defined meta:name="DCTERMS.abstract">het veranderen van de panden Bezuidenhoutseweg 99 tot 2 woningen en Bezuidenhoutseweg 99A tot 3 woningen, het maken van constructieve doorbraken, het wijzigen van de achtergevel, het maken van een balkon aan de achtergevel en het maken van nieuwe trapp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Bezuidenhoutseweg 99 A, 2594 AC 's-Gravenhage, Bezuidenhoutseweg 99, 2594 AC 's-Gravenhage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1027</meta:user-defined>
    <meta:user-defined meta:name="OVERHEIDop.GmbID/DC.identifier">gmb-2026-301027</meta:user-defined>
    <meta:user-defined meta:name="OVERHEIDop.versieInformatie"/>
  </office:meta>
</office:document-meta>
</file>