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uitbreiden woning Pinksterbloemlaan 23, 4341 KM Arnemuiden </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079816</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uitbreiden van de woning </text:span>aan <text:span text:style-name="nadrukvet">Pinksterbloemlaan 23 te Arnemuiden.</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3 augustus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0055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55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55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079816</meta:user-defined>
    <dc:language>nl</dc:language>
    <meta:user-defined meta:name="DC.title">Toestemming voor uitbreiden woning Pinksterbloemlaan 23, 4341 KM Arnemuiden</meta:user-defined>
    <meta:user-defined meta:name="OVERHEIDop.locatietype/OVERHEIDop.gebiedsmarkering">GeometrieRef</meta:user-defined>
    <meta:user-defined meta:name="DCTERMS.W3CDTF/DCTERMS.available">2026-06-24</meta:user-defined>
    <meta:user-defined meta:name="DCTERMS.W3CDTF/OVERHEIDop.jaargang">2026</meta:user-defined>
    <meta:user-defined meta:name="OVERHEIDop.externeBijlage">afwijkvergunning|exb-2026-22151</meta:user-defined>
    <meta:user-defined meta:name="OVERHEIDop.publicationIssue">300553</meta:user-defined>
    <meta:user-defined meta:name="OVERHEIDop.GmbID/DC.identifier">gmb-2026-300553</meta:user-defined>
    <meta:user-defined meta:name="OVERHEIDop.versieInformatie"/>
  </office:meta>
</office:document-meta>
</file>