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ING OMGEVINGSVERGUNNING,het mechanisch en thermisch drogen van kunststofafval, Duitslanddreef 7, 8447 S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een omgevingsvergunning.</text:p>
            <text:p text:style-name="common-al">Betreft: Het mechanisch en thermisch drogen van kunststofafval.</text:p>
            <text:p text:style-name="common-al">Locatie: Duitslanddreef 7 te Heerenveen, gemeente Heerenveen</text:p>
            <text:p text:style-name="common-al">
            
          </text:p>
            <text:p text:style-name="common-al">Het college van B&amp;W van de gemeente Heerenveen is van plan de omgevingsvergunning te verlenen onder kenmerk: 2026-FUMO-0116408. (19-06-2026).</text:p>
            <text:p text:style-name="common-al">
            
          </text:p>
            <text:p text:style-name="common-al">Belanghebbenden kunnen tegen de beschikking binnen zes weken na de verzenddatum van het besluit</text:p>
            <text:p text:style-name="common-al">bezwaar maken bij het college van burgemeester en wethouders van de gemeente Heerenveen.</text:p>
            <text:p text:style-name="common-al">
            
          </text:p>
            <text:p text:style-name="common-al">Voor inlichtingen neemt u contact op met de FUMO, e-mail <text:a xlink:href="mailto:info@fumo.nl" xlink:type="simple">info@fumo.nl</text:a> of tel. 0566-75</text:p>
            <text:p text:style-name="common-al">03 00. Bezoekadres: J.W. de Visserwei 10, 9001 ZE Grou.</text:p>
            <text:p text:style-name="common-al">
            
          </text:p>
            <text:p text:style-name="common-al">Bezwaarschriften moeten bevatten: naam en adres, het kenmerk van het</text:p>
            <text:p text:style-name="common-al">betreffende besluit, motivering, datum en ondertekening.</text:p>
            <text:p text:style-name="common-al">
            
          </text:p>
            <text:p text:style-name="common-al">Bezwaarschriften kunt u sturen naar: Het college van burgemeester en</text:p>
            <text:p text:style-name="common-al">wethouders van de gemeente Heerenveen, postbus 15000, 8440 GA Heerenveen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0541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541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541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.26.544013</meta:user-defined>
    <dc:language>nl</dc:language>
    <meta:user-defined meta:name="OVERHEIDop.locatietype/OVERHEIDop.gebiedsmarkering">Punt</meta:user-defined>
    <meta:user-defined meta:name="DC.title">VERLENING OMGEVINGSVERGUNNING,het mechanisch en thermisch drogen van kunststofafval, Duitslanddreef 7, 8447 SE Heerenveen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0541</meta:user-defined>
    <meta:user-defined meta:name="OVERHEIDop.GmbID/DC.identifier">gmb-2026-300541</meta:user-defined>
    <meta:user-defined meta:name="OVERHEIDop.versieInformatie"/>
  </office:meta>
</office:document-meta>
</file>