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text:list-style style:name="id1-3-2-2-1-28-5">
      <text:list-level-style-bullet text:bullet-char="•" text:level="1">
        <style:list-level-properties text:min-label-width="10mm"/>
      </text:list-level-style-bullet>
    </text:list-style>
    <text:list-style style:name="id1-3-2-2-1-28-6">
      <text:list-level-style-bullet text:bullet-char="•" text:level="1">
        <style:list-level-properties text:min-label-width="10mm"/>
      </text:list-level-style-bullet>
    </text:list-style>
    <text:list-style style:name="id1-3-2-2-1-28-7">
      <text:list-level-style-bullet text:bullet-char="•" text:level="1">
        <style:list-level-properties text:min-label-width="10mm"/>
      </text:list-level-style-bullet>
    </text:list-style>
    <text:list-style style:name="id1-3-2-2-1-28-8">
      <text:list-level-style-bullet text:bullet-char="•" text:level="1">
        <style:list-level-properties text:min-label-width="10mm"/>
      </text:list-level-style-bullet>
    </text:list-style>
    <text:list-style style:name="id1-3-2-2-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0">
      <text:list-level-style-bullet text:bullet-char="•" text:level="1">
        <style:list-level-properties text:min-label-width="10mm"/>
      </text:list-level-style-bullet>
    </text:list-style>
    <text:list-style style:name="id1-3-2-2-1-40-1">
      <text:list-level-style-bullet text:bullet-char="•" text:level="1">
        <style:list-level-properties text:min-label-width="10mm"/>
      </text:list-level-style-bullet>
    </text:list-style>
    <text:list-style style:name="id1-3-2-2-1-40-2">
      <text:list-level-style-bullet text:bullet-char="•" text:level="1">
        <style:list-level-properties text:min-label-width="10mm"/>
      </text:list-level-style-bullet>
    </text:list-style>
    <text:list-style style:name="id1-3-2-2-1-40-3">
      <text:list-level-style-bullet text:bullet-char="•" text:level="1">
        <style:list-level-properties text:min-label-width="10mm"/>
      </text:list-level-style-bullet>
    </text:list-style>
    <text:list-style style:name="id1-3-2-2-1-40-4">
      <text:list-level-style-bullet text:bullet-char="•" text:level="1">
        <style:list-level-properties text:min-label-width="10mm"/>
      </text:list-level-style-bullet>
    </text:list-style>
    <text:list-style style:name="id1-3-2-2-1-40-5">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3-1">
      <text:list-level-style-bullet text:bullet-char="•" text:level="1">
        <style:list-level-properties text:min-label-width="10mm"/>
      </text:list-level-style-bullet>
    </text:list-style>
    <text:list-style style:name="id1-3-2-2-1-43-2">
      <text:list-level-style-bullet text:bullet-char="•" text:level="1">
        <style:list-level-properties text:min-label-width="10mm"/>
      </text:list-level-style-bullet>
    </text:list-style>
    <text:list-style style:name="id1-3-2-2-1-43-3">
      <text:list-level-style-bullet text:bullet-char="•" text:level="1">
        <style:list-level-properties text:min-label-width="10mm"/>
      </text:list-level-style-bullet>
    </text:list-style>
    <text:list-style style:name="id1-3-2-2-1-43-4">
      <text:list-level-style-bullet text:bullet-char="•" text:level="1">
        <style:list-level-properties text:min-label-width="10mm"/>
      </text:list-level-style-bullet>
    </text:list-style>
    <text:list-style style:name="id1-3-2-2-1-43-5">
      <text:list-level-style-bullet text:bullet-char="•" text:level="1">
        <style:list-level-properties text:min-label-width="10mm"/>
      </text:list-level-style-bullet>
    </text:list-style>
    <text:list-style style:name="id1-3-2-2-1-43-6">
      <text:list-level-style-bullet text:bullet-char="•" text:level="1">
        <style:list-level-properties text:min-label-width="10mm"/>
      </text:list-level-style-bullet>
    </text:list-style>
    <text:list-style style:name="id1-3-2-2-1-43-7">
      <text:list-level-style-bullet text:bullet-char="•" text:level="1">
        <style:list-level-properties text:min-label-width="10mm"/>
      </text:list-level-style-bullet>
    </text:list-style>
  </office:automatic-styles>
  <office:body>
    <office:text>
      <text:p text:style-name="new_page_staatscourant"/>
      <text:p text:style-name="single-kop-titel">Collegebesluit tot wijziging van het Volkshuisvestingprogramma Gemeente Veenendaal</text:p>
      <text:section text:name="regeling_id1-3-2" text:style-name="regeling">
        <text:section text:name="aanhef_id1-3-2-1" text:style-name="aanhef">
          <text:section text:name="preambule_id1-3-2-1-1" text:style-name="preambule">
            <text:p text:style-name="al">Het college van burgemeester en wethouders van de gemeente Veenendaal;</text:p>
            <text:p text:style-name="al"/>
            <text:p text:style-name="al">
            <text:span text:style-name="nadrukvet">Overwegende dat</text:span>
          </text:p>
            <text:list text:style-name="id1-3-2-1-1-4">
              <text:list-item text:style-override="id1-3-2-1-1-4-1">
                <text:number>•</text:number>
                <text:p text:style-name="al">De gemeenteraad de Woonvisie/het volkshuisvestingsprogramma 2022-2025 in 2024 heeft geactualiseerd</text:p>
              </text:list-item>
              <text:list-item text:style-override="id1-3-2-1-1-4-2">
                <text:number>•</text:number>
                <text:p text:style-name="al">Hiervoor de uitvoeringsregels voor het ingestelde vereveningsfonds in het programma moeten worden toegevoegd</text:p>
              </text:list-item>
            </text:list>
            <text:p text:style-name="al">
            <text:span text:style-name="nadrukvet">Gelet op</text:span>
          </text:p>
            <text:p text:style-name="al">De Woonvisie Veenendaal 2022-2025</text:p>
            <text:p text:style-name="al"/>
            <text:p text:style-name="al">
            <text:span text:style-name="nadrukvet">Besluit</text:span>
          </text:p>
            <text:p text:style-name="al">vast te stellen de <text:span text:style-name="nadrukvet">1<text:span text:style-name="sup">e</text:span> wijziging van het Volkshuisvestingprogramma Gemeente Veenendaal</text:span></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
            <text:p text:style-name="al">
            <text:span text:style-name="nadrukvet">Toe te voegen na de inleiding:</text:span>
          </text:p>
            <text:p text:style-name="al"/>
            <text:p text:style-name="al">
            <text:span text:style-name="nadrukondlijn">Woningbouwprogramma gemeente Veenendaal</text:span>
          </text:p>
            <text:p text:style-name="al">Voor het volkshuisvestelijk programma geldt de onderstaande verdeling voor ieder project vanaf de bouw van één woning, waarbij de verdeling geldt van boven naar onder:</text:p>
            <text:p text:style-name="al">
            <text:span text:style-name="nadrukvet">
              <text:span text:style-name="nadrukondlijn">1.Sociale huur</text:span>
            </text:span>
            <text:span text:style-name="nadrukondlijn"> 30% </text:span>
          </text:p>
            <text:p text:style-name="al">30% sociale huurwoningen t/m landelijke sociale huurprijsgrens waaronder 7% goedkope woningen. De 30% sociale huur is verdeeld in 23% regulier, en 7% jongerenwoningen t/m de laagste aftoppingsgrens en met een minimaal gebruiksoppervlak van 40 m2. Indien alle sociale huurwoningen bij een woningbouwcorporatie worden ondergebracht waarmee de gemeente Veenendaal prestatieafspraken heeft hoeven de 7% goedkope jongerenwoningen niet op projectniveau te worden gerealiseerd.</text:p>
            <text:p text:style-name="al">
            <text:span text:style-name="nadrukvet">
              <text:span text:style-name="nadrukondlijn">2.Goedkoop betaalbaar</text:span>
            </text:span>
            <text:span text:style-name="nadrukondlijn"> 10%</text:span>
          </text:p>
            <text:p text:style-name="al">10% goedkoop betaalbaar met in 2026 een maximale verkoopprijs van € 279.750,-. Vanaf 1-1-2027 wordt de maximale VON prijs bepaald door 66,5% van de landelijke betaalbaarheidsgrens te hanteren met een minimaal gebruiksoppervlak van 40 m2, waarbij geldt dat een zelfbewoningsplicht van 2 jaar wordt toegepast. Voor deze woningen is de eis van levensloopbestendig bouwen niet van toepassing. </text:p>
            <text:p text:style-name="al">
            <text:span text:style-name="nadrukvet">
              <text:span text:style-name="nadrukondlijn">3.Betaalbare segment </text:span>
            </text:span>
            <text:span text:style-name="nadrukondlijn">30% </text:span>
          </text:p>
            <text:p text:style-name="al">30% koop of huur t/m landelijke betaalbaarheidsgrens of t/m de landelijke grens voor middenhuur. Beide bedragen worden jaarlijks door de rijksoverheid geactualiseerd.</text:p>
            <text:p text:style-name="al">
            <text:span text:style-name="nadrukvet">
              <text:span text:style-name="nadrukondlijn">4.Vrije marktsector</text:span>
            </text:span>
            <text:span text:style-name="nadrukondlijn"> 30%</text:span>
          </text:p>
            <text:p text:style-name="al">maximaal 30% vrije sector woningen (koop of huur). </text:p>
            <text:p text:style-name="al"/>
            <text:p text:style-name="al">
            <text:span text:style-name="nadrukvet">Kortingsregelingen</text:span>
          </text:p>
            <text:p text:style-name="al">Geen van de woningen, met uitzondering van de vrije marktsector, mag worden aangeboden met een kortingsregeling als dit leidt tot een hogere markt- of taxatiewaarde dan de maximale verkoopprijs zoals deze is opgenomen voor het betreffende segment. De doelstelling van de maximale verkoopprijs is om passende woningen inclusief de ondergrond te bouwen.</text:p>
            <text:p text:style-name="al"/>
            <text:p text:style-name="al">
            <text:span text:style-name="nadrukvet">Kleine projecten</text:span>
          </text:p>
            <text:p text:style-name="al">Het volkshuisvestelijke beleid geldt vanaf de bouw van één woning. Dit zorgt ervoor dat elke woning bijdraagt aan de doelstellingen van de gemeente Veenendaal op volkshuisvestelijk gebied. De volkshuisvestelijke programmering dient van boven naar beneden te worden beschouwd, waarbij de eerste woning in basis een sociale huurwoning dient te zijn, de tweede woning een goedkoop betaalbare woning dient te zijn en zo verder.</text:p>
            <text:p text:style-name="al">Voor projecten tot en met tien woningen geldt dat naast de verevening van sociale huurwoningen (volgens het programma kostenverhaal en financiële bijdrage) ook de realisatie van goedkoop betaalbare en betaalbare woningen verevend kan worden middels een bijdrage aan het gemeentelijke vereveningsfonds. Dit houdt in dat het project niet voorziet in de woningen in deze segmenten, maar wel financieel bijdraagt aan het mogelijk maken van deze woningen op een andere locatie. Dit geschied op basis van een grondprijsberekening, waarbij het verschil tussen de beoogde segmenten en de te realiseren segmenten wordt afgerekend aan de gemeente Veenendaal. Dit is enkel anterieur mogelijk. De genoemde bijdragen worden berekend op basis van een woningbouwprogramma met één decimaal achter komma. </text:p>
            <text:p text:style-name="al">Indien dit voor een partij niet wenselijk is, geldt het gemeentelijk volkshuisvestelijk beleid als eerder beschreven. Deze regeling heeft tot doel om kleine projecten uitvoerbaar te maken, waarbij deze wel bijdrage aan de realisatie van de gemeentelijke volkshuisvestelijke doelstellingen.</text:p>
            <text:p text:style-name="al">
            <text:span text:style-name="nadrukcur">Voorwaarden levensloopgeschikt bouwen</text:span>
          </text:p>
            <text:p text:style-name="al">Alle <text:span text:style-name="sup">1)</text:span> nieuw te realiseren woningen worden levensloopgeschikt gebouwd. Een levensloopgeschikte woning is een woning die zo gebouwd is dat deze geschikt is voor iedere levensfase van een bewoner. Dit betekent dat <text:span text:style-name="nadrukvet">minimaal</text:span> aan onderstaande eisen wordt voldaan:</text:p>
            <text:p text:style-name="al"/>
            <text:p text:style-name="al">
            <text:span text:style-name="nadrukcur">
              <text:span text:style-name="nadrukondlijn">1) Levensloopgeschikte wooneenheid: </text:span>
            </text:span>
          </text:p>
            <text:p text:style-name="al"/>
            <text:list text:style-name="id1-3-2-2-1-28">
              <text:list-item text:style-override="id1-3-2-2-1-28-1">
                <text:number>•</text:number>
                <text:p text:style-name="al">Mat in zithoek ≥ 340x300 cm en mat in eethoek ≥ 200x250 cm bij ≤ tweepersoonshuishoudens of mat in eethoek ≥ 250x250 cm bij ≥ driepersoonshuishoudens. </text:p>
              </text:list-item>
              <text:list-item text:style-override="id1-3-2-2-1-28-2">
                <text:number>•</text:number>
                <text:p text:style-name="al">Slaapkamer(s), waarvan ≥ 1 slaapkamer met mat ≥ 300x360 cm; eventuele overige slaapkamers ≥ 300x180 cm.</text:p>
              </text:list-item>
              <text:list-item text:style-override="id1-3-2-2-1-28-3">
                <text:number>•</text:number>
                <text:p text:style-name="al">Draaicirkel in badkamer ≥ 120 cm; douche op afschot.</text:p>
              </text:list-item>
              <text:list-item text:style-override="id1-3-2-2-1-28-4">
                <text:number>•</text:number>
                <text:p text:style-name="al">Op verdieping hoofdslaapkamer (voorbereiding op) een toilet (bij voorkeur gelegen in de badkamer; bij voorkeur hoogte bovenzijde toiletpot op 46 cm; bij voorkeur deur op lange zijde). </text:p>
              </text:list-item>
              <text:list-item text:style-override="id1-3-2-2-1-28-5">
                <text:number>•</text:number>
                <text:p text:style-name="al">Vrije doorgang / dagmaat conform bouwbesluit.</text:p>
              </text:list-item>
              <text:list-item text:style-override="id1-3-2-2-1-28-6">
                <text:number>•</text:number>
                <text:p text:style-name="al">Drempels of opstap in de gehele woning ≤ 2 cm; bij voorkeur geen drempels toepassen.</text:p>
              </text:list-item>
              <text:list-item text:style-override="id1-3-2-2-1-28-7">
                <text:number>•</text:number>
                <text:p text:style-name="al">In de woning geen spiltrap en ≥ 1 trede tussen twee kwarten; een trap moet ≥ 90 cm breed zijn met ≥ 50 cm vrije ruimte onder- en bovenaan de trap.</text:p>
              </text:list-item>
              <text:list-item text:style-override="id1-3-2-2-1-28-8">
                <text:number>•</text:number>
                <text:p text:style-name="al">Indien een kwetsbare doelgroep wordt gehuisvest gelden de volgende aanvullende vereisten: </text:p>
              </text:list-item>
            </text:list>
            <text:p text:style-name="al">- Doelgroep senioren (&gt; aow-leeftijd):</text:p>
            <text:p text:style-name="al">Indien wooncomplex: deuren naar centrale toegang, liftruimte, galerij en bergingsruimte zijn voorzien van deurautomaten.</text:p>
            <text:p text:style-name="al">- Doelgroep met een psychogeriatrische aandoening, lichamelijke beperking, verstandelijke beperking of niet aangeboren hersenletsel:</text:p>
            <text:list text:style-name="id1-3-2-2-1-32">
              <text:list-item text:style-override="id1-3-2-2-1-32-1">
                <text:number>o</text:number>
                <text:p text:style-name="al">Voorwaarden onder 2b) ‘rolstoelgeschikte wooneenheid’ met aanvullend:</text:p>
              </text:list-item>
              <text:list-item text:style-override="id1-3-2-2-1-32-2">
                <text:number>o</text:number>
                <text:p text:style-name="al">Zitvoorziening bij de douche en beugels</text:p>
              </text:list-item>
              <text:list-item text:style-override="id1-3-2-2-1-32-3">
                <text:number>o</text:number>
                <text:p text:style-name="al">Tuin en/of balkon is goed toegankelijk</text:p>
              </text:list-item>
            </text:list>
            <text:p text:style-name="al"/>
            <text:p text:style-name="al">1) = dit geldt niet wanneer op projectniveau afspraken worden gemaakt om wooneenheden van beperkte omvang te realiseren. </text:p>
            <text:p text:style-name="al"/>
            <text:p text:style-name="al">
            <text:span text:style-name="nadrukcur">Voorwaarden zorggeschikt bouwen</text:span>
          </text:p>
            <text:p text:style-name="al">Alle <text:span text:style-name="sup">2)</text:span> nieuw te realiseren meergezinswoningen gelegen in de zones aangeduid in figuur 5.5 van de Omgevingsvisie Veenendaal. Daarnaast geldt dat tussen 2022 en 2040 circa 60 rolstoelgeschikte wooneenheden moeten worden gerealiseerd, waarvan 55% sociale huur, 10% sociale koop, 15% vrije sectorhuur en 20% reguliere koop. In de omgevingsplannen worden deze aantallen omgezet in te realiseren percentages. Daarnaast moet <text:span text:style-name="nadrukvet">minimaal</text:span> aan de volgende eisen worden voldaan:</text:p>
            <text:p text:style-name="al"/>
            <text:p text:style-name="al">
            <text:span text:style-name="nadrukcur">
              <text:span text:style-name="nadrukondlijn">2a) Rollatorgeschikte wooneenheid </text:span>
            </text:span>
          </text:p>
            <text:list text:style-name="id1-3-2-2-1-40">
              <text:list-item text:style-override="id1-3-2-2-1-40-1">
                <text:number>•</text:number>
                <text:p text:style-name="al">Genoemde voorwaarden onder 1) ‘levensloopgeschikte wooneenheid’.</text:p>
              </text:list-item>
              <text:list-item text:style-override="id1-3-2-2-1-40-2">
                <text:number>•</text:number>
                <text:p text:style-name="al">De wooneenheid is gesitueerd op de begane grond of bereikbaar met een lift. </text:p>
              </text:list-item>
              <text:list-item text:style-override="id1-3-2-2-1-40-3">
                <text:number>•</text:number>
                <text:p text:style-name="al">Draaicirkel in hal ≥ 120 cm; bij voorkeur ≥ 150 cm (wooneenheid is dan rolstoeltoegankelijk). </text:p>
              </text:list-item>
              <text:list-item text:style-override="id1-3-2-2-1-40-4">
                <text:number>•</text:number>
                <text:p text:style-name="al">Voor 25% <text:span text:style-name="sup">2)</text:span> van de wooneenheden in het complex is er stallingsruimte met oplaadpunten (geschikt voor een Wmo-voorziening zoals een scootmobiel); afmeting stallingsruimte ≥ 6 m2; doorgang in/uit stallingsruimte ≥ 90 cm met manoeuvreerruimte/draaicirkel van ≥ 150 cm. Bij (sociale) huur wooneenheden mag deze stallingsruimte gelegen zijn in de woning of (individueel/collectief) in het complex; indien een collectieve stallingsruimte wordt gerealiseerd moet deze tenminste gelijkwaardig zijn. Bij (sociale) koop wooneenheden dient het een collectieve stallingsruimte te betreffen. </text:p>
              </text:list-item>
              <text:list-item text:style-override="id1-3-2-2-1-40-5">
                <text:number>•</text:number>
                <text:p text:style-name="al">Deuren naar centrale toegang, liftruimte, galerij en bergingsruimte zijn voorzien van deurautomaten.</text:p>
              </text:list-item>
            </text:list>
            <text:p text:style-name="al"/>
            <text:p text:style-name="al">
            <text:span text:style-name="nadrukcur">
              <text:span text:style-name="nadrukondlijn">2b) Rolstoelgeschikte wooneenheid </text:span>
            </text:span>
          </text:p>
            <text:list text:style-name="id1-3-2-2-1-43">
              <text:list-item text:style-override="id1-3-2-2-1-43-1">
                <text:number>•</text:number>
                <text:p text:style-name="al">Voor genoemde voorwaarden onder 1) ‘levensloopgeschikte wooneenheid’ en 2a) ‘rollatorgeschikte wooneenheid’ worden de eisen gehanteerd zoals opgenomen in het Handboek Woonkeur 2015: module 4, pluspakket wonen met zorg.</text:p>
              </text:list-item>
              <text:list-item text:style-override="id1-3-2-2-1-43-2">
                <text:number>•</text:number>
                <text:p text:style-name="al">Mogelijkheid van een draaicirkel ≥ 150 cm in alle ruimtes.</text:p>
              </text:list-item>
              <text:list-item text:style-override="id1-3-2-2-1-43-3">
                <text:number>•</text:number>
                <text:p text:style-name="al">Afmetingen slaapkamer bij éénpersoonshuishoudens ≥ 10 m2 en bij ≥ tweepersoonshuishoudens 15 m2. </text:p>
              </text:list-item>
              <text:list-item text:style-override="id1-3-2-2-1-43-4">
                <text:number>•</text:number>
                <text:p text:style-name="al">Afmetingen woonkamer ≥ 22 m2.</text:p>
              </text:list-item>
              <text:list-item text:style-override="id1-3-2-2-1-43-5">
                <text:number>•</text:number>
                <text:p text:style-name="al">Afmetingen badkamer ≥ 6 m2 (exclusief benodigde ruimte voor wasmachine en -droger).</text:p>
              </text:list-item>
              <text:list-item text:style-override="id1-3-2-2-1-43-6">
                <text:number>•</text:number>
                <text:p text:style-name="al">Slaapkamer en badkamer naast elkaar gelegen met doorgang ≥ 90 cm; bij voorkeur een schuifdeur.</text:p>
              </text:list-item>
              <text:list-item text:style-override="id1-3-2-2-1-43-7">
                <text:number>•</text:number>
                <text:p text:style-name="al">Bediening van ramen, ventilatieroosters, lichtknoppen, spreekluister- of videoverbinding, wandcontactdozen en brievenbus op zithoogte van 120 cm.</text:p>
              </text:list-item>
            </text:list>
            <text:p text:style-name="al"/>
            <text:p text:style-name="al">2) = dit geldt niet wanneer op projectniveau (op basis van een cijfermatige onderbouwing) anders wordt overeengekomen. </text:p>
          </text:section>
          <text:section text:name="artikel_id1-3-2-2-2" text:style-name="artikel">
            <text:p text:style-name="artikel_kop_titel"><text:span text:style-name="artikel_kop_label">Artikel</text:span> <text:span text:style-name="artikel_kop_nr"> II </text:span> 
              <text:span text:style-name="nadrukvet">Inwerkingtreding</text:span>
            </text:p>
            <text:p text:style-name="al">Deze regeling treedt in werking op de dag na bekendmaking en werkt terug tot en met 1 januari 2024.</text:p>
          </text:section>
          <text:section text:name="artikel_id1-3-2-2-3" text:style-name="artikel">
            <text:p text:style-name="artikel_kop_titel"><text:span text:style-name="artikel_kop_label">Artikel</text:span> <text:span text:style-name="artikel_kop_nr">III </text:span> 
              <text:span text:style-name="nadrukvet">Citeertitel</text:span>
            </text:p>
            <text:p text:style-name="al">Deze regeling wordt aangehaald als: <text:span text:style-name="nadrukvet">1<text:span text:style-name="sup">e</text:span> wijziging van het Volkshuisvestingprogramma Gemeente Veenendaal</text:span></text:p>
            <text:p text:style-name="al"/>
          </text:section>
        </text:section>
        <text:section text:name="regeling-sluiting_id1-3-2-3" text:style-name="regeling-sluiting">
          <text:section text:name="slotformulering_id1-3-2-3-1" text:style-name="slotformulering">
            <text:p text:style-name="al">Vastgesteld in de vergadering van 9 juni 2026</text:p>
            <text:p text:style-name="al"/>
            <text:p text:style-name="al">Sjoukje Deelstra</text:p>
            <text:p text:style-name="al">Gemeentesecretaris</text:p>
            <text:p text:style-name="al"/>
            <text:p text:style-name="al">Gert Jan Kats</text:p>
            <text:p text:style-name="al">burgemeester</text:p>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300489</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489</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489</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Veenendaal</meta:user-defined>
    <meta:user-defined meta:name="OVERHEID.Informatietype/DC.type">officiële publicatie</meta:user-defined>
    <meta:user-defined meta:name="OVERHEIDop.Rubriek/DC.type">beleidsregel</meta:user-defined>
    <meta:user-defined meta:name="OVERHEID.Gemeente/DCTERMS.publisher">Veenendaal</meta:user-defined>
    <meta:user-defined meta:name="OVERHEID.Gemeente/OVERHEID.authority">Veenendaal</meta:user-defined>
    <meta:user-defined meta:name="OVERHEID.TaxonomieBeleidsagendaDecentraal/OVERHEID.category">Ruimte en infrastructuur | Organisatie en beleid</meta:user-defined>
    <meta:user-defined meta:name="OVERHEID.TaxonomieBeleidsagendaDecentraal/OVERHEID.category">Financiën | Organisatie en beleid</meta:user-defined>
    <meta:user-defined meta:name="DC.source">artikel 42, eerste lid, van de Woningwet]|[1.0:c:BWBR0005181&amp;artikel=42&amp;lid=1&amp;g=2022-05-01</meta:user-defined>
    <meta:user-defined meta:name="DCTERMS.alternative">Woonvisie 2022-2025</meta:user-defined>
    <dc:language>nl</dc:language>
    <meta:user-defined meta:name="OVERHEIDop.locatietype/OVERHEIDop.gebiedsmarkering">Gemeente</meta:user-defined>
    <meta:user-defined meta:name="DC.title">Woonvisie 2022-2025</meta:user-defined>
    <meta:user-defined meta:name="DCTERMS.W3CDTF/DCTERMS.available">2026-06-24</meta:user-defined>
    <meta:user-defined meta:name="DCTERMS.W3CDTF/OVERHEIDop.jaargang">2026</meta:user-defined>
    <meta:user-defined meta:name="OVERHEIDop.publicationIssue">300489</meta:user-defined>
    <meta:user-defined meta:name="OVERHEIDop.betreftRegeling">CVDR680506_2</meta:user-defined>
    <meta:user-defined meta:name="xs:date/OVERHEIDop.startdatum">2026-06-25</meta:user-defined>
    <meta:user-defined meta:name="OVERHEIDop.GmbID/DC.identifier">gmb-2026-300489</meta:user-defined>
    <meta:user-defined meta:name="OVERHEIDop.versieInformatie"/>
  </office:meta>
</office:document-meta>
</file>