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5-2">
      <text:list-level-style-bullet text:bullet-char="–" text:level="1">
        <style:list-level-properties text:min-label-width="10mm"/>
      </text:list-level-style-bullet>
    </text:list-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3-3-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3-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2-3-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2-3-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2-3-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2-3-3-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style:style style:family="table-column" style:parent-style-name="colspec" style:name="id1-3-2-4-3-1-4">
      <style:table-column-properties/>
    </style:style>
    <style:style style:family="table-column" style:parent-style-name="colspec" style:name="id1-3-2-4-3-1-5">
      <style:table-column-properties/>
    </style:style>
    <style:style style:family="table-column" style:parent-style-name="colspec" style:name="id1-3-2-4-3-1-6">
      <style:table-column-properties/>
    </style:style>
    <style:style style:family="table-column" style:parent-style-name="colspec" style:name="id1-3-2-4-3-1-7">
      <style:table-column-properties/>
    </style:style>
    <style:style style:family="table-column" style:parent-style-name="colspec" style:name="id1-3-2-4-3-1-8">
      <style:table-column-properties/>
    </style:style>
    <style:style style:family="table-column" style:parent-style-name="colspec" style:name="id1-3-2-4-3-1-9">
      <style:table-column-properties/>
    </style:style>
    <style:style style:family="table-column" style:parent-style-name="colspec" style:name="id1-3-2-4-3-1-10">
      <style:table-column-properties/>
    </style:style>
    <style:style style:family="table-column" style:parent-style-name="colspec" style:name="id1-3-2-4-3-1-11">
      <style:table-column-properties/>
    </style:style>
  </office:automatic-styles>
  <office:body>
    <office:text>
      <text:p text:style-name="new_page_staatscourant"/>
      <text:p text:style-name="single-kop-titel">Beleidsregels parkeren, laden en lossen Gouwhaven 2026 </text:p>
      <text:section text:name="regeling_id1-3-2" text:style-name="regeling">
        <text:section text:name="aanhef_id1-3-2-1" text:style-name="aanhef">
          <text:section text:name="preambule_id1-3-2-1-1" text:style-name="preambule">
            <text:p text:style-name="al">Het college van burgemeester en wethouders van de gemeente Waterland, overwegende dat: </text:p>
            <text:p text:style-name="al"/>
            <text:list text:style-name="id1-3-2-1-1-3">
              <text:list-item text:style-override="id1-3-2-1-1-3-1">
                <text:number>–</text:number>
                <text:p text:style-name="al">voor Gouwhaven (voorheen Galgeriet) een omgevingsplan (bestemmingsplan met verbrede reikwijdte) op grond van de Crisis en herstelwet (Chw) is opgesteld, genaamd: Omgevingsplan Monnickendam – Galgeriet 2019; </text:p>
              </text:list-item>
              <text:list-item text:style-override="id1-3-2-1-1-3-2">
                <text:number>–</text:number>
                <text:p text:style-name="al">In deze Beleidsregel de benaming van de handelsnaam Gouwhaven wordt gebruikt in plaats van de naam Galgeriet die in de eerdere contracten en Beleidsregels is genoemd. </text:p>
              </text:list-item>
              <text:list-item text:style-override="id1-3-2-1-1-3-3">
                <text:number>–</text:number>
                <text:p text:style-name="al">in het omgevingsplan conform de wet open normen zijn opgenomen ten aanzien van:</text:p>
                <text:list text:style-name="id1-3-2-1-1-3-3-3">
                  <text:list-item text:style-override="id1-3-2-1-1-3-3-3-1">
                    <text:number>a.</text:number>
                    <text:p text:style-name="al">parkeren; </text:p>
                  </text:list-item>
                  <text:list-item text:style-override="id1-3-2-1-1-3-3-3-2">
                    <text:number>b.</text:number>
                    <text:p text:style-name="al">laden en lossen. </text:p>
                  </text:list-item>
                </text:list>
              </text:list-item>
              <text:list-item text:style-override="id1-3-2-1-1-3-4">
                <text:number>–</text:number>
                <text:p text:style-name="al">deze open normen volgens de wet in beleidsregels dienen te worden uitgewerkt; </text:p>
              </text:list-item>
              <text:list-item text:style-override="id1-3-2-1-1-3-5">
                <text:number>–</text:number>
                <text:p text:style-name="al">de Raad in haar vergadering van 5 maart 2026 heeft uitgesproken dat voor Galgeriet dezelfde uitgangspunten voor het vaststellen van de parkeernormen zullen gelden als voor overig Waterland, zoals vastgelegd in de Beleidsregels Parkeernormen 2024 van de Gemeente Waterland. </text:p>
              </text:list-item>
              <text:list-item text:style-override="id1-3-2-1-1-3-6">
                <text:number>–</text:number>
                <text:p text:style-name="al">Daarmee de beleidsregel parkeren en laden en lossen Galgeriet 2019 actualisatie behoeft om daarmee nadere uitwerking te geven van de regels uit het omgevingsplan Monnickendam-Galgeriet 2019 welke zijn aangevuld in het besluit van het College op 1 februari 2022; </text:p>
              </text:list-item>
            </text:list>
            <text:p text:style-name="al">
            <text:span text:style-name="nadrukvet">BESLUITEN: </text:span>
          </text:p>
            <text:p text:style-name="al"/>
            <text:p text:style-name="al">Vast te stellen de navolgende Beleidsregels parkeren en laden en lossen Galgeriet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it besluit wordt verstaan onder: </text:p>
            <text:list text:style-name="id1-3-2-2-1-3">
              <text:list-item text:style-override="id1-3-2-2-1-3-1">
                <text:number>a.</text:number>
                <text:p text:style-name="al">het bevoegd gezag: bestuursorgaan dat bevoegd is tot het nemen van een besluit; </text:p>
              </text:list-item>
              <text:list-item text:style-override="id1-3-2-2-1-3-2">
                <text:number>b.</text:number>
                <text:p text:style-name="al">het college: het college van burgemeester en wethouders van de gemeente Waterland; </text:p>
              </text:list-item>
              <text:list-item text:style-override="id1-3-2-2-1-3-3">
                <text:number>c.</text:number>
                <text:p text:style-name="al">het omgevingsplan: omgevingsplan Monnickendam – Galgeriet 2019; </text:p>
              </text:list-item>
              <text:list-item text:style-override="id1-3-2-2-1-3-4">
                <text:number>d.</text:number>
                <text:p text:style-name="al">omgevingsvergunning: vergunning als bedoeld in hoofdstuk 2, van de Wet algemene bepalingen omgevingsrecht (Wabo); </text:p>
              </text:list-item>
              <text:list-item text:style-override="id1-3-2-2-1-3-5">
                <text:number>e.</text:number>
                <text:p text:style-name="al">openbare ruimte: openbaar toegankelijke ruimte bestaand uit straten, stegen, kaders, pleinen, kleine verblijfsplekken en openbare parkeergarages; </text:p>
              </text:list-item>
              <text:list-item text:style-override="id1-3-2-2-1-3-6">
                <text:number>f.</text:number>
                <text:p text:style-name="al">studio: Een studio is een appartement bestaande uit één kamer. Deze kamer beschikt over een keukenhoek en functioneert verder als woon- en slaapkamer. De douche en het toilet bevinden zich over het algemeen wel in een afzonderlijke ruimte; </text:p>
              </text:list-item>
              <text:list-item text:style-override="id1-3-2-2-1-3-7">
                <text:number>g.</text:number>
                <text:p text:style-name="al">dubbelgebruik: het gebruiken van dezelfde autoparkeerplaats voor verschillende functies op verschillende tijden; </text:p>
              </text:list-item>
              <text:list-item text:style-override="id1-3-2-2-1-3-8">
                <text:number>h.</text:number>
                <text:p text:style-name="al">deelauto: De deelauto is een (veelal elektrische) auto die door meerdere mensen gebruikt kan worden. Autodelen geeft automobilisten toegang tot een auto zonder er zelf een te bezitten. </text:p>
              </text:list-item>
            </text:list>
          </text:section>
          <text:section text:name="artikel_id1-3-2-2-2" text:style-name="artikel">
            <text:p text:style-name="artikel_kop_titel"><text:span text:style-name="artikel_kop_label">Artikel</text:span> <text:span text:style-name="artikel_kop_nr">2.</text:span> Toepassingsbereik </text:p>
            <text:p text:style-name="al">Aanvragen om omgevingsvergunningen als bedoeld in de Wabo, vallende binnen het omgevingsplan Monnickendam-Galgeriet 2019 worden aan deze beleidsregels getoetst. </text:p>
            <text:p text:style-name="al"/>
            <text:p text:style-name="al">De beleidsregel geeft een nadere uitwerking van de open normen uit het omgevingsplan: </text:p>
            <text:list text:style-name="id1-3-2-2-2-5">
              <text:list-item text:style-override="id1-3-2-2-2-5-1">
                <text:number>–</text:number>
                <text:p text:style-name="al">‘dat wordt voorzien in voldoende parkeergelegenheid ten behoeve van het parkeren van voertuigen en (brom)fietsen’; </text:p>
              </text:list-item>
              <text:list-item text:style-override="id1-3-2-2-2-5-2">
                <text:number>–</text:number>
                <text:p text:style-name="al">‘wordt voorzien in voldoende ruimte voor laden en lossen'. </text:p>
              </text:list-item>
            </text:list>
          </text:section>
          <text:section text:name="artikel_id1-3-2-2-3" text:style-name="artikel">
            <text:p text:style-name="artikel_kop_titel"><text:span text:style-name="artikel_kop_label">Artikel</text:span> <text:span text:style-name="artikel_kop_nr">3.</text:span> Voldoende parkeergelegenheid </text:p>
            <text:list text:style-name="id1-3-2-2-3-2">
              <text:list-item text:style-override="id1-3-2-2-3-2-1">
                <text:number>a.</text:number>
                <text:p text:style-name="al">Bij het bepalen van de parkeerverplichting wordt gebruik gemaakt van de parkeernormen zoals opgenomen in hoofdstuk 3 van de Parkeernormen Waterland 2024. Voor functies die niet zijn opgenomen dient gebruik te worden gemaakt van het gemiddelde van de kencijfers zoals beschreven in publicatie 744 van het CROW ‘Parkeerkencijfers – basis voor parkeernormering’. Voor Gouwhaven zijn de locatiekenmerken matig stedelijk/ schil centrum (stedelijke zone type 2, zie Parkeernormen gemeente Waterland 2024, paragraaf 2.2.1 ). </text:p>
              </text:list-item>
              <text:list-item text:style-override="id1-3-2-2-3-2-2">
                <text:number>b.</text:number>
                <text:p text:style-name="al">Voor het fietsverkeer geldt dat voldaan moet worden aan de in de ‘Leidraad Fietsparkeren’ van 30 december 2025 van het CROW vastgelegde (gemiddelde) stallingsbehoefte. </text:p>
                <text:p text:style-name="al">De stallingsbehoefte voor fietsen en scooters is voor de functie wonen, zoveel mogelijk inpandig en in elk geval op eigen terrein opgelost. Voor bezoekers van woningen wordt in het openbaar gebied rekening gehouden met een parkeervraag van 0,5 (fiets-)-parkeerplaats per woning, te situeren nabij de entree van de woongebouwen. </text:p>
                <text:p text:style-name="al">De stallingsplaatsen van andere functies zijn op eigen terrein gesitueerd. De stallingsvoorzieningen voorzien in oplaadmogelijkheden voor elektrische fietsen en opstelplaatsen voor bak- en kratfietsen. </text:p>
              </text:list-item>
              <text:list-item text:style-override="id1-3-2-2-3-2-3">
                <text:number>c.</text:number>
                <text:p text:style-name="al">Voor Gouwhaven gelden ten opzichte van de nota Parkeernormen gemeente Waterland met betrekking tot de toe te passen parkeernormen dezelfde parkeernormen, met locatiekenmerk matig stedelijk/ schil centrumlocatie. Wel wordt in het parkeeraanbod op Gouwhaven parkeerruimte (half-)ondergronds beschikbaar gesteld voor bezoekers van de binnenstad. onder de supermarkt van Hart van Gouwhaven en nog een locatie genoemd onder 7. Ook voor de plaats van parkeren gelden deels aanvullende/afwijkende eisen. Meer specifiek geldt daarbij dat voor Gouwhaven aan ‘voldoende parkeergelegenheid’ wordt voldaan als: </text:p>
                <text:list text:style-name="id1-3-2-2-3-2-3-3">
                  <text:list-item text:style-override="id1-3-2-2-3-2-3-3-1">
                    <text:number>1.</text:number>
                    <text:p text:style-name="al">voor woningen/appartementen voldoende parkeerplaatsen, uitgaande van per type woning geldende parkeernormen, en inclusief een parkeernorm van 0,2 pp per woning/appartement voor bezoekers, worden gerealiseerd met dien verstande dat voor studio’s geldt dat bij de eerste 30 studio’s een parkeernorm van 0 voor bewoners wordt gehanteerd; </text:p>
                  </text:list-item>
                  <text:list-item text:style-override="id1-3-2-2-3-2-3-3-2">
                    <text:number>2.</text:number>
                    <text:p text:style-name="al">het parkeren van bewoners (exclusief sociale huur- en zorgwoningen), werknemers en overige functies in het gebied uitsluitend plaats vindt in de parkeergarages en niet op het maaiveld, met uitzondering van de delen van het gebied waar geen ondergrondse parkeergarages worden aangelegd. In dat geval wordt parkeren gerealiseerd op maaiveld op eigen terrein; </text:p>
                  </text:list-item>
                  <text:list-item text:style-override="id1-3-2-2-3-2-3-3-3">
                    <text:number>3.</text:number>
                    <text:p text:style-name="al">het bezoekersparkeren van de woningen/appartementen plaats vindt in de openbare ruimte op de daarvoor beschikbare plekken. Ook bewoners van sociale huur- en zorgwoningen parkeren in de openbare ruimte, alsmede (een deel van) de deelauto’s en bezoekers van het Verenigingsgebouw op de daarvoor gereserveerde plaatsen.; </text:p>
                  </text:list-item>
                  <text:list-item text:style-override="id1-3-2-2-3-2-3-3-4">
                    <text:number>4.</text:number>
                    <text:p text:style-name="al">het maximum aantal parkeerplaatsen in de openbare ruimte op straat (buiten de openbare garage) bedraagt 190 parkeerplaatsen; </text:p>
                  </text:list-item>
                  <text:list-item text:style-override="id1-3-2-2-3-2-3-3-5">
                    <text:number>5.</text:number>
                    <text:p text:style-name="al">de maximaal aanvaardbare loopafstand voor bezoekers circa 250 meter bedraagt; </text:p>
                  </text:list-item>
                  <text:list-item text:style-override="id1-3-2-2-3-2-3-3-6">
                    <text:number>6.</text:number>
                    <text:p text:style-name="al">parkeren op het terrein van de jachthaven en het Hemmeland kan uitsluitend worden toegerekend aan het gebruik van de jachthaven en het Hemmeland en niet aan andere aangrenzende functies en gebieden; </text:p>
                  </text:list-item>
                  <text:list-item text:style-override="id1-3-2-2-3-2-3-3-7">
                    <text:number>7.</text:number>
                    <text:p text:style-name="al">voor overloop van het binnenstadparkeren in de parkeerbehoefte rekening (uitgaande van dubbelgebruik met de commerciële voorzieningen) wordt gehouden met maximaal 55 parkeerplaatsen in de parkeergarage van Hart van Gouwhaven (onder de supermarkt) , die met name op werkdagen kunnen worden gebruikt, </text:p>
                    <text:list text:style-name="id1-3-2-2-3-2-3-3-7-3">
                      <text:list-item text:style-override="id1-3-2-2-3-2-3-3-7-3-1">
                        <text:number>1.</text:number>
                        <text:p text:style-name="al">Aanvullend op de 55 plaatsen t.b.v. binnenstadparkeren worden25 gebouwde parkeerplaatsen voor bezoekers van de binnenstad gerealiseerd als voornemen in fase Havenzicht. Het gebruik van deze parkeerplaatsen wordt gedurende één jaar na oplevering van de garage in fase Havenzicht gemonitord, vanuit de vraag of uit het feitelijk gebruik een bestendige parkeerbehoefte blijkt. Als uit objectief gemeten bezettingscijfers blijkt dat een bestendige behoefte aan deze parkeerplaatsen ontbreekt – één en ander ter beoordeling van de gemeenteraad – kunnen deze parkeerplaatsen ook worden ingezet voor woningen en/of andere functies in de latere fase(s). </text:p>
                      </text:list-item>
                    </text:list>
                  </text:list-item>
                  <text:list-item text:style-override="id1-3-2-2-3-2-3-3-8">
                    <text:number>8.</text:number>
                    <text:p text:style-name="al">voor de parkeerbehoefte van de overige functies wordt, conform de nota Parkeernormen gemeente Waterland, aangesloten op de meest actuele kencijfers van CROW-publicatie 744, gedateerd 2024; </text:p>
                  </text:list-item>
                  <text:list-item text:style-override="id1-3-2-2-3-2-3-3-9">
                    <text:number>9.</text:number>
                    <text:p text:style-name="al">de parkeergarages krijgen de mogelijkheid op alle autoparkeerplaatsen op termijn een laadmogelijkheid te hebben voor oplaadbare elektrische voertuigen, uitgaande dat dit vanuit het netwerk mogelijk is; </text:p>
                  </text:list-item>
                  <text:list-item text:style-override="id1-3-2-2-3-2-3-3-10">
                    <text:number>10.</text:number>
                    <text:p text:style-name="al">ter regulering van het parkeren zo nodig een parkeerregime (betaald parkeren/parkeerverbodszone of vergelijkbaar) in de toekomstige openbare ruimte van Gouwhaven wordt ingevoerd; </text:p>
                  </text:list-item>
                  <text:list-item text:style-override="id1-3-2-2-3-2-3-3-11">
                    <text:number>11.</text:number>
                    <text:p text:style-name="al">Bewoners (met uitzondering van sociale huur en zorgwoningen) beschikken over een gereserveerde parkeerplaats op eigen terrein (parkeergarages). De garages voor bewoners zijn eigendom van de desbetreffende VVE. </text:p>
                  </text:list-item>
                  <text:list-item text:style-override="id1-3-2-2-3-2-3-3-12">
                    <text:number>12.</text:number>
                    <text:p text:style-name="al">Voor de te realiseren supermarkt in de fase Hart van Gouwhaven geldt dat voldaan wordt aan de parkeerbehoefte conform CROW-publicatie 2024. </text:p>
                  </text:list-item>
                  <text:list-item text:style-override="id1-3-2-2-3-2-3-3-13">
                    <text:number>13.</text:number>
                    <text:p text:style-name="al">Dubbelgebruik is mogelijk onder de volgende voorwaarden: </text:p>
                    <text:list text:style-name="id1-3-2-2-3-2-3-3-13-3">
                      <text:list-item text:style-override="id1-3-2-2-3-2-3-3-13-3-1">
                        <text:number>1.</text:number>
                        <text:p text:style-name="al">De autoparkeerplaats moet altijd vrij toegankelijk zijn voor de gebruikers van de betreffende functies waar dubbelgebruik voor berekend is. </text:p>
                      </text:list-item>
                      <text:list-item text:style-override="id1-3-2-2-3-2-3-3-13-3-2">
                        <text:number>2.</text:number>
                        <text:p text:style-name="al">bij dubbelgebruik wordt bij het bepalen van de autoparkeer-eis gebruik gemaakt van de aanwezigheidspercentages zoals opgenomen in bijlage 1; </text:p>
                      </text:list-item>
                      <text:list-item text:style-override="id1-3-2-2-3-2-3-3-13-3-3">
                        <text:number>3.</text:number>
                        <text:p text:style-name="al">dubbelgebruik van de parkeervoorzieningen van deelauto’s is niet mogelijk. </text:p>
                      </text:list-item>
                    </text:list>
                  </text:list-item>
                </text:list>
              </text:list-item>
            </text:list>
          </text:section>
          <text:section text:name="artikel_id1-3-2-2-4" text:style-name="artikel">
            <text:p text:style-name="artikel_kop_titel"><text:span text:style-name="artikel_kop_label">Artikel</text:span> <text:span text:style-name="artikel_kop_nr">4.</text:span> Laden – en lossen </text:p>
            <text:p text:style-name="al">Hieraan wordt voldaan als: </text:p>
            <text:list text:style-name="id1-3-2-2-4-3">
              <text:list-item text:style-override="id1-3-2-2-4-3-1">
                <text:number>a.</text:number>
                <text:p text:style-name="al">in, op of onder de bebouwing, dan wel op of onder het onbebouwd terrein wordt voorzien in een laad- en losruimte of –voorziening, rekening houdend met een voor die functie maatgevend voertuig en dat die ruimte/voorziening voor het te hanteren normvoertuig voldoende bereikbaar is. </text:p>
              </text:list-item>
              <text:list-item text:style-override="id1-3-2-2-4-3-2">
                <text:number>b.</text:number>
                <text:p text:style-name="al">laden en lossen van de supermarkt op Gouwhaven wordt ingepast in het plan Hart van Gouwhaven; </text:p>
              </text:list-item>
              <text:list-item text:style-override="id1-3-2-2-4-3-3">
                <text:number>c.</text:number>
                <text:p text:style-name="al">laden en lossen voor de overige functies op Gouwhaven vindt vanaf de straat plaats; </text:p>
              </text:list-item>
              <text:list-item text:style-override="id1-3-2-2-4-3-4">
                <text:number>d.</text:number>
                <text:p text:style-name="al">Het gebruik van de laad- en losvoorziening niet leidt tot onevenredig overlast in de omgeving. De laad- en losvoorziening dient te voldoen aan wettelijke gestelde kaders ten aanzien van geluidhinder, zoals bedoeld in het Activiteitenbesluit Artikel 2.17. Het Activiteitenbesluit is vervangen door het Besluit activiteiten leefomgeving. </text:p>
              </text:list-item>
            </text:list>
          </text:section>
          <text:section text:name="artikel_id1-3-2-2-5" text:style-name="artikel">
            <text:p text:style-name="artikel_kop_titel"><text:span text:style-name="artikel_kop_label">Artikel</text:span> <text:span text:style-name="artikel_kop_nr">5.</text:span> Aanbieden alternatieven voor de auto </text:p>
            <text:list text:style-name="id1-3-2-2-5-2">
              <text:list-item text:style-override="id1-3-2-2-5-2">
                <text:number>1.</text:number>
                <text:p text:style-name="al">Er worden in totaal maximaal 12 deelauto’s voorzien voor de ontwikkeling Gouwhaven die een verlaging van de parkeerbehoefte realiseren van -48 parkeerplaatsen. </text:p>
              </text:list-item>
            </text:list>
          </text:section>
          <text:section text:name="artikel_id1-3-2-2-6" text:style-name="artikel">
            <text:p text:style-name="artikel_kop_titel"><text:span text:style-name="artikel_kop_label">Artikel</text:span> <text:span text:style-name="artikel_kop_nr">6.</text:span> Inwerkingtreding </text:p>
            <text:p text:style-name="al">Na bekendmaking van de beleidsregel treedt deze beleidsregel in werking, en vervalt ‘Beleidsregels parkeren en laden en lossen Galgeriet 2019’ met de aanvullingen van 1 februari 2022. </text:p>
          </text:section>
          <text:section text:name="artikel_id1-3-2-2-7" text:style-name="artikel">
            <text:p text:style-name="artikel_kop_titel"><text:span text:style-name="artikel_kop_label">Artikel</text:span> <text:span text:style-name="artikel_kop_nr">7.</text:span> Citeertitel </text:p>
            <text:p text:style-name="al">Dit besluit wordt aangehaald als: Beleidsregel ‘Parkeren, Laden en Lossen Gouwhaven 2026’. </text:p>
          </text:section>
        </text:section>
        <text:section text:name="regeling-sluiting_id1-3-2-3" text:style-name="regeling-sluiting">
          <text:section text:name="ondertekening_id1-3-2-3-1">
            <text:p><text:span text:style-name="functie">Aldus besloten in de vergadering van het college van burgemeester en wethouders van de gemeente Waterland, gehouden op 15-06-2026. </text:span></text:p>
          </text:section>
          <text:section text:name="ondertekening_id1-3-2-3-2">
            <text:p><text:span text:style-name="functie"/></text:p>
            <text:p><text:span text:style-name="functie"/></text:p>
            <text:p><text:span text:style-name="functie">drs. E.G.H. Dijk MPM </text:span></text:p>
            <text:p><text:span text:style-name="functie">gemeentesecretaris/algemene directeur </text:span></text:p>
          </text:section>
          <text:section text:name="ondertekening_id1-3-2-3-3">
            <text:p><text:span text:style-name="functie"/></text:p>
            <text:p><text:span text:style-name="functie"/></text:p>
            <text:p><text:span text:style-name="functie">drs. M.C. van der Weele </text:span></text:p>
            <text:p><text:span text:style-name="functie">burgemeester </text:span></text:p>
          </text:section>
        </text:section>
        <text:section text:name="bijlage_id1-3-2-4" text:style-name="bijlage">
          <text:p text:style-name="bijlage_top"/>
          <text:p text:style-name="hoofdstuk_kop"><text:span text:style-name="label">Bijlage</text:span> <text:span text:style-name="nr">1</text:span> Tabel aanwezigheidspercentages </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column table:style-name="id1-3-2-4-3-1-5"/>
              <table:table-column table:style-name="id1-3-2-4-3-1-6"/>
              <table:table-column table:style-name="id1-3-2-4-3-1-7"/>
              <table:table-column table:style-name="id1-3-2-4-3-1-8"/>
              <table:table-column table:style-name="id1-3-2-4-3-1-9"/>
              <table:table-column table:style-name="id1-3-2-4-3-1-10"/>
              <table:table-column table:style-name="id1-3-2-4-3-1-11"/>
              <table:table-row table:style-name="row">
                <table:table-cell table:style-name="cell_frame_all" table:number-rows-spanned="2" table:number-columns-spanned="1">
                  <text:p text:style-name="table_al">
                    <text:span text:style-name="nadrukvet">doelgroep </text:span>
                  </text:p>
                </table:table-cell>
                <table:table-cell table:style-name="cell_frame_all" table:number-rows-spanned="1" table:number-columns-spanned="5">
                  <text:p text:style-name="table_al">
                    <text:span text:style-name="nadrukvet">Aanwezigheidspercentages</text:span> </text:p>
                </table:table-cell>
                <table:table-cell table:style-name="cell_frame_all" table:number-rows-spanned="1" table:number-columns-spanned="2">
                  <text:p text:style-name="table_al"/>
                </table:table-cell>
                <table:table-cell table:style-name="cell_frame_all" table:number-rows-spanned="1" table:number-columns-spanned="2">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5">
                  <text:p text:style-name="table_al">
                    <text:span text:style-name="nadrukvet">WERKDAG </text:span>
                  </text:p>
                </table:table-cell>
                <table:table-cell table:style-name="cell_frame_all" table:number-rows-spanned="1" table:number-columns-spanned="2">
                  <text:p text:style-name="table_al">
                    <text:span text:style-name="nadrukvet">VRIJDAG </text:span>
                  </text:p>
                </table:table-cell>
                <table:table-cell table:style-name="cell_frame_all" table:number-rows-spanned="1" table:number-columns-spanned="2">
                  <text:p text:style-name="table_al">
                    <text:span text:style-name="nadrukvet">ZATERDAG </text:span>
                  </text:p>
                </table:table-cell>
                <table:table-cell table:style-name="cell_frame_all" table:number-rows-spanned="1" table:number-columns-spanned="1">
                  <text:p text:style-name="table_al">
                    <text:span text:style-name="nadrukvet">ZONDAG </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ochtend </text:span>
                  </text:p>
                </table:table-cell>
                <table:table-cell table:style-name="cell_frame_all" table:number-rows-spanned="1" table:number-columns-spanned="1">
                  <text:p text:style-name="table_al">
                    <text:span text:style-name="nadrukvet">middag </text:span>
                  </text:p>
                </table:table-cell>
                <table:table-cell table:style-name="cell_frame_all" table:number-rows-spanned="1" table:number-columns-spanned="1">
                  <text:p text:style-name="table_al">
                    <text:span text:style-name="nadrukvet">avond </text:span>
                  </text:p>
                </table:table-cell>
                <table:table-cell table:style-name="cell_frame_all" table:number-rows-spanned="1" table:number-columns-spanned="1">
                  <text:p text:style-name="table_al">
                    <text:span text:style-name="nadrukvet">koopavond </text:span>
                  </text:p>
                </table:table-cell>
                <table:table-cell table:style-name="cell_frame_all" table:number-rows-spanned="1" table:number-columns-spanned="1">
                  <text:p text:style-name="table_al">
                    <text:span text:style-name="nadrukvet">nacht </text:span>
                  </text:p>
                </table:table-cell>
                <table:table-cell table:style-name="cell_frame_all" table:number-rows-spanned="1" table:number-columns-spanned="1">
                  <text:p text:style-name="table_al">
                    <text:span text:style-name="nadrukvet">middag </text:span>
                  </text:p>
                </table:table-cell>
                <table:table-cell table:style-name="cell_frame_all" table:number-rows-spanned="1" table:number-columns-spanned="1">
                  <text:p text:style-name="table_al">
                    <text:span text:style-name="nadrukvet">avond </text:span>
                  </text:p>
                </table:table-cell>
                <table:table-cell table:style-name="cell_frame_all" table:number-rows-spanned="1" table:number-columns-spanned="1">
                  <text:p text:style-name="table_al">
                    <text:span text:style-name="nadrukvet">middag </text:span>
                  </text:p>
                </table:table-cell>
                <table:table-cell table:style-name="cell_frame_all" table:number-rows-spanned="1" table:number-columns-spanned="1">
                  <text:p text:style-name="table_al">
                    <text:span text:style-name="nadrukvet">avond </text:span>
                  </text:p>
                </table:table-cell>
                <table:table-cell table:style-name="cell_frame_all" table:number-rows-spanned="1" table:number-columns-spanned="1">
                  <text:p text:style-name="table_al">
                    <text:span text:style-name="nadrukvet">middag </text:span>
                  </text:p>
                </table:table-cell>
              </table:table-row>
              <table:table-row table:style-name="row">
                <table:table-cell table:style-name="cell_frame_all" table:number-rows-spanned="1" table:number-columns-spanned="1">
                  <text:p text:style-name="table_al"> Bewoners in parkeergarage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row>
              <table:table-row table:style-name="row">
                <table:table-cell table:style-name="cell_frame_all" table:number-rows-spanned="1" table:number-columns-spanned="1">
                  <text:p text:style-name="table_al"> Bewoners openbaar parkeren</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90%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70% </text:p>
                </table:table-cell>
                <table:table-cell table:style-name="cell_frame_all" table:number-rows-spanned="1" table:number-columns-spanned="1">
                  <text:p text:style-name="table_al">70% </text:p>
                </table:table-cell>
                <table:table-cell table:style-name="cell_frame_all" table:number-rows-spanned="1" table:number-columns-spanned="1">
                  <text:p text:style-name="table_al">75%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75% </text:p>
                </table:table-cell>
              </table:table-row>
              <table:table-row table:style-name="row">
                <table:table-cell table:style-name="cell_frame_all" table:number-rows-spanned="1" table:number-columns-spanned="1">
                  <text:p text:style-name="table_al"> Zorgwoningen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25%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row>
              <table:table-row table:style-name="row">
                <table:table-cell table:style-name="cell_frame_all" table:number-rows-spanned="1" table:number-columns-spanned="1">
                  <text:p text:style-name="table_al"> Bezoekers woningen </text:p>
                </table:table-cell>
                <table:table-cell table:style-name="cell_frame_all" table:number-rows-spanned="1" table:number-columns-spanned="1">
                  <text:p text:style-name="table_al">40%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75% </text:p>
                </table:table-cell>
                <table:table-cell table:style-name="cell_frame_all" table:number-rows-spanned="1" table:number-columns-spanned="1">
                  <text:p text:style-name="table_al">7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9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supermarkt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40%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40% </text:p>
                </table:table-cell>
                <table:table-cell table:style-name="cell_frame_all" table:number-rows-spanned="1" table:number-columns-spanned="1">
                  <text:p text:style-name="table_al">60% </text:p>
                </table:table-cell>
              </table:table-row>
              <table:table-row table:style-name="row">
                <table:table-cell table:style-name="cell_frame_all" table:number-rows-spanned="1" table:number-columns-spanned="1">
                  <text:p text:style-name="table_al"> detailhandel </text:p>
                </table:table-cell>
                <table:table-cell table:style-name="cell_frame_all" table:number-rows-spanned="1" table:number-columns-spanned="1">
                  <text:p text:style-name="table_al">3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10% </text:p>
                </table:table-cell>
                <table:table-cell table:style-name="cell_frame_all" table:number-rows-spanned="1" table:number-columns-spanned="1">
                  <text:p text:style-name="table_al">75%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60% </text:p>
                </table:table-cell>
              </table:table-row>
              <table:table-row table:style-name="row">
                <table:table-cell table:style-name="cell_frame_all" table:number-rows-spanned="1" table:number-columns-spanned="1">
                  <text:p text:style-name="table_al"> kinderdagverblijf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row>
              <table:table-row table:style-name="row">
                <table:table-cell table:style-name="cell_frame_all" table:number-rows-spanned="1" table:number-columns-spanned="1">
                  <text:p text:style-name="table_al"> overloop parkeren binnenstad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bedrijf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5% </text:p>
                </table:table-cell>
                <table:table-cell table:style-name="cell_frame_all" table:number-rows-spanned="1" table:number-columns-spanned="1">
                  <text:p text:style-name="table_al">5%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60-10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0% </text:p>
                </table:table-cell>
              </table:table-row>
              <table:table-row table:style-name="row">
                <table:table-cell table:style-name="cell_frame_all" table:number-rows-spanned="1" table:number-columns-spanned="1">
                  <text:p text:style-name="table_al"> horeca (indicatief)* </text:p>
                </table:table-cell>
                <table:table-cell table:style-name="cell_frame_all" table:number-rows-spanned="1" table:number-columns-spanned="1">
                  <text:p text:style-name="table_al">30% </text:p>
                </table:table-cell>
                <table:table-cell table:style-name="cell_frame_all" table:number-rows-spanned="1" table:number-columns-spanned="1">
                  <text:p text:style-name="table_al">40%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80% </text:p>
                </table:table-cell>
                <table:table-cell table:style-name="cell_frame_all" table:number-rows-spanned="1" table:number-columns-spanned="1">
                  <text:p text:style-name="table_al">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90% </text:p>
                </table:table-cell>
                <table:table-cell table:style-name="cell_frame_all" table:number-rows-spanned="1" table:number-columns-spanned="1">
                  <text:p text:style-name="table_al">7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40% </text:p>
                </table:table-cell>
              </table:table-row>
              <table:table-row table:style-name="row">
                <table:table-cell table:style-name="cell_frame_all" table:number-rows-spanned="1" table:number-columns-spanned="1">
                  <text:p text:style-name="table_al"> hotel </text:p>
                </table:table-cell>
                <table:table-cell table:style-name="cell_frame_all" table:number-rows-spanned="1" table:number-columns-spanned="1">
                  <text:p text:style-name="table_al">5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60% </text:p>
                </table:table-cell>
                <table:table-cell table:style-name="cell_frame_all" table:number-rows-spanned="1" table:number-columns-spanned="1">
                  <text:p text:style-name="table_al">75% </text:p>
                </table:table-cell>
                <table:table-cell table:style-name="cell_frame_all" table:number-rows-spanned="1" table:number-columns-spanned="1">
                  <text:p text:style-name="table_al">3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Deelauto (gereserveerde plaatsen)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cell table:style-name="cell_frame_all" table:number-rows-spanned="1" table:number-columns-spanned="1">
                  <text:p text:style-name="table_al">100% </text:p>
                </table:table-cell>
              </table:table-row>
            </table:table>
            <text:p text:style-name="table_bottom"/>
          </text:section>
          <text:p text:style-name="al"> *) Gezien de grote variatie in horeca-formules en bijbehorende bezoekersprofielen kan de daadwerkelijke parkeervraag en aanwezigheidsprofiel sterk variëren, en wordt matwerk aanbevolen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299148</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148</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148</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Waterland</meta:user-defined>
    <meta:user-defined meta:name="OVERHEID.Informatietype/DC.type">officiële publicatie</meta:user-defined>
    <meta:user-defined meta:name="OVERHEIDop.Rubriek/DC.type">beleidsregel</meta:user-defined>
    <meta:user-defined meta:name="OVERHEID.Gemeente/DCTERMS.publisher">Waterland</meta:user-defined>
    <meta:user-defined meta:name="OVERHEID.Gemeente/OVERHEID.authority">Waterland</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DC.source">Onbekend</meta:user-defined>
    <meta:user-defined meta:name="DCTERMS.alternative">Beleidsregel ‘Parkeren, Laden en Lossen Gouwhaven 2026’</meta:user-defined>
    <dc:language>nl</dc:language>
    <meta:user-defined meta:name="OVERHEIDop.locatietype/OVERHEIDop.gebiedsmarkering">Gemeente</meta:user-defined>
    <meta:user-defined meta:name="DC.title">Beleidsregels parkeren, laden en lossen Gouwhaven 2026</meta:user-defined>
    <meta:user-defined meta:name="DCTERMS.W3CDTF/DCTERMS.available">2026-06-25</meta:user-defined>
    <meta:user-defined meta:name="DCTERMS.W3CDTF/OVERHEIDop.jaargang">2026</meta:user-defined>
    <meta:user-defined meta:name="OVERHEIDop.publicationIssue">299148</meta:user-defined>
    <meta:user-defined meta:name="OVERHEIDop.betreftRegeling">CVDR763323_1</meta:user-defined>
    <meta:user-defined meta:name="xs:date/OVERHEIDop.startdatum">2026-06-26</meta:user-defined>
    <meta:user-defined meta:name="OVERHEIDop.GmbID/DC.identifier">gmb-2026-299148</meta:user-defined>
    <meta:user-defined meta:name="OVERHEIDop.versieInformatie"/>
  </office:meta>
</office:document-meta>
</file>