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Uitvoeringsbesluit voor de grafbedekkingen Oude Begraafplaats 2026</text:p>
      <text:section text:name="regeling_id1-3-2" text:style-name="regeling">
        <text:section text:name="aanhef_id1-3-2-1" text:style-name="aanhef">
          <text:section text:name="preambule_id1-3-2-1-1" text:style-name="preambule">
            <text:p text:style-name="al">Het college van de gemeente Gooise Meren,</text:p>
            <text:p text:style-name="al"/>
            <text:p text:style-name="al">gelet op artikel 22, derde lid en artikel 24 van de Verordening op het beheer en het gebruik van de gemeentelijke Oude Begraafplaats van de gemeente Gooise Meren 2017;</text:p>
            <text:p text:style-name="al"/>
            <text:p text:style-name="al">besluit</text:p>
            <text:p text:style-name="al"/>
            <text:p text:style-name="al">de volgende nadere regels voor grafbedekkingen Oude Begraafplaats 2026 vast te stellen. </text:p>
            <text:p text:style-name="al"/>
            <text:p text:style-name="al">Deze nadere regels geven uitvoering aan artikel 22, derde lid en artikel 24 van de Verordening op het beheer en het gebruik van de gemeentelijke Oude Begraafplaats 2017.</text:p>
            <text:p text:style-name="al"/>
            <text:p text:style-name="al">Zij bevatten een nadere uitwerking en concretisering van de in de verordening opgenomen regels en beoordelingscriteria voor grafbedekkingen, en strekken niet tot het stellen van aanvullende, zelfstandige norm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Deze nadere regels verstaan onder:</text:p>
            <text:p text:style-name="al"/>
            <text:list text:style-name="id1-3-2-2-1-4">
              <text:list-item text:style-override="id1-3-2-2-1-4-1">
                <text:number>a.</text:number>
                <text:p text:style-name="al">graf: een ruimte bestemd voor het begraven van overledenen en/of het bijzetten van asbussen;</text:p>
              </text:list-item>
              <text:list-item text:style-override="id1-3-2-2-1-4-2">
                <text:number>b.</text:number>
                <text:p text:style-name="al">grafbedekking: gedenkteken en/of grafbeplanting op een graf, grafkelder, gedenkplaats of verstrooiingsplaats; </text:p>
              </text:list-item>
              <text:list-item text:style-override="id1-3-2-2-1-4-3">
                <text:number>c.</text:number>
                <text:p text:style-name="al">gedenkteken: steen, zerk of ander monument voor het aanbrengen van opschriften of figuren, daaronder begrepen kettingen, banden en hekwerken; </text:p>
              </text:list-item>
              <text:list-item text:style-override="id1-3-2-2-1-4-4">
                <text:number>d.</text:number>
                <text:p text:style-name="al">stèle: een stèle is een rechtopstaand monument, vaak een natuurstenen plaat, met een inscriptie of afbeelding;</text:p>
              </text:list-item>
              <text:list-item text:style-override="id1-3-2-2-1-4-5">
                <text:number>e.</text:number>
                <text:p text:style-name="al">zerk: langwerpige, rechthoekige liggende steenplaat;</text:p>
              </text:list-item>
              <text:list-item text:style-override="id1-3-2-2-1-4-6">
                <text:number>f.</text:number>
                <text:p text:style-name="al">grafbeplanting: winterharde beplanting op een graf;</text:p>
              </text:list-item>
              <text:list-item text:style-override="id1-3-2-2-1-4-7">
                <text:number>g.</text:number>
                <text:p text:style-name="al">herdenkingsplaatje: een plaatje van beperkte afmetingen op de deur van de urnenkelder waarop de aanvrager een inscriptie kan laten aanbrengen;</text:p>
              </text:list-item>
              <text:list-item text:style-override="id1-3-2-2-1-4-8">
                <text:number>h.</text:number>
                <text:p text:style-name="al">consolideren: het treffen van maatregelen om de fysieke staat van een grafmonument te behouden en verder verval te vertragen;</text:p>
              </text:list-item>
              <text:list-item text:style-override="id1-3-2-2-1-4-9">
                <text:number>i.</text:number>
                <text:p text:style-name="al">restaureren : terugbrengen naar (of behouden van) de oorspronkelijkestaat, met respect voor historische waarde;</text:p>
              </text:list-item>
              <text:list-item text:style-override="id1-3-2-2-1-4-10">
                <text:number>j.</text:number>
                <text:p text:style-name="al">beheerder: de ambtenaar die belast is met de dagelijkse leiding van de begraafplaats of degene die hem vervangt;</text:p>
              </text:list-item>
              <text:list-item text:style-override="id1-3-2-2-1-4-11">
                <text:number>k.</text:number>
                <text:p text:style-name="al">Werkgroep Oude Begraafplaats adviesorgaan bestaande uit ten minste vier personen, waarvan de helft vertegenwoordigers van de gemeente en de helft vertegenwoordigers van de Stichting, dat het bevoegd gezag intern adviseert over de beoordeling van grafbedekkingen op de Oude Begraafplaats;</text:p>
              </text:list-item>
              <text:list-item text:style-override="id1-3-2-2-1-4-12">
                <text:number>l.</text:number>
                <text:p text:style-name="al">Notitie Oude Begraafplaats door het college vastgestelde uitvoeringsnotitie waarin de visie, doelstellingen en het kader voor het beheer, behoud en de ontwikkeling van de Oude Begraafplaats zijn vastgelegd.</text:p>
              </text:list-item>
            </text:list>
          </text:section>
          <text:section text:name="artikel_id1-3-2-2-2" text:style-name="artikel">
            <text:p text:style-name="artikel_kop_titel"><text:span text:style-name="artikel_kop_label">Artikel</text:span> <text:span text:style-name="artikel_kop_nr">2.</text:span> Grafbedekking</text:p>
            <text:list text:style-name="id1-3-2-2-2-2">
              <text:list-item text:style-override="id1-3-2-2-2-2">
                <text:number>1.</text:number>
                <text:p text:style-name="al">Op graven zonder grafbedekking geldt het volgende:</text:p>
                <text:list text:style-name="id1-3-2-2-2-2-3">
                  <text:list-item text:style-override="id1-3-2-2-2-2-3-1">
                    <text:number>a.</text:number>
                    <text:p text:style-name="al">Voor het aanbrengen van een gedenkteken is een vergunning noodzakelijk waarbij de aanvraag voldoet aan de vereisten uit artikel 3 en 4 van dit uitvoeringsbesluit;</text:p>
                  </text:list-item>
                  <text:list-item text:style-override="id1-3-2-2-2-2-3-2">
                    <text:number>b.</text:number>
                    <text:p text:style-name="al">Bij het beoordelen van een aanvraag wordt gekeken naar de kleurcode van het graf zoals opgenomen in artikel 31 van Verordening op het beheer en het gebruik van de gemeentelijke Oude Begraafplaats van de gemeente Gooise Meren 2017 en de inhoudelijke beoordeling wordt gebaseerd op de uitgangspunten zoals deze zijn opgenomen in bijlage 5 van de notitie Oude Begraafplaats;</text:p>
                  </text:list-item>
                </text:list>
              </text:list-item>
              <text:list-item text:style-override="id1-3-2-2-2-3">
                <text:number>2.</text:number>
                <text:p text:style-name="al">Op graven met bestaande grafbedekking geldt het volgende: </text:p>
                <text:list text:style-name="id1-3-2-2-2-3-3">
                  <text:list-item text:style-override="id1-3-2-2-2-3-3-1">
                    <text:number>a.</text:number>
                    <text:p text:style-name="al">Bij heruitgifte van een graf geldt dat een vergunning voor aanpassing van het gedenkteken noodzakelijk is waarbij de aanvraag voldoet aan de vereisten uit artikel 3, 4 en 5 van dit uitvoeringsbesluit;</text:p>
                  </text:list-item>
                  <text:list-item text:style-override="id1-3-2-2-2-3-3-2">
                    <text:number>b.</text:number>
                    <text:p text:style-name="al">Voor het restaureren van een gedenkteken is een vergunning noodzakelijk waarbij de aanvraag voldoet aan de vereisten uit artikel 3 en 6 van dit uitvoeringsbesluit;</text:p>
                  </text:list-item>
                  <text:list-item text:style-override="id1-3-2-2-2-3-3-3">
                    <text:number>c.</text:number>
                    <text:p text:style-name="al">Bij het beoordelen van een aanvraag als bedoeld in lid a wordt gekeken naar de kleurcode van het graf zoals opgenomen in artikel 31 van Verordening op het beheer en het gebruik van de gemeentelijke Oude Begraafplaats van de gemeente Gooise Meren 2017 en de inhoudelijke beoordeling wordt gebaseerd op de uitgangspunten zoals deze zijn opgenomen in bijlage 5 van de notitie Oude Begraafplaats;</text:p>
                  </text:list-item>
                  <text:list-item text:style-override="id1-3-2-2-2-3-3-4">
                    <text:number>d.</text:number>
                    <text:p text:style-name="al">Bij het beoordelen van een aanvraag voor restauratie wordt gekeken naar de uitgangspunten en richtlijnen zoals deze zijn opgenomen in bijlage 5 en bijlage 11 van de notitie Oude Begraafplaats;</text:p>
                  </text:list-item>
                </text:list>
              </text:list-item>
              <text:list-item text:style-override="id1-3-2-2-2-4">
                <text:number>3.</text:number>
                <text:p text:style-name="al">Voor alle graven geldt het volgende: </text:p>
                <text:list text:style-name="id1-3-2-2-2-4-3">
                  <text:list-item text:style-override="id1-3-2-2-2-4-3-1">
                    <text:number>a.</text:number>
                    <text:p text:style-name="al">De rechthebbende draagt er zorg voor dat de grafbeplanting, welke als onderdeel van de grafbedekking wordt aangebracht, onderhouden wordt op een wijze die past binnen de afmetingen van het graf en geen afbreuk doet aan het ordelijk en verzorgd aanzien van de begraafplaats. De beplanting wordt zodanig gekozen en onderhouden dat deze bij volle wasdom binnen het grafoppervlak blijft of door snoei binnen dat oppervlak kan worden gehouden. </text:p>
                  </text:list-item>
                  <text:list-item text:style-override="id1-3-2-2-2-4-3-2">
                    <text:number>b.</text:number>
                    <text:p text:style-name="al">Het is niet toegestaan buiten het grafoppervlakte grind en/of andere materialen/gewassen aan te brengen ter verfraaiing van de grafbedekking.</text:p>
                  </text:list-item>
                  <text:list-item text:style-override="id1-3-2-2-2-4-3-3">
                    <text:number>c.</text:number>
                    <text:p text:style-name="al">Voor alle werkzaamheden aan het gedenkteken is een vergunning noodzakelijk, behoudens het ter plaatse schoonmaken van het gedenkteken met behulp van water en een borstel;</text:p>
                  </text:list-item>
                  <text:list-item text:style-override="id1-3-2-2-2-4-3-4">
                    <text:number>d.</text:number>
                    <text:p text:style-name="al">Bij het reinigen, onderhouden of restaureren van een gedenkteken neemt de rechthebbende alle redelijke maatregelen om beschadiging van het gedenkteken en aantasting van aanwezige cultuurhistorische en natuurwaarden te voorkomen.</text:p>
                  </text:list-item>
                </text:list>
              </text:list-item>
            </text:list>
          </text:section>
          <text:section text:name="artikel_id1-3-2-2-3" text:style-name="artikel">
            <text:p text:style-name="artikel_kop_titel"><text:span text:style-name="artikel_kop_label">Artikel</text:span> <text:span text:style-name="artikel_kop_nr">3.</text:span> Vergunning gedenkteken</text:p>
            <text:list text:style-name="id1-3-2-2-3-2">
              <text:list-item text:style-override="id1-3-2-2-3-2">
                <text:number>1.</text:number>
                <text:p text:style-name="al">Een aanvraag wordt ingediend door of namens de rechthebbende middels een aanvraagformulier van de gemeente;</text:p>
              </text:list-item>
              <text:list-item text:style-override="id1-3-2-2-3-3">
                <text:number>2.</text:number>
                <text:p text:style-name="al">Bij de schriftelijke aanvraag voor vergunning tot het hebben van een gedenkteken behoort een werktekening op schaal 1:20 te worden ingediend;</text:p>
              </text:list-item>
              <text:list-item text:style-override="id1-3-2-2-3-4">
                <text:number>3.</text:number>
                <text:p text:style-name="al">Op deze werktekening dienen ten minste voor te komen: </text:p>
                <text:list text:style-name="id1-3-2-2-3-4-3">
                  <text:list-item text:style-override="id1-3-2-2-3-4-3-1">
                    <text:number>a.</text:number>
                    <text:p text:style-name="al">een boven-, voor- en zijaanzicht met alle hoogte-, breedte-, dikte- en lengtematen; </text:p>
                  </text:list-item>
                  <text:list-item text:style-override="id1-3-2-2-3-4-3-2">
                    <text:number>b.</text:number>
                    <text:p text:style-name="al">de soort, kleur en bewerking van het te gebruiken materiaal; </text:p>
                  </text:list-item>
                  <text:list-item text:style-override="id1-3-2-2-3-4-3-3">
                    <text:number>c.</text:number>
                    <text:p text:style-name="al">de vermelding of de letters etc. ingehakt, opgehakt of van metaal zijn; </text:p>
                  </text:list-item>
                  <text:list-item text:style-override="id1-3-2-2-3-4-3-4">
                    <text:number>d.</text:number>
                    <text:p text:style-name="al">de woordindeling van het opschrift, inclusief lettertype, en de plaats van figuratie(s); </text:p>
                  </text:list-item>
                  <text:list-item text:style-override="id1-3-2-2-3-4-3-5">
                    <text:number>e.</text:number>
                    <text:p text:style-name="al">de wijze waarop diverse onderdelen aan elkaar worden bevestigd;</text:p>
                  </text:list-item>
                  <text:list-item text:style-override="id1-3-2-2-3-4-3-6">
                    <text:number>f.</text:number>
                    <text:p text:style-name="al">het materiaal van de fundering en de wijze van bevestiging van het gedenkteken daarop.</text:p>
                  </text:list-item>
                </text:list>
              </text:list-item>
              <text:list-item text:style-override="id1-3-2-2-3-5">
                <text:number>4.</text:number>
                <text:p text:style-name="al">In het geval het een restauratie betreft, dient tevens een werkbeschrijving van de werkzaamheden (een bestek heeft hierbij de voorkeur) te worden bijgevoegd;</text:p>
              </text:list-item>
              <text:list-item text:style-override="id1-3-2-2-3-6">
                <text:number>5.</text:number>
                <text:p text:style-name="al">Het ontwerp en materiaalgebruik voor een gedenkteken op de Oude Begraafplaats wordt beoordeeld door de beheerder namens het college. De werkgroep Oude Begraafplaats kan de beheerder desgevraagd adviseren. Dit advies heeft een intern en niet-bindend karakter. De beheerder kan zich daarbij tevens laten adviseren door externe deskundigen;</text:p>
              </text:list-item>
              <text:list-item text:style-override="id1-3-2-2-3-7">
                <text:number>6.</text:number>
                <text:p text:style-name="al">Het college beslist binnen acht weken na ontvangst van de volledige aanvraag. Het college kan deze termijn eenmaal met ten hoogste zes weken verdagen. Hiervan wordt de aanvrager schriftelijk in kennis gesteld;</text:p>
              </text:list-item>
              <text:list-item text:style-override="id1-3-2-2-3-8">
                <text:number>7.</text:number>
                <text:p text:style-name="al">De beslissing op de aanvraag wordt door burgemeester en wethouders schriftelijk medegedeeld aan de rechthebbende;</text:p>
              </text:list-item>
              <text:list-item text:style-override="id1-3-2-2-3-9">
                <text:number>8.</text:number>
                <text:p text:style-name="al">Het gedenkteken kan pas geplaatst worden na ontvangst van de schriftelijke beslissing.</text:p>
              </text:list-item>
            </text:list>
          </text:section>
          <text:section text:name="artikel_id1-3-2-2-4" text:style-name="artikel">
            <text:p text:style-name="artikel_kop_titel"><text:span text:style-name="artikel_kop_label">Artikel</text:span> <text:span text:style-name="artikel_kop_nr">4.</text:span> Eisen aan een nieuw gedenkteken</text:p>
            <text:list text:style-name="id1-3-2-2-4-2">
              <text:list-item text:style-override="id1-3-2-2-4-2">
                <text:number>1.</text:number>
                <text:p text:style-name="al">De vorm en maatvoering van een nieuw gedenkteken moet voldoen aan:</text:p>
                <text:list text:style-name="id1-3-2-2-4-2-3">
                  <text:list-item text:style-override="id1-3-2-2-4-2-3-1">
                    <text:number>a.</text:number>
                    <text:p text:style-name="al">In de vorm en afmetingen dienen de nieuwe gedenkstenen qua monumentaliteit passend te zijn bij de reeds aanwezige gedenkstenen;</text:p>
                  </text:list-item>
                  <text:list-item text:style-override="id1-3-2-2-4-2-3-2">
                    <text:number>b.</text:number>
                    <text:p text:style-name="al">De lengte en de breedte van het gedenkteken mogen die van het graf niet overschrijden;</text:p>
                  </text:list-item>
                  <text:list-item text:style-override="id1-3-2-2-4-2-3-3">
                    <text:number>c.</text:number>
                    <text:p text:style-name="al">De hoogte van het gedenkteken moet passend zijn bij de gedenktekens in de directe omgeving;</text:p>
                  </text:list-item>
                  <text:list-item text:style-override="id1-3-2-2-4-2-3-4">
                    <text:number>d.</text:number>
                    <text:p text:style-name="al">In geval van een aanvulling, zoals een naamplaat, bij een bestaand (en te behouden) gedenkteken dient de aanvulling qua maatvoering ondergeschikt te zijn aan het te behouden gedenkteken.</text:p>
                  </text:list-item>
                </text:list>
              </text:list-item>
              <text:list-item text:style-override="id1-3-2-2-4-3">
                <text:number>2.</text:number>
                <text:p text:style-name="al">Het materiaalgebruik en bewerking daarvan voor een nieuw gedenkteken moet voldoen aan:</text:p>
                <text:list text:style-name="id1-3-2-2-4-3-3">
                  <text:list-item text:style-override="id1-3-2-2-4-3-3-1">
                    <text:number>a.</text:number>
                    <text:p text:style-name="al">Het materiaalgebruik dient overeenkomstig de directe omgeving te zijn, dat wil zeggen in principe hardsteen, graniet of baksteen al dan niet in combinatie met andere natuursteensoorten. De bewerking van het oppervlak is terughoudend. Hooggepolijste afwerkingen zijn niet toegestaan. Uitgangspunt is een gezoete afwerking, zodat het natuurlijke karakter en de eigen expressie van het materiaal behouden blijven. Eventueel zijn ook bewerkingen als boucharde, ceseel of puntbeitel mogelijk;</text:p>
                  </text:list-item>
                  <text:list-item text:style-override="id1-3-2-2-4-3-3-2">
                    <text:number>b.</text:number>
                    <text:p text:style-name="al">De kleur van het toegepaste materiaal dient overeenkomstig te zijn met de reeds aanwezige monumenten;</text:p>
                  </text:list-item>
                  <text:list-item text:style-override="id1-3-2-2-4-3-3-3">
                    <text:number>c.</text:number>
                    <text:p text:style-name="al">Bronzen ornamenten en/of belettering is toegestaan mits de vorm en lettertype zich ingekeerd presenteert, dus geen glimmend materiaal;</text:p>
                  </text:list-item>
                  <text:list-item text:style-override="id1-3-2-2-4-3-3-4">
                    <text:number>d.</text:number>
                    <text:p text:style-name="al">Verheven letters en dergelijke dienen tenminste 3 mm boven het vlak uit te steken, ingehakte letters en dergelijke dienen tenminste 3 mm in het vlak te zijn verzonken;</text:p>
                  </text:list-item>
                  <text:list-item text:style-override="id1-3-2-2-4-3-3-5">
                    <text:number>e.</text:number>
                    <text:p text:style-name="al">In geval van een aanvulling, zoals een naamplaat, bij een bestaand (en te behouden) gedenkteken dient de aanvulling qua materiaalgebruik en bewerking aan te sluiten bij het te behouden gedenkteken.</text:p>
                  </text:list-item>
                </text:list>
              </text:list-item>
              <text:list-item text:style-override="id1-3-2-2-4-4">
                <text:number>3.</text:number>
                <text:p text:style-name="al">Wanneer bij de grafbedekking marmerslag, grind of een ander los materiaal wordt gebruikt, dan mag dit slechts geschieden op een vloer van gewapend beton, welke is voorzien van een waterafvoer;</text:p>
              </text:list-item>
              <text:list-item text:style-override="id1-3-2-2-4-5">
                <text:number>4.</text:number>
                <text:p text:style-name="al">Het uitgangspunt is dat het gedenkteken uit één stuk vervaardigd is en in alle andere gevallen uit meerdere delen bestaat die middels een deugdelijke constructie aan elkaar zijn verbonden, waarbij staande onderdelen minimaal door middel van doken aan de liggende onderdelen worden bevestigd. </text:p>
              </text:list-item>
            </text:list>
          </text:section>
          <text:section text:name="artikel_id1-3-2-2-5" text:style-name="artikel">
            <text:p text:style-name="artikel_kop_titel"><text:span text:style-name="artikel_kop_label">Artikel</text:span> <text:span text:style-name="artikel_kop_nr">5.</text:span> Eisen aan hergebruik van een gedenkteken</text:p>
            <text:list text:style-name="id1-3-2-2-5-2">
              <text:list-item text:style-override="id1-3-2-2-5-2">
                <text:number>1.</text:number>
                <text:p text:style-name="al">Het betreft graven met kleurcode groen zoals opgenomen in artikel 31 van Verordening op het beheer en het gebruik van de gemeentelijke Oude Begraafplaats van de gemeente Gooise Meren 2017;</text:p>
              </text:list-item>
              <text:list-item text:style-override="id1-3-2-2-5-3">
                <text:number>2.</text:number>
                <text:p text:style-name="al">Indien het gedenkteken voldoende ruimte (minimaal de helft van het gedenkteken) biedt kunnen nieuwe namen op het gedenkteken worden aangebracht, waarbij de oude namen en eventuele symboliek behouden blijven;</text:p>
              </text:list-item>
              <text:list-item text:style-override="id1-3-2-2-5-4">
                <text:number>3.</text:number>
                <text:p text:style-name="al">Indien extra belettering niet mogelijk/wenselijk is dan kan in bepaalde gevallen een naamplaat worden aangebracht, conform de vereisten uit artikel 4. Dit wordt beoordeeld door de beheerder namens het college. De werkgroep Oude Begraafplaats kan de beheerder desgevraagd adviseren. Dit advies heeft een intern en niet-bindend karakter. De beheerder kan zich daarbij tevens laten adviseren door externe deskundigen;</text:p>
              </text:list-item>
              <text:list-item text:style-override="id1-3-2-2-5-5">
                <text:number>4.</text:number>
                <text:p text:style-name="al">In bepaalde gevallen is het mogelijk dat het gedenkteken wordt omgedraaid, dit wordt beoordeeld door de beheerder namens het college. De werkgroep Oude Begraafplaats kan de beheerder desgevraagd adviseren. Dit advies heeft een intern en niet-bindend karakter. De beheerder kan zich daarbij tevens laten adviseren door externe deskundigen. Dit oordeel wordt gebaseerd op de uitgangspunten zoals deze zijn opgenomen in bijlage 5 van de notitie Oude Begraafplaats;</text:p>
              </text:list-item>
              <text:list-item text:style-override="id1-3-2-2-5-6">
                <text:number>5.</text:number>
                <text:p text:style-name="al">Indien een gedenkteken kan worden omgedraaid gelden de voorwaarden dat de belettering van het gedenkteken op dezelfde wijze wordt aangebracht op de andere zijde. Dat betekent dat het lettertype, de wijze van belettering (verheven, ingehakt of metalen beletters) overeenkomstig is. Het is mogelijk dat de belettering zichtbaar blijft (bijv. bij stèles), deze belettering mag niet verwijdert worden;</text:p>
              </text:list-item>
              <text:list-item text:style-override="id1-3-2-2-5-7">
                <text:number>6.</text:number>
                <text:p text:style-name="al">De maximaal toegestane druk om de bestaande delen van het monument te reinigen is 2,0 bar, hierbij mag alleen water gebruikt worden, maar alleen indien het gedenkteken niet bestaat uit zandsteen of een soortgelijk kwetsbaar materiaal. De rechthebbende neemt alle redelijke maatregelen om beschadiging van het gedenkteken en aantasting van aanwezige cultuurhistorische en natuurwaarden, zoals korstmossen, te voorkomen.</text:p>
              </text:list-item>
            </text:list>
          </text:section>
          <text:section text:name="artikel_id1-3-2-2-6" text:style-name="artikel">
            <text:p text:style-name="artikel_kop_titel"><text:span text:style-name="artikel_kop_label">Artikel</text:span> <text:span text:style-name="artikel_kop_nr">6.</text:span> Eisen aan de restauratie van een gedenkteken</text:p>
            <text:list text:style-name="id1-3-2-2-6-2">
              <text:list-item text:style-override="id1-3-2-2-6-2">
                <text:number>1.</text:number>
                <text:p text:style-name="al">Bij het beoordelen van een aanvraag voor restauratie wordt gekeken naar de uitgangspunten zoals deze zijn opgenomen in bijlage 5 (algemene uitgangspunten) en bijlage 11 (richtlijnen voor onderhoud en restauratie) van de notitie Oude Begraafplaats;</text:p>
              </text:list-item>
              <text:list-item text:style-override="id1-3-2-2-6-3">
                <text:number>2.</text:number>
                <text:p text:style-name="al">Belangrijkste aandachtspunten bij een restauratie zijn de richtlijnen ‘behoud voor vernieuwen’ en ‘historie eerbiedigen’ zoals opgenomen in bijlage 11 (richtlijnen voor onderhoud en restauratie) van de notitie Oude Begraafplaats;</text:p>
              </text:list-item>
              <text:list-item text:style-override="id1-3-2-2-6-4">
                <text:number>3.</text:number>
                <text:p text:style-name="al">Eventueel nieuw toe te passen materiaal moet verenigbaar zijn met het te behouden materiaal en passend zijn bij de waarden van de begraafplaats en passen bij het gedenkteken en de directe omgeving daarvan, dat wil zeggen in principe hardsteen, graniet of baksteen al dan niet in combinatie met andere natuursteensoorten. De bewerking van het oppervlak is terughoudend. Hooggepolijste afwerkingen zijn niet toegestaan. Uitgangspunt is een gezoete afwerking, zodat het natuurlijke karakter en de eigen expressie van het materiaal behouden blijven. Eventueel zijn ook bewerkingen als boucharde, ceseel of puntbeitel mogelijk;</text:p>
              </text:list-item>
              <text:list-item text:style-override="id1-3-2-2-6-5">
                <text:number>4.</text:number>
                <text:p text:style-name="al">De kleur van het nieuw toe te passen materiaal dient overeenkomstig te zijn met het reeds aanwezige gedenkteken of aantoonbaar horen bij de oorspronkelijke situatie van het gedenkteken;</text:p>
              </text:list-item>
              <text:list-item text:style-override="id1-3-2-2-6-6">
                <text:number>5.</text:number>
                <text:p text:style-name="al">Het uitgangspunt is dat het gedenkteken uit één stuk vervaardigd is en in alle andere gevallen uit meerdere delen bestaat die middels een deugdelijke constructie aan elkaar zijn verbonden, waarbij staande onderdelen minimaal door middel van doken aan de liggende onderdelen worden bevestigd;</text:p>
              </text:list-item>
              <text:list-item text:style-override="id1-3-2-2-6-7">
                <text:number>6.</text:number>
                <text:p text:style-name="al">De maximaal toegestane druk om de bestaande delen van het monument te reinigen is 2,0 bar, hierbij mag alleen water gebruikt worden, maar alleen indien het gedenkteken niet bestaat uit zandsteen of een soortgelijk kwetsbaar materiaal. De rechthebbende neemt alle redelijke maatregelen om beschadiging van het gedenkteken en aantasting van aanwezige cultuurhistorische en natuurwaarden, zoals korstmossen, te voorkomen.</text:p>
              </text:list-item>
              <text:list-item text:style-override="id1-3-2-2-6-8">
                <text:number>7.</text:number>
                <text:p text:style-name="al">Voor het afnemen en/of meenemen van (gedeelten van) gedenktekens is vooraf toestemming nodig van de beheerder van de begraafplaatsen. Het monument wordt in aanwezigheid van de beheerder verwijderd. De materialen die bij tijdelijke afname niet mee genomen worden dienen op een door de beheerder aangewezen plaats tijdelijk opgeslagen te worden. </text:p>
              </text:list-item>
            </text:list>
          </text:section>
          <text:section text:name="artikel_id1-3-2-2-7" text:style-name="artikel">
            <text:p text:style-name="artikel_kop_titel"><text:span text:style-name="artikel_kop_label">Artikel</text:span> <text:span text:style-name="artikel_kop_nr">7.</text:span> Herdenkingsplaatjes </text:p>
            <text:p text:style-name="al">Op de deuren van de urnenkelder kunnen, door de gemeente, voor een periode van tien jaar herdenkingsplaatjes worden aangebracht. De herdenkingsplaatjes kunnen worden voorzien van een kort, door de rechthebbende gewenst, opschrift. De mogelijkheid bestaat om deze termijn met telkens tien jaar te verlengen. Deze herdenkingsplaatjes zijn alleen beschikbaar voor rechthebbenden van urnen die zijn bijgezet in de urnenkelder.</text:p>
          </text:section>
          <text:section text:name="artikel_id1-3-2-2-8" text:style-name="artikel">
            <text:p text:style-name="artikel_kop_titel"><text:span text:style-name="artikel_kop_label">Artikel</text:span> <text:span text:style-name="artikel_kop_nr">8.</text:span> Tijdstip van plaatsing/restauratie</text:p>
            <text:p text:style-name="al">Onverminderd artikel 6 van de Verordening op het beheer en het gebruik van de gemeentelijke Oude Begraafplaats van de gemeente Gooise Meren 2017 en de daarin opgenomen bevoegdheden van de beheerder ten aanzien van orde, rust en veiligheid, geldt het volgende:</text:p>
            <text:list text:style-name="id1-3-2-2-8-3">
              <text:list-item text:style-override="id1-3-2-2-8-3-1">
                <text:number>1.</text:number>
                <text:p text:style-name="al">Het tijdstip van plaatsing/restauratie van het gedenkteken dient tenminste 2 werkdagen van tevoren schriftelijk per e-mail kenbaar gemaakt te worden aan de beheerder. In overleg met de beheerder wordt bepaald wanneer en onder welke voorwaarden de werkzaamheden dienen te worden uitgevoerd. Eventuele aanwijzingen dienen stipt te worden opgevolgd;</text:p>
              </text:list-item>
              <text:list-item text:style-override="id1-3-2-2-8-3-2">
                <text:number>2.</text:number>
                <text:p text:style-name="al">Het plaatsen of restaureren van de gedenktekens dient plaats te vinden en afgerond te zijn op werkdagen van maandag t/m donderdag van 8.00 uur tot 16.00 uur en op vrijdag van 8.00 uur tot 12.00 uur;</text:p>
              </text:list-item>
              <text:list-item text:style-override="id1-3-2-2-8-3-3">
                <text:number>3.</text:number>
                <text:p text:style-name="al">De uitgevoerde werkzaamheden dienen ter goedkeuring te worden gemeld bij de beheerder dan wel het daartoe aangewezen personeel. Eventueel geconstateerde onvolkomenheden of gebreken dienen alsnog te worden uitgevoerd of verholpen;</text:p>
              </text:list-item>
              <text:list-item text:style-override="id1-3-2-2-8-3-4">
                <text:number>4.</text:number>
                <text:p text:style-name="al">Het college kan in bijzondere gevallen van de tijden genoemd in lid 2 van dit artikel afwijken;</text:p>
              </text:list-item>
              <text:list-item text:style-override="id1-3-2-2-8-3-5">
                <text:number>5.</text:number>
                <text:p text:style-name="al">Binnen één jaar na datum afgifte van de vergunning dient het gedenkteken te zijn geplaatst of gerestaureerd, anders vervalt de vergunning. Het college kan op schriftelijk verzoek van de rechthebbende de in dit lid genoemde termijn eenmaal of meermalen verlengen, indien daartoe naar het oordeel van het college aanleiding bestaat. Aan deze verlenging kunnen voorschriften worden verbonden.</text:p>
              </text:list-item>
            </text:list>
          </text:section>
          <text:section text:name="artikel_id1-3-2-2-9" text:style-name="artikel">
            <text:p text:style-name="artikel_kop_titel"><text:span text:style-name="artikel_kop_label">Artikel</text:span> <text:span text:style-name="artikel_kop_nr">9.</text:span> Slotbepalingen</text:p>
            <text:list text:style-name="id1-3-2-2-9-2">
              <text:list-item text:style-override="id1-3-2-2-9-2">
                <text:number>1.</text:number>
                <text:p text:style-name="al">Dit uitvoeringsbesluit treedt in werking op de dag volgend op de dag van bekendmaking; </text:p>
              </text:list-item>
              <text:list-item text:style-override="id1-3-2-2-9-3">
                <text:number>2.</text:number>
                <text:p text:style-name="al">Op dat tijdstip vervalt het ‘Uitvoeringsbesluit voor de grafbedekkingen Oude Begraafplaats 2017’;</text:p>
              </text:list-item>
              <text:list-item text:style-override="id1-3-2-2-9-4">
                <text:number>3.</text:number>
                <text:p text:style-name="al">Deze nadere regels kunnen worden aangehaald als: ‘Uitvoeringsbesluit grafbedekkingen Oude Begraafplaats 2026’;</text:p>
              </text:list-item>
            </text:list>
          </text:section>
        </text:section>
        <text:section text:name="regeling-sluiting_id1-3-2-3" text:style-name="regeling-sluiting">
          <text:section text:name="ondertekening_id1-3-2-3-1">
            <text:p><text:span text:style-name="functie">Aldus vastgesteld in de vergadering van burgemeester en wethouders van 16 juni 2026,</text:span></text:p>
          </text:section>
          <text:section text:name="ondertekening_id1-3-2-3-2">
            <text:p><text:span text:style-name="functie"/></text:p>
            <text:p><text:span text:style-name="functie">Burgemeester en wethouders van Gooise Meren</text:span></text:p>
          </text:section>
          <text:section text:name="ondertekening_id1-3-2-3-3">
            <text:p><text:span text:style-name="functie"/></text:p>
            <text:p><text:span text:style-name="functie">drs. E.M. Voorhorst </text:span></text:p>
            <text:p><text:span text:style-name="functie">Gemeentesecretaris </text:span></text:p>
          </text:section>
          <text:section text:name="ondertekening_id1-3-2-3-4">
            <text:p><text:span text:style-name="functie"/></text:p>
            <text:p><text:span text:style-name="functie">drs. H.M.W. ter Heegde</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9905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5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5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Gooise Meren</meta:user-defined>
    <meta:user-defined meta:name="OVERHEID.Informatietype/DC.type">officiële publicatie</meta:user-defined>
    <meta:user-defined meta:name="OVERHEIDop.Rubriek/DC.type">algemeen verbindend voorschrift (verordening)</meta:user-defined>
    <meta:user-defined meta:name="OVERHEID.Gemeente/OVERHEID.authority">Gooise Meren</meta:user-defined>
    <meta:user-defined meta:name="OVERHEID.Gemeente/DCTERMS.publisher">Gooise Meren</meta:user-defined>
    <meta:user-defined meta:name="OVERHEID.TaxonomieBeleidsagendaDecentraal/OVERHEID.category">Ruimte en infrastructuur | Organisatie en beleid</meta:user-defined>
    <meta:user-defined meta:name="DC.source">artikel 22, derde lid van de Verordening op het beheer en het gebruik van de gemeentelijke Oude Begraafplaats van de gemeente Gooise Meren 2017]|[https://lokaleregelgeving.overheid.nl/CVDR460434/1#hoofdstuk_V:_artikel_22</meta:user-defined>
    <meta:user-defined meta:name="DC.source">artikel 24 van de Verordening op het beheer en het gebruik van de gemeentelijke Oude Begraafplaats van de gemeente Gooise Meren 2017]|[https://lokaleregelgeving.overheid.nl/CVDR460434/1#hoofdstuk_V:_artikel_24</meta:user-defined>
    <meta:user-defined meta:name="OVERHEIDop.referentienummer">1536993</meta:user-defined>
    <meta:user-defined meta:name="DCTERMS.alternative">Uitvoeringsbesluit grafbedekkingen Oude Begraafplaats 2026</meta:user-defined>
    <dc:language>nl</dc:language>
    <meta:user-defined meta:name="OVERHEIDop.locatietype/OVERHEIDop.gebiedsmarkering">Gemeente</meta:user-defined>
    <meta:user-defined meta:name="DC.title">Uitvoeringsbesluit voor de grafbedekkingen Oude Begraafplaats 2026</meta:user-defined>
    <meta:user-defined meta:name="DCTERMS.W3CDTF/DCTERMS.available">2026-06-24</meta:user-defined>
    <meta:user-defined meta:name="DCTERMS.W3CDTF/OVERHEIDop.jaargang">2026</meta:user-defined>
    <meta:user-defined meta:name="OVERHEIDop.publicationIssue">299055</meta:user-defined>
    <meta:user-defined meta:name="OVERHEIDop.betreftRegeling">CVDR763319_1</meta:user-defined>
    <meta:user-defined meta:name="xs:date/OVERHEIDop.startdatum">2026-06-25</meta:user-defined>
    <meta:user-defined meta:name="OVERHEIDop.GmbID/DC.identifier">gmb-2026-299055</meta:user-defined>
    <meta:user-defined meta:name="OVERHEIDop.versieInformatie"/>
  </office:meta>
</office:document-meta>
</file>