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afwijken van het omgevingsplan ten behoeve van het parkeren in de voortuin, de Schans 6, 2266 CB Leidschendam - kenmerk 24229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afwijken van het omgevingsplan ten behoeve van het parkeren in de voortuin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9 juni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298903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903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903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422957</meta:user-defined>
    <dc:language>nl</dc:language>
    <meta:user-defined meta:name="OVERHEIDop.locatietype/OVERHEIDop.gebiedsmarkering">Punt</meta:user-defined>
    <meta:user-defined meta:name="DC.title">Omgevingsvergunning verleend voor het afwijken van het omgevingsplan ten behoeve van het parkeren in de voortuin, de Schans 6, 2266 CB Leidschendam - kenmerk 2422957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8903</meta:user-defined>
    <meta:user-defined meta:name="OVERHEIDop.GmbID/DC.identifier">gmb-2026-298903</meta:user-defined>
    <meta:user-defined meta:name="OVERHEIDop.versieInformatie"/>
  </office:meta>
</office:document-meta>
</file>