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airco-units aan de achterzijde, Prinses Irenelaan 81, 2273 DH Voorburg - kenmerk 23768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airco-units aan de achterzijde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9 juni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298819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81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81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76824</meta:user-defined>
    <dc:language>nl</dc:language>
    <meta:user-defined meta:name="OVERHEIDop.locatietype/OVERHEIDop.gebiedsmarkering">Punt</meta:user-defined>
    <meta:user-defined meta:name="DC.title">Omgevingsvergunning verleend voor het plaatsen van airco-units aan de achterzijde, Prinses Irenelaan 81, 2273 DH Voorburg - kenmerk 2376824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819</meta:user-defined>
    <meta:user-defined meta:name="OVERHEIDop.GmbID/DC.identifier">gmb-2026-298819</meta:user-defined>
    <meta:user-defined meta:name="OVERHEIDop.versieInformatie"/>
  </office:meta>
</office:document-meta>
</file>